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</style:style>
    <style:style style:name="P2" style:family="paragraph" style:parent-style-name="Standard">
      <style:paragraph-properties fo:text-align="start" style:justify-single-word="false">
        <style:tab-stops>
          <style:tab-stop style:position="11.762cm"/>
        </style:tab-stops>
      </style:paragraph-properties>
    </style:style>
    <style:style style:name="P3" style:family="paragraph" style:parent-style-name="Standard">
      <style:paragraph-properties>
        <style:tab-stops>
          <style:tab-stop style:position="14.261cm"/>
        </style:tab-stops>
      </style:paragraph-properties>
    </style:style>
    <style:style style:name="P4" style:family="paragraph" style:parent-style-name="Standard">
      <style:text-properties fo:font-weight="normal" style:font-weight-asian="normal" style:font-weight-complex="normal"/>
    </style:style>
    <style:style style:name="P5" style:family="paragraph" style:parent-style-name="Standard">
      <style:paragraph-properties fo:text-align="start" style:justify-single-word="false"/>
      <style:text-properties fo:font-weight="normal" style:font-weight-asian="normal" style:font-weight-complex="normal"/>
    </style:style>
    <style:style style:name="P6" style:family="paragraph" style:parent-style-name="Standard">
      <style:paragraph-properties fo:text-align="justify" style:justify-single-word="false"/>
      <style:text-properties fo:font-weight="normal" style:font-weight-asian="normal" style:font-weight-complex="normal"/>
    </style:style>
    <style:style style:name="P7" style:family="paragraph" style:parent-style-name="Standard">
      <style:paragraph-properties fo:text-align="justify" style:justify-single-word="false">
        <style:tab-stops>
          <style:tab-stop style:position="14.102cm"/>
        </style:tab-stops>
      </style:paragraph-properties>
      <style:text-properties fo:font-weight="normal" style:font-weight-asian="normal" style:font-weight-complex="normal"/>
    </style:style>
    <style:style style:name="P8" style:family="paragraph" style:parent-style-name="Standard">
      <style:paragraph-properties fo:text-align="justify" style:justify-single-word="false">
        <style:tab-stops>
          <style:tab-stop style:position="0.556cm"/>
        </style:tab-stops>
      </style:paragraph-properties>
      <style:text-properties fo:font-weight="normal" style:font-weight-asian="normal" style:font-weight-complex="normal"/>
    </style:style>
    <style:style style:name="P9" style:family="paragraph" style:parent-style-name="Standard">
      <style:paragraph-properties>
        <style:tab-stops>
          <style:tab-stop style:position="8.539cm"/>
        </style:tab-stops>
      </style:paragraph-properties>
      <style:text-properties fo:font-weight="normal" style:font-weight-asian="normal" style:font-weight-complex="normal"/>
    </style:style>
    <style:style style:name="P10" style:family="paragraph" style:parent-style-name="Standard">
      <style:paragraph-properties>
        <style:tab-stops>
          <style:tab-stop style:position="6.138cm"/>
        </style:tab-stops>
      </style:paragraph-properties>
      <style:text-properties fo:font-weight="normal" style:font-weight-asian="normal" style:font-weight-complex="normal"/>
    </style:style>
    <style:style style:name="P11" style:family="paragraph" style:parent-style-name="Standard">
      <style:paragraph-properties>
        <style:tab-stops>
          <style:tab-stop style:position="1.499cm"/>
        </style:tab-stops>
      </style:paragraph-properties>
      <style:text-properties fo:font-weight="normal" style:font-weight-asian="normal" style:font-weight-complex="normal"/>
    </style:style>
    <style:style style:name="P12" style:family="paragraph" style:parent-style-name="Standard">
      <style:paragraph-properties fo:text-align="justify" style:justify-single-word="false"/>
    </style:style>
    <style:style style:name="P13" style:family="paragraph" style:parent-style-name="Standard">
      <style:text-properties fo:font-weight="normal" style:font-weight-asian="normal" style:font-weight-complex="normal"/>
    </style:style>
    <style:style style:name="P14" style:family="paragraph" style:parent-style-name="Standard" style:list-style-name="L1">
      <style:text-properties fo:font-weight="normal" style:font-weight-asian="normal" style:font-weight-complex="normal"/>
    </style:style>
    <style:style style:name="P15" style:family="paragraph" style:parent-style-name="Standard" style:list-style-name="L2">
      <style:text-properties fo:font-weight="normal" style:font-weight-asian="normal" style:font-weight-complex="normal"/>
    </style:style>
    <style:style style:name="P16" style:family="paragraph" style:parent-style-name="Standard">
      <style:paragraph-properties fo:text-align="justify" style:justify-single-word="false"/>
      <style:text-properties fo:font-weight="normal" style:font-weight-asian="normal" style:font-weight-complex="normal"/>
    </style:style>
    <style:style style:name="P17" style:family="paragraph" style:parent-style-name="Standard" style:list-style-name="L3">
      <style:paragraph-properties>
        <style:tab-stops>
          <style:tab-stop style:position="1.499cm"/>
        </style:tab-stops>
      </style:paragraph-properties>
      <style:text-properties fo:font-weight="normal" style:font-weight-asian="normal" style:font-weight-complex="normal"/>
    </style:style>
    <style:style style:name="T1" style:family="text">
      <style:text-properties fo:font-style="italic"/>
    </style:style>
    <style:style style:name="T2" style:family="text">
      <style:text-properties fo:font-style="italic" fo:font-weight="bold"/>
    </style:style>
    <style:style style:name="T3" style:family="text">
      <style:text-properties fo:font-style="italic" fo:font-weight="normal" style:font-weight-asian="normal" style:font-weight-complex="normal"/>
    </style:style>
    <style:style style:name="T4" style:family="text">
      <style:text-properties fo:font-style="italic" style:font-style-asian="italic" style:font-style-complex="italic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style="normal" style:font-style-asian="normal" style:font-style-complex="normal"/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I" text:start-value="5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I" text:start-value="5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I" text:start-value="5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s/>Ce travail parcourt toutes les lettres contenant le nom de Rousseau Jean-Jacques</text:p>
      <text:p text:style-name="Standard">ou une allusion à ce nom. Il a été éfféctué grace à l'ndex de Michel Léturmy de l'édition La Pléiade.<text:tab/></text:p>
      <text:p text:style-name="Standard"/>
      <text:p text:style-name="Standard"><text:tab/><text:tab/><text:tab/></text:p>
      <text:p text:style-name="Standard">2027.17451512.52_Jean-Jacques <text:s/>Rousseau</text:p>
      <text:p text:style-name="Standard"><text:tab/><text:tab/><text:a xlink:type="simple" xlink:href="https://w.wiki/Buy9" text:style-name="Internet_20_link" text:visited-style-name="Visited_20_Internet_20_Link">https://w.wiki/Buy9</text:a><text:tab/>(G1778)<text:tab/> (correction pour Garnier)</text:p>
      <text:p text:style-name="Standard"><text:tab/><text:tab/><text:tab/><text:tab/><text:tab/>réponse, estime, amour raisonné, </text:p>
      <text:p text:style-name="Standard"><text:tab/><text:tab/><text:tab/><text:tab/><text:tab/>souplesse courtisane, déplaisir caché, directives,</text:p>
      <text:p text:style-name="Standard"><text:tab/><text:tab/><text:tab/><text:tab/><text:tab/>Princesse de Navarre,<text:tab/>Fêtes de Ramire, </text:p>
      <text:p text:style-name="Standard">(((((((((((((((((((((((((((((((((((((((((((((((((((((((<text:tab/><text:tab/></text:p>
      <text:p text:style-name="Standard">2566.17500202.56_Jean-Jacques <text:s/>Rousseau</text:p>
      <text:p text:style-name="Standard"><text:tab/><text:tab/>PIII-160<text:tab/><text:tab/>réponse à <text:a xlink:type="simple" xlink:href="https://w.wiki/BwM2" text:style-name="Internet_20_link" text:visited-style-name="Visited_20_Internet_20_Link">https://w.wiki/BwM2</text:a>, civilité froide, </text:p>
      <text:p text:style-name="Standard">((((((((((((((((((((((((((((((((((((((((((((((((((((((<text:tab/><text:tab/></text:p>
      <text:p text:style-name="Standard">4152.17550808.61_Jean-Antoine-Noé Polier de Bottens</text:p>
      <text:p text:style-name="Standard"><text:tab/><text:tab/><text:a xlink:type="simple" xlink:href="https://w.wiki/Bxa3" text:style-name="Internet_20_link" text:visited-style-name="Visited_20_Internet_20_Link">https://w.wiki/Bxa3</text:a><text:tab/>(G2976)</text:p>
      <text:p text:style-name="Standard"><text:tab/><text:tab/><text:tab/><text:tab/><text:tab/>éditeur, cit.Rousseau, belles lettres, victime</text:p>
      <text:p text:style-name="Standard">((((((((((((((((((((((((((((((((((((((((((((((((</text:p>
      <text:p text:style-name="Standard">4155.17551208.61_Jean-Antoine-Noé Polier de Bottens</text:p>
      <text:p text:style-name="Standard"><text:tab/><text:tab/><text:a xlink:type="simple" xlink:href="https://w.wiki/Bxb$" text:style-name="Internet_20_link" text:visited-style-name="Visited_20_Internet_20_Link">https://w.wiki/Bxb$</text:a><text:tab/>(G2980)</text:p>
      <text:p text:style-name="Standard"><text:tab/><text:tab/><text:tab/><text:tab/><text:tab/>Pucelle, arguments de défense, escrocs, capucin, </text:p>
      <text:p text:style-name="Standard"><text:tab/><text:tab/>PIV-515-516<text:tab/><text:tab/>amitié, Vsanté, sentiment</text:p>
      <text:p text:style-name="Standard">((((((((((((((((((((((((((((((((((((((((((((((((((<text:tab/><text:tab/><text:tab/></text:p>
      <text:p text:style-name="Standard">4183.17553008.61_Jean-Jacques <text:s/>Rousseau</text:p>
      <text:p text:style-name="Standard"><text:tab/><text:tab/><text:a xlink:type="simple" xlink:href="https://w.wiki/ByMo" text:style-name="Internet_20_link" text:visited-style-name="Visited_20_Internet_20_Link">https://w.wiki/ByMo</text:a><text:tab/>(G3000)</text:p>
      <text:p text:style-name="Standard"><text:tab/><text:tab/><text:tab/><text:tab/><text:tab/>Discours sur l'origine, critique amusée, encyclopédistes, </text:p>
      <text:p text:style-name="Standard"><text:tab/><text:tab/><text:tab/><text:tab/><text:tab/>athéisme, jansénisme, prêtre, jésuite, libraire, courtier, </text:p>
      <text:p text:style-name="Standard"><text:tab/><text:tab/><text:tab/><text:tab/><text:tab/>tribulations, victime, les belles lettres, </text:p>
      <text:p text:style-name="Standard"><text:tab/><text:tab/><text:tab/><text:tab/><text:tab/>critique, invitation, sentiment</text:p>
      <text:p text:style-name="Standard">((((((((((((((((((((((((((((((((((((((((((((((((((((((<text:tab/><text:tab/></text:p>
      <text:p text:style-name="Standard">4188.17551009.61_Charles-Augustin Ferriol Comte d'Argental</text:p>
      <text:p text:style-name="Standard"><text:tab/><text:tab/><text:a xlink:type="simple" xlink:href="https://w.wiki/BzqK" text:style-name="Internet_20_link" text:visited-style-name="Visited_20_Internet_20_Link">https://w.wiki/BzqK</text:a><text:tab/>(G3009)</text:p>
      <text:p text:style-name="Standard"><text:tab/><text:tab/><text:tab/><text:tab/><text:tab/>victime, amitié, tribulations, Orphelin, Pucelle, Vsanté,</text:p>
      <text:p text:style-name="Standard"><text:tab/><text:tab/><text:tab/><text:tab/><text:tab/>règles d'édition</text:p>
      <text:p text:style-name="Standard">(((((((((((((((((((((((((((((((((((((((((((((((((((((<text:tab/><text:tab/><text:tab/></text:p>
      <text:p text:style-name="Standard">4192.17551009.61_Jean-Jacques <text:s/>Rousseau</text:p>
      <text:p text:style-name="Standard"><text:tab/><text:tab/><text:a xlink:type="simple" xlink:href="https://w.wiki/C63p" text:style-name="Internet_20_link" text:visited-style-name="Visited_20_Internet_20_Link">https://w.wiki/C63p</text:a><text:tab/>(G3004)</text:p>
      <text:p text:style-name="Standard"><text:tab/><text:tab/><text:tab/><text:tab/><text:tab/>requête, civilité, distance, </text:p>
      <text:p text:style-name="Standard">((((((((((((((((((((((((((((((((((((((((((((((((((((((<text:tab/><text:tab/></text:p>
      <text:p text:style-name="Standard">4196.17551209.61_Élie Bertrand</text:p>
      <text:p text:style-name="Standard"><text:tab/><text:tab/><text:a xlink:type="simple" xlink:href="https://w.wiki/C7Cn" text:style-name="Internet_20_link" text:visited-style-name="Visited_20_Internet_20_Link">https://w.wiki/C7Cn</text:a><text:tab/>(G3011)</text:p>
      <text:p text:style-name="Standard"><text:tab/><text:tab/><text:tab/><text:tab/><text:tab/>Orphelin, requête, civilité, Pucelle, capucin</text:p>
      <text:p text:style-name="Standard">(((((((((((((((((((((((((((((((((((((((((((((((((((((((<text:tab/><text:tab/></text:p>
      <text:p text:style-name="Standard">4201.17551209.61_Louis-François-Armand du Plessis, Duc de Richelieu</text:p>
      <text:p text:style-name="Standard"><text:tab/><text:tab/><text:a xlink:type="simple" xlink:href="https://w.wiki/C7Eu" text:style-name="Internet_20_link" text:visited-style-name="Visited_20_Internet_20_Link">https://w.wiki/C7Eu</text:a><text:tab/>(G3012)</text:p>
      <text:p text:style-name="Standard"><text:tab/><text:tab/><text:tab/><text:tab/><text:tab/>Orphelin, courtisan, dédicace, instruire, affaire Richelieu,</text:p>
      <text:p text:style-name="Standard"><text:tab/><text:tab/><text:tab/><text:tab/><text:tab/>sentiments, <text:s/>P.S., agir par autrui </text:p>
      <text:p text:style-name="Standard">((((((((((((((((((((((((((((((((((((((((((((((((((((((((</text:p>
      <text:p text:style-name="Standard"><text:tab/><text:tab/><text:tab/><text:tab/><text:tab/>G3219 en 1756</text:p>
      <text:p text:style-name="Standard">(((((((((((((((((((((((((((((((((((((((((((((((((((((((<text:tab/><text:tab/></text:p>
      <text:p text:style-name="Standard">4212.17552009.61_Michel Lambert</text:p>
      <text:p text:style-name="Standard"><text:tab/><text:tab/>PIV-564<text:tab/><text:tab/>Orphelin, correction, édition, finances,</text:p>
      <text:p text:style-name="Standard"><text:tab/><text:tab/><text:tab/><text:tab/><text:tab/>histoire de la guerre de 1741, éditeur, recours</text:p>
      <text:p text:style-name="Standard"><text:soft-page-break/>((((((((((((((((((((((((((((((((((((((((((((((((((((<text:tab/><text:tab/><text:tab/></text:p>
      <text:p text:style-name="Standard">4235.17551410.61_Charles-Augustin Ferriol Comte d'Argental</text:p>
      <text:p text:style-name="Standard"><text:tab/><text:tab/><text:a xlink:type="simple" xlink:href="https://w.wiki/C8Ce" text:style-name="Internet_20_link" text:visited-style-name="Visited_20_Internet_20_Link">https://w.wiki/C8Ce</text:a><text:tab/>(G3039)</text:p>
      <text:p text:style-name="Standard"><text:tab/><text:tab/><text:tab/><text:tab/><text:tab/>promoteur, tribulations, agriculture, Histoire générale,</text:p>
      <text:p text:style-name="Standard"><text:tab/><text:tab/><text:tab/><text:tab/><text:tab/>Orphelin, Pucelle, critique théâtrale, éditeur, Vsanté, </text:p>
      <text:p text:style-name="Standard">((((((((((((((((((((((((((((((((((((((((((((((((((((((((<text:tab/><text:tab/></text:p>
      <text:p text:style-name="Standard">4268.17552811.62_David-Louis Constant de Rebecque, Seigneur d'Hermenches</text:p>
      <text:p text:style-name="Standard"><text:tab/><text:tab/>PIV-621<text:tab/><text:tab/>courtisan, victime, Vsanté, libraires, civilité, signature</text:p>
      <text:p text:style-name="Standard">((((((((((((((((((((((((((((((((((((((((((((((((((((((((<text:tab/><text:tab/></text:p>
      <text:p text:style-name="Standard">4282.17550912.63_Jean Le Rond d'Alembert</text:p>
      <text:p text:style-name="Standard"><text:tab/><text:tab/><text:a xlink:type="simple" xlink:href="https://w.wiki/C8wy" text:style-name="Internet_20_link" text:visited-style-name="Visited_20_Internet_20_Link">https://w.wiki/C8wy</text:a><text:tab/>(G3077)</text:p>
      <text:p text:style-name="Standard"><text:tab/><text:tab/><text:tab/><text:tab/><text:tab/>Encyclopédie, solllicitude, Vsanté, signature</text:p>
      <text:p text:style-name="Standard">((((((((((((((((((((((((((((((((((((((((((((((((((((((<text:tab/><text:tab/></text:p>
      <text:p text:style-name="Standard">4385.17560003.63_Pierre Pictet</text:p>
      <text:p text:style-name="Standard"><text:tab/><text:tab/>PIV-708<text:tab/><text:tab/>jésuite, défense de J.J.,</text:p>
      <text:p text:style-name="Standard">(((((((((((((((((((((((((((((((((((((((((((((((((((((<text:tab/><text:tab/><text:tab/></text:p>
      <text:p text:style-name="Standard">4477.17560406.63_Nicolas-Claude Thieriot</text:p>
      <text:p text:style-name="Standard"><text:tab/><text:tab/><text:a xlink:type="simple" xlink:href="https://w.wiki/C8$Z" text:style-name="Internet_20_link" text:visited-style-name="Visited_20_Internet_20_Link">https://w.wiki/C8$Z</text:a><text:tab/>(G3180)</text:p>
      <text:p text:style-name="Standard"><text:tab/><text:tab/><text:tab/><text:tab/><text:tab/>Sermons, éditeurs, libraires, libelle, Siècle de Louis XIV,</text:p>
      <text:p text:style-name="Standard"><text:tab/><text:tab/><text:tab/><text:tab/><text:tab/>invitation, sentiments, P.S.</text:p>
      <text:p text:style-name="Standard">(((((((((((((((((((((((((((((((((((((((((((((((((((((<text:tab/><text:tab/><text:tab/></text:p>
      <text:p text:style-name="Standard">4535.17560208.63_Jean Le Rond d'Alembert</text:p>
      <text:p text:style-name="Standard"><text:tab/><text:tab/><text:a xlink:type="simple" xlink:href="https://w.wiki/C9Ti" text:style-name="Internet_20_link" text:visited-style-name="Visited_20_Internet_20_Link">https://w.wiki/C9Ti</text:a><text:tab/>(G3212)</text:p>
      <text:p text:style-name="Standard"><text:tab/><text:tab/><text:tab/><text:tab/><text:tab/>amitié, Orphelin, posséder, plaisanterie sur J.J., Vsanté,</text:p>
      <text:p text:style-name="Standard"><text:tab/><text:tab/><text:tab/><text:tab/><text:tab/>vertu sentiments</text:p>
      <text:p text:style-name="Standard">((((((((((((((((((((((((((((((((((((((((((((((((((((((<text:tab/><text:tab/></text:p>
      <text:p text:style-name="Standard">4559.17561209.63_Jean-Jacques <text:s/>Rousseau</text:p>
      <text:p text:style-name="Standard"><text:tab/><text:tab/><text:a xlink:type="simple" xlink:href="https://w.wiki/C9Uz" text:style-name="Internet_20_link" text:visited-style-name="Visited_20_Internet_20_Link">https://w.wiki/C9Uz</text:a><text:tab/>(G3233)</text:p>
      <text:p text:style-name="Standard"><text:tab/><text:tab/><text:tab/><text:tab/><text:tab/>philosophie, famille, Vsanté, posséder, tendresse, sentiments,</text:p>
      <text:p text:style-name="Standard">(((((((((((((((((((((((((((((((((((((((((((((((((((((<text:tab/><text:tab/><text:tab/></text:p>
      <text:p text:style-name="Standard">4847.17572908.64_Jean Le Rond d'Alembert</text:p>
      <text:p text:style-name="Standard"><text:tab/><text:tab/><text:a xlink:type="simple" xlink:href="https://w.wiki/CAYg" text:style-name="Internet_20_link" text:visited-style-name="Visited_20_Internet_20_Link">https://w.wiki/CAYg</text:a><text:tab/>(G3405) </text:p>
      <text:p text:style-name="Standard"><text:tab/><text:tab/><text:tab/><text:tab/><text:tab/>civilité, ressentiment, nièce, targum, prêtre, déistes, Christ,</text:p>
      <text:p text:style-name="Standard"><text:tab/><text:tab/><text:tab/><text:tab/><text:tab/>fanatisme, suicide, âme, homme machine, sentiments, </text:p>
      <text:p text:style-name="Standard"><text:tab/><text:tab/><text:tab/><text:tab/><text:tab/>P.S., invitation, liberté,</text:p>
      <text:p text:style-name="P3">(((((((((((((((((((((((((((((((((((((((((((((((((((((((</text:p>
      <text:p text:style-name="Standard">5050.17581302.65_Jean Le Rond d'Alembert</text:p>
      <text:p text:style-name="Standard"><text:tab/><text:tab/><text:a xlink:type="simple" xlink:href="https://w.wiki/CBeP" text:style-name="Internet_20_link" text:visited-style-name="Visited_20_Internet_20_Link">https://w.wiki/CBeP</text:a><text:tab/>(G3555)</text:p>
      <text:p text:style-name="Standard"><text:tab/><text:tab/><text:tab/><text:tab/><text:tab/>philosophe, Encyclopédie, colère, superstition, caute, cit.latin, <text:tab/><text:tab/><text:tab/><text:tab/><text:tab/>liberté, </text:p>
      <text:p text:style-name="Standard">(((((((((((((((((((((((((((((((((((((((((((((((((((((<text:tab/><text:tab/><text:tab/></text:p>
      <text:p text:style-name="Standard">5075.17580703.65_Jean Le Rond d'Alembert</text:p>
      <text:p text:style-name="Standard"><text:tab/><text:tab/><text:a xlink:type="simple" xlink:href="https://w.wiki/CBs3" text:style-name="Internet_20_link" text:visited-style-name="Visited_20_Internet_20_Link">https://w.wiki/CBs3</text:a><text:tab/>(G3574)</text:p>
      <text:p text:style-name="Standard"><text:tab/><text:tab/><text:tab/><text:tab/><text:tab/>réponse à <text:a xlink:type="simple" xlink:href="https://w.wiki/CBsE" text:style-name="Internet_20_link" text:visited-style-name="Visited_20_Internet_20_Link">https://w.wiki/CBsE</text:a>, retrait, agir avec autrui, </text:p>
      <text:p text:style-name="Standard"><text:tab/><text:tab/><text:tab/><text:tab/><text:tab/>Encyclopédie, libraires, Sorbonne, jésuites, offre de gérer le</text:p>
      <text:p text:style-name="Standard"><text:tab/><text:tab/><text:tab/><text:tab/><text:tab/>tout, si on, remarque littéraire, critique J.J., liberté, cit.lat.,</text:p>
      <text:p text:style-name="Standard">((((((((((((((((((((((((((((((((((((((((((((((((((((((((<text:tab/><text:tab/><text:tab/></text:p>
      <text:p text:style-name="Standard">5204.17580209.65_Jean Le Rond d'Alembert</text:p>
      <text:p text:style-name="Standard"><text:tab/><text:tab/><text:a xlink:type="simple" xlink:href="https://w.wiki/CCb4" text:style-name="Internet_20_link" text:visited-style-name="Visited_20_Internet_20_Link">https://w.wiki/CCb4</text:a><text:tab/>(G3650)</text:p>
      <text:p text:style-name="Standard"><text:tab/><text:tab/><text:tab/><text:tab/><text:tab/>Encyclopédie, J.J., comédie, cit.Mort de César, cit.lat.,</text:p>
      <text:p text:style-name="Standard"><text:tab/><text:tab/><text:tab/><text:tab/><text:tab/>affection</text:p>
      <text:p text:style-name="Standard">((((((((((((((((((((((((((((((((((((((((((((((((((((((<text:tab/><text:tab/></text:p>
      <text:p text:style-name="Standard"><text:soft-page-break/>5220.17581709.65_Nicolas-Claude Thieriot</text:p>
      <text:p text:style-name="Standard"><text:tab/><text:tab/><text:a xlink:type="simple" xlink:href="https://w.wiki/CCcs" text:style-name="Internet_20_link" text:visited-style-name="Visited_20_Internet_20_Link">https://w.wiki/CCcs</text:a><text:tab/>(G3660)</text:p>
      <text:p text:style-name="Standard"><text:tab/><text:tab/><text:tab/><text:tab/><text:tab/>amitié, actualité, réception, sensibilité, philosophie,</text:p>
      <text:p text:style-name="Standard"><text:tab/><text:tab/><text:tab/><text:tab/><text:tab/>ironie, Vsanté, sentiment, P.S., J.J.</text:p>
      <text:p text:style-name="Standard">((((((((((((((((((((((((((((((((((((((((((((((((((((((((<text:tab/><text:tab/></text:p>
      <text:p text:style-name="Standard">5234.17580310.66_Nicolas-Claude Thieriot</text:p>
      <text:p text:style-name="Standard"><text:tab/><text:tab/><text:a xlink:type="simple" xlink:href="https://w.wiki/CCeH" text:style-name="Internet_20_link" text:visited-style-name="Visited_20_Internet_20_Link">https://w.wiki/CCeH</text:a><text:tab/>(G3670)</text:p>
      <text:p text:style-name="Standard"><text:tab/><text:tab/><text:tab/><text:tab/><text:tab/>cit.lat., K, actualité, mattérialisme, philosophes, <text:s/>raison</text:p>
      <text:p text:style-name="Standard"><text:tab/><text:tab/><text:tab/><text:tab/><text:tab/>J.J, Genève, cit.lat., Femme qui a raison, amitié, vale</text:p>
      <text:p text:style-name="Standard">(((((((((((((((((((((((((((((((((((((((((((((((((<text:tab/><text:tab/><text:tab/></text:p>
      <text:p text:style-name="Standard">5244.17581410.66_Charles de Brosses, Baron de Montfalcon</text:p>
      <text:p text:style-name="Standard"><text:tab/><text:tab/>PV-241<text:tab/><text:tab/>sarcasmes, coup de patte à J.J., immobilier, finances, civilité,</text:p>
      <text:p text:style-name="Standard">((((((((((((((((((((((((((((((((((((((((((((((((((<text:tab/><text:tab/></text:p>
      <text:p text:style-name="Standard">5258.17580011.64_Jacob Vernes</text:p>
      <text:p text:style-name="Standard"><text:tab/><text:tab/>PV-252<text:tab/><text:tab/>sensibilité, actualité, temps, politique,</text:p>
      <text:p text:style-name="Standard">(((((((((((((((((((((((((((((((((((((((((((((((((<text:tab/><text:tab/></text:p>
      <text:p text:style-name="Standard">5413.17591902.65_Jean Le Rond d'Alembert</text:p>
      <text:p text:style-name="Standard"><text:tab/><text:tab/><text:a xlink:type="simple" xlink:href="https://w.wiki/CGod" text:style-name="Internet_20_link" text:visited-style-name="Visited_20_Internet_20_Link">https://w.wiki/CGod</text:a><text:tab/>(G3784)</text:p>
      <text:p text:style-name="Standard"><text:tab/><text:tab/><text:tab/><text:tab/><text:tab/>jésuites, raison, encyclopédie, actualité, demande <text:s/>de doc, <text:tab/><text:tab/><text:tab/><text:tab/><text:tab/><text:tab/>bétise, caute, vantardise, désir de reconnaissance, </text:p>
      <text:p text:style-name="Standard">(((((((((((((((((((((((((((((((((((((((((((((((((<text:tab/><text:tab/></text:p>
      <text:p text:style-name="Standard">5468.17592603.65_Octavie Belot</text:p>
      <text:p text:style-name="Standard"><text:tab/><text:tab/><text:a xlink:type="simple" xlink:href="https://w.wiki/CGqS" text:style-name="Internet_20_link" text:visited-style-name="Visited_20_Internet_20_Link">https://w.wiki/CGqS</text:a><text:tab/>(G3813)</text:p>
      <text:p text:style-name="Standard"><text:tab/><text:tab/><text:tab/><text:tab/><text:tab/>remerciements, louanges, coup de patte à J.J., femme/homme,</text:p>
      <text:p text:style-name="Standard"><text:tab/><text:tab/><text:tab/><text:tab/><text:tab/>courtoisie</text:p>
      <text:p text:style-name="Standard">((((((((((((((((((((((((((((((((((((((((((((((((<text:tab/><text:tab/></text:p>
      <text:p text:style-name="Standard">5516.17590405.65_Jean Le Rond d'Alembert</text:p>
      <text:p text:style-name="Standard"><text:tab/><text:tab/><text:a xlink:type="simple" xlink:href="https://w.wiki/CKZb" text:style-name="Internet_20_link" text:visited-style-name="Visited_20_Internet_20_Link">https://w.wiki/CKZb</text:a><text:tab/>(G3840)</text:p>
      <text:p text:style-name="Standard"><text:tab/><text:tab/><text:tab/><text:tab/>critique littéraire, connaissance des techniques, sociniens,</text:p>
      <text:p text:style-name="Standard"><text:tab/><text:tab/><text:tab/><text:tab/><text:tab/>calvinistes, fakirs, bonzes, prêtre, curés, Encyclopédie, </text:p>
      <text:p text:style-name="Standard"><text:tab/><text:tab/><text:tab/><text:tab/><text:tab/>coup de patte à J.J., sentiments par Mme. Denis</text:p>
      <text:p text:style-name="Standard">(((((((((((((((((((((((((((((((((((((((((((((((((((((((<text:tab/><text:tab/></text:p>
      <text:p text:style-name="Standard">5517.17590505.65_Marie-Elisabeth de Dompierre de Fontaine</text:p>
      <text:p text:style-name="Standard"><text:tab/><text:tab/><text:a xlink:type="simple" xlink:href="https://w.wiki/CKc7" text:style-name="Internet_20_link" text:visited-style-name="Visited_20_Internet_20_Link">https://w.wiki/CKc7</text:a><text:tab/>(G3842)</text:p>
      <text:p text:style-name="Standard"><text:tab/><text:tab/><text:tab/><text:tab/><text:tab/>Vsanté, dissimulé, action, tragédie, Tancrède, famille, </text:p>
      <text:p text:style-name="Standard"><text:tab/><text:tab/><text:tab/><text:tab/><text:tab/>sentiments, </text:p>
      <text:p text:style-name="Standard">((((((((((((((((((((((((((((((((((((((((((((((((((((((<text:tab/><text:tab/></text:p>
      <text:p text:style-name="Standard">5530.17591605.65_Théodore Tronchin</text:p>
      <text:p text:style-name="Standard"><text:tab/><text:tab/>PV-485<text:tab/><text:tab/>ironie, suffisance, coup de patte à J.J., </text:p>
      <text:p text:style-name="Standard">((((((((((((((((((((((((((((((((((((((((((((((((((((((<text:tab/><text:tab/></text:p>
      <text:p text:style-name="Standard">5614.17590708.65_Jean-Robert Tronchin</text:p>
      <text:p text:style-name="Standard"><text:tab/><text:tab/>PV-563<text:tab/><text:tab/>actualité, finances, bâtisseurs, théâtre, ironie,</text:p>
      <text:p text:style-name="Standard"><text:tab/><text:tab/><text:tab/><text:tab/><text:tab/>coup de patte à J.J., sentiment</text:p>
      <text:p text:style-name="Standard">((((((((((((((((((((((((((((((((((((((((((((((<text:tab/><text:tab/></text:p>
      <text:p text:style-name="Standard">5707.17591110.65_Jean Le Rond d'Alembert</text:p>
      <text:p text:style-name="Standard"><text:tab/><text:tab/><text:a xlink:type="simple" xlink:href="https://w.wiki/CMhr" text:style-name="Internet_20_link" text:visited-style-name="Visited_20_Internet_20_Link">https://w.wiki/CMhr</text:a><text:tab/>(G3947)</text:p>
      <text:p text:style-name="Standard"><text:tab/><text:tab/><text:tab/><text:tab/><text:tab/>philosophe, sociniens, coup de patte à JJ, raison,</text:p>
      <text:p text:style-name="Standard"><text:tab/><text:tab/><text:tab/><text:tab/><text:tab/> J.J. et moi, action, orgueil, liberté, </text:p>
      <text:p text:style-name="Standard"><text:tab/><text:tab/><text:tab/><text:tab/><text:tab/>cit.théâtre, régner, mépris, jésuite, mépris général, cit.lat,</text:p>
      <text:p text:style-name="Standard"><text:tab/><text:tab/><text:tab/><text:tab/><text:tab/>modèles, </text:p>
      <text:p text:style-name="Standard">(((((((((((((((((((((((((((((((((((((((((((((((((<text:tab/><text:tab/></text:p>
      <text:p text:style-name="Standard">5721.17592210.65_Baron Frédéric Melchior von Grimm</text:p>
      <text:p text:style-name="Standard"><text:soft-page-break/><text:tab/><text:tab/>PV-651<text:tab/><text:tab/>cit.bible, Allobroges, cit.lat., vérité, prière, Tancrède, </text:p>
      <text:p text:style-name="Standard"><text:tab/><text:tab/><text:tab/><text:tab/><text:tab/>coup de patte à J.J., jésuite, ironie, cit.lat., sentiments,</text:p>
      <text:p text:style-name="Standard">(((((((((((((((((((((((((((((((((((((((((((((((((((<text:tab/><text:tab/><text:tab/></text:p>
      <text:p text:style-name="P1">5784.17590712.66_Louise-Florence-Pétronille de Tardieu d'Esclavelles d'Épinay</text:p>
      <text:p text:style-name="P1"><text:tab/><text:tab/><text:a xlink:type="simple" xlink:href="https://w.wiki/CNBi" text:style-name="Internet_20_link" text:visited-style-name="Visited_20_Internet_20_Link">https://w.wiki/CNBi</text:a><text:tab/>(G3994)</text:p>
      <text:p text:style-name="P1"><text:tab/><text:tab/><text:tab/><text:tab/><text:tab/>philosophe,, Relation...Berthier, finances, l'infâme, </text:p>
      <text:p text:style-name="P1"><text:tab/><text:tab/><text:tab/><text:tab/><text:tab/>coup de patte à J.J., amitié,</text:p>
      <text:p text:style-name="P1">((((((((((((((((((((((((((((((((((((((((((((((((((<text:tab/><text:tab/><text:tab/></text:p>
      <text:p text:style-name="P1">5913.17601003.67_Marc-Antoine-Louis Claret de La Tourrette</text:p>
      <text:p text:style-name="P1"><text:tab/><text:tab/><text:a xlink:type="simple" xlink:href="https://w.wiki/CNNK" text:style-name="Internet_20_link" text:visited-style-name="Visited_20_Internet_20_Link">https://w.wiki/CNNK</text:a><text:tab/>(G4069)</text:p>
      <text:p text:style-name="P1"><text:tab/><text:tab/><text:tab/><text:tab/><text:tab/>coup de patte à J.J., soupçons, caute, compliments, politesse, </text:p>
      <text:p text:style-name="Standard">((((((((((((((((((((((((((((((((((((((((((((((((((((((<text:tab/><text:tab/><text:tab/><text:tab/><text:tab/><text:tab/></text:p>
      <text:p text:style-name="P1">5967.17602504.67_Jean Le Rond d'Alembert</text:p>
      <text:p text:style-name="P1"><text:tab/><text:tab/><text:a xlink:type="simple" xlink:href="https://w.wiki/CNQJ" text:style-name="Internet_20_link" text:visited-style-name="Visited_20_Internet_20_Link">https://w.wiki/CNQJ</text:a><text:tab/>(G4106)</text:p>
      <text:p text:style-name="P1"><text:tab/><text:tab/><text:tab/><text:tab/><text:tab/>Vsanté, coup de patte à J.J., philosophes, jésuites, jansénistes,</text:p>
      <text:p text:style-name="P1"><text:tab/><text:tab/><text:tab/><text:tab/><text:tab/>colère, critique littéraire, Luc, agir par autrui, cit.lat.N.T., </text:p>
      <text:p text:style-name="P1"><text:tab/><text:tab/><text:tab/><text:tab/><text:tab/>encyclopédie, finances, caute, salut philosophe, </text:p>
      <text:p text:style-name="P1">((((((((((((((((((((((((((((((((((((((((((((((((((((((((<text:tab/><text:tab/></text:p>
      <text:p text:style-name="P1">5969.17602504.67_Louise-Florence-Pétronille de Tardieu d'Esclavelles d'Épinay</text:p>
      <text:p text:style-name="P1"><text:tab/><text:tab/><text:a xlink:type="simple" xlink:href="https://w.wiki/CP3g" text:style-name="Internet_20_link" text:visited-style-name="Visited_20_Internet_20_Link">https://w.wiki/CP3g</text:a><text:tab/>(G4104)</text:p>
      <text:p text:style-name="P1"><text:tab/><text:tab/><text:tab/><text:tab/><text:tab/>philosophe, courtisan, Les Philosophes, coup de patte à J.J.,</text:p>
      <text:p text:style-name="P1"><text:tab/><text:tab/><text:tab/><text:tab/><text:tab/>on n'agit pas, philosophes, fanatiques, jésuites, raison<text:tab/><text:tab/><text:tab/><text:tab/><text:tab/><text:tab/>convulsionnaires, violence du faible, jansénistes, Vsanté, </text:p>
      <text:p text:style-name="P1"><text:tab/><text:tab/><text:tab/><text:tab/><text:tab/>adoration, passion</text:p>
      <text:p text:style-name="P1">(((((((((((((((((((((((((((((((((((((((((((((((((((((((<text:tab/><text:tab/><text:tab/></text:p>
      <text:p text:style-name="P1">5973.17602704.67_Charles-Augustin Ferriol Comte d'Argental</text:p>
      <text:p text:style-name="P1"><text:tab/><text:tab/><text:a xlink:type="simple" xlink:href="https://w.wiki/CP69" text:style-name="Internet_20_link" text:visited-style-name="Visited_20_Internet_20_Link">https://w.wiki/CP69</text:a><text:tab/>(G4109)</text:p>
      <text:p text:style-name="P1"><text:tab/><text:tab/><text:tab/><text:tab/><text:tab/>Vsanté, Tancrède, théâtre, libraires, Droit du Seigneur, </text:p>
      <text:p text:style-name="P1"><text:tab/><text:tab/><text:tab/><text:tab/><text:tab/>Le pauvre diable, profession de foi, souci de mort, </text:p>
      <text:p text:style-name="P1"><text:tab/><text:tab/><text:tab/><text:tab/><text:tab/>souci de théâtre, Les Philosophes, la faute à J.J., Zulime, </text:p>
      <text:p text:style-name="P1"><text:tab/><text:tab/><text:tab/><text:tab/><text:tab/>souci de cour, sentiments, </text:p>
      <text:p text:style-name="P1">((((((((((((((((((((((((((((((((((((((((((((((((((((((<text:tab/><text:tab/></text:p>
      <text:p text:style-name="P1">5999.17602005.67_Élie Bertrand</text:p>
      <text:p text:style-name="P1"><text:tab/><text:tab/><text:a xlink:type="simple" xlink:href="https://w.wiki/CRNf" text:style-name="Internet_20_link" text:visited-style-name="Visited_20_Internet_20_Link">https://w.wiki/CRNf</text:a><text:tab/>(G4129)</text:p>
      <text:p text:style-name="P1"><text:tab/><text:tab/><text:tab/><text:tab/><text:tab/>Lettre civile et honnête, Dictionnaire philosophique, <text:tab/><text:tab/><text:tab/><text:tab/><text:tab/><text:tab/>L'écossaise, Les Philosophes, sentiments, vale, </text:p>
      <text:p text:style-name="P1">(((((((((((((((((((((((((((((((((((((((((((((((((((<text:tab/><text:tab/><text:tab/></text:p>
      <text:p text:style-name="P1">6001.17602005.67_Henri Lambert d'Herbigny Marquis de Thibouville</text:p>
      <text:p text:style-name="P1"><text:tab/><text:tab/><text:a xlink:type="simple" xlink:href="https://w.wiki/CSBy" text:style-name="Internet_20_link" text:visited-style-name="Visited_20_Internet_20_Link">https://w.wiki/CSBy</text:a><text:tab/>(G4131)</text:p>
      <text:p text:style-name="P1"><text:tab/><text:tab/><text:tab/><text:tab/><text:tab/>Tancrède, théâtre, Zulime, rire, sagesse, caricature avec J.J.,</text:p>
      <text:p text:style-name="P1"><text:tab/><text:tab/><text:tab/><text:tab/><text:tab/>souci de cour, caute, sentiment, <text:span text:style-name="T2">Batrachomyomachia</text:span> </text:p>
      <text:p text:style-name="P1">(((((((((((((((((((((((((((((((((((((((((((((((((((((((<text:tab/><text:tab/></text:p>
      <text:p text:style-name="P1">6003.17602105.67_Jean Le Rond d'Alembert</text:p>
      <text:p text:style-name="P1"><text:tab/><text:tab/>PV-913<text:tab/><text:tab/>phjlosophie, rire, J.J. ridicule, Les Philosophes, moqueries,</text:p>
      <text:p text:style-name="P1"><text:tab/><text:tab/><text:tab/><text:tab/><text:tab/>encyclopédie, critique littéraire, critique politique, </text:p>
      <text:p text:style-name="P1"><text:tab/><text:tab/><text:tab/><text:tab/><text:tab/>Luc, infâme, sentiments, P.S., souci de cour, </text:p>
      <text:p text:style-name="P1">((((((((((((((((((((((((((((((((((((((((((((((((((((((((<text:tab/><text:tab/><text:tab/><text:tab/></text:p>
      <text:p text:style-name="P1">6021.17600206.67_Jean-Robert Tronchin</text:p>
      <text:p text:style-name="P1"><text:tab/><text:tab/><text:a xlink:type="simple" xlink:href="https://w.wiki/CSHp" text:style-name="Internet_20_link" text:visited-style-name="Visited_20_Internet_20_Link">https://w.wiki/CSHp</text:a><text:tab/>(G4140) + PV-927</text:p>
      <text:p text:style-name="P1"><text:tab/><text:tab/><text:tab/><text:tab/><text:tab/>finances, placement, fracas des hommes, paix champètre, </text:p>
      <text:p text:style-name="P1"><text:tab/><text:tab/><text:tab/><text:tab/><text:tab/>sentiments, coup de patte à J.J.,</text:p>
      <text:p text:style-name="P1">(((((((((((((((((((((((((((((((((((((((((((((((((((((((<text:tab/><text:tab/> </text:p>
      <text:p text:style-name="P1"><text:soft-page-break/>6023.17600406.67_Charles Palissot de Montenoy</text:p>
      <text:p text:style-name="P1"><text:tab/><text:tab/><text:a xlink:type="simple" xlink:href="https://w.wiki/CTwd" text:style-name="Internet_20_link" text:visited-style-name="Visited_20_Internet_20_Link">https://w.wiki/CTwd</text:a><text:tab/>(G4143)</text:p>
      <text:p text:style-name="P1"><text:tab/><text:tab/><text:tab/><text:tab/><text:tab/>Les Philosophes, défense de J.J., ami J.J., </text:p>
      <text:p text:style-name="P1"><text:tab/><text:tab/><text:tab/><text:tab/><text:tab/>dénonce les amis de Palissot, revendique être philosophe, </text:p>
      <text:p text:style-name="P1"><text:tab/><text:tab/><text:tab/><text:tab/><text:tab/>Éléments de la philosophie de Newton, ironie, L'Oracle,</text:p>
      <text:p text:style-name="P1"><text:tab/><text:tab/><text:tab/><text:tab/><text:tab/>Encyclopédie,<text:tab/>moraliste, Encyclopédie, défense de Diderot, </text:p>
      <text:p text:style-name="P1"><text:tab/><text:tab/><text:tab/><text:tab/><text:tab/>appel au cœur, signature, rappel de cour,</text:p>
      <text:p text:style-name="P1">(((((((((((((((((((((((((((((((((((((((((((((((((((((((((((((<text:tab/><text:tab/><text:tab/></text:p>
      <text:p text:style-name="P1">6054.17602306.67_Jean Le Rond d'Alembert</text:p>
      <text:p text:style-name="P1"><text:tab/><text:tab/><text:a xlink:type="simple" xlink:href="https://w.wiki/CUbQ" text:style-name="Internet_20_link" text:visited-style-name="Visited_20_Internet_20_Link">https://w.wiki/CUbQ</text:a><text:tab/>(G4165)</text:p>
      <text:p text:style-name="P1"><text:tab/><text:tab/><text:tab/><text:tab/><text:tab/>colère, souci de cour, Pauvre diable, philosophes, l'infâme,</text:p>
      <text:p text:style-name="P1"><text:tab/><text:tab/><text:tab/><text:tab/><text:tab/>Encyclopédie, J. J. fou, pousse à agir par tiers, sentiments, </text:p>
      <text:p text:style-name="P1">(((((((((((((((((((((((((((((((((((((((((((((((((((((((((<text:tab/><text:tab/><text:tab/></text:p>
      <text:p text:style-name="P1">6057.17602306.67_Nicolas-Claude Thieriot</text:p>
      <text:p text:style-name="P1"><text:tab/><text:tab/><text:a xlink:type="simple" xlink:href="https://w.wiki/CX$3" text:style-name="Internet_20_link" text:visited-style-name="Visited_20_Internet_20_Link">https://w.wiki/CX$3</text:a><text:tab/>(G4166)</text:p>
      <text:p text:style-name="P1"><text:tab/><text:tab/><text:tab/><text:tab/><text:tab/>libraire, critique littéraire, cacouacs, J.J. fou, ironie, invite,</text:p>
      <text:p text:style-name="P1"><text:tab/><text:tab/><text:tab/><text:tab/><text:tab/>sentiments</text:p>
      <text:p text:style-name="P1">(((((((((((((((((((((((((((((((((((((((((((((((((((((((<text:tab/><text:tab/><text:tab/></text:p>
      <text:p text:style-name="P1">6093.17601407.67_Louise-Florence-Pétronille de Tardieu d'Esclavelles d'Épinay</text:p>
      <text:p text:style-name="P1"><text:tab/><text:tab/><text:a xlink:type="simple" xlink:href="https://w.wiki/CYor" text:style-name="Internet_20_link" text:visited-style-name="Visited_20_Internet_20_Link">https://w.wiki/CYor</text:a><text:tab/>(G4186)</text:p>
      <text:p text:style-name="P1"><text:tab/><text:tab/><text:tab/><text:tab/><text:tab/>philosophes, infâme, J.J. fou, on,</text:p>
      <text:p text:style-name="P1">((((((((((((((((((((((((((((((((((((((((((((((((((((((((<text:tab/><text:tab/><text:tab/></text:p>
      <text:p text:style-name="P1">6104.17601807.67_Nicolas-Claude Thieriot</text:p>
      <text:p text:style-name="P1"><text:tab/><text:tab/><text:a xlink:type="simple" xlink:href="https://w.wiki/CZ3f" text:style-name="Internet_20_link" text:visited-style-name="Visited_20_Internet_20_Link">https://w.wiki/CZ3f</text:a><text:tab/>(G4194)</text:p>
      <text:p text:style-name="P1"><text:tab/><text:tab/><text:tab/><text:tab/><text:tab/>librairie, édition, </text:p>
      <text:p text:style-name="P1"><text:tab/><text:tab/><text:tab/><text:tab/><text:tab/>métier, ironie envers J.J., philosophes, l'infâme, cit. Lat.,</text:p>
      <text:p text:style-name="P1"><text:tab/><text:tab/><text:tab/><text:tab/>protestations, mensonges, cit. Lat., rire, pseudos, Pauvre diable,</text:p>
      <text:p text:style-name="P1">(((((((((((((((((((((((((((((((((((((((((((((((((((((((<text:tab/><text:tab/><text:tab/></text:p>
      <text:p text:style-name="P1">6109.17602207.67_Nicolas-Claude Thieriot</text:p>
      <text:p text:style-name="P1"><text:tab/><text:tab/><text:a xlink:type="simple" xlink:href="https://w.wiki/CZYw" text:style-name="Internet_20_link" text:visited-style-name="Visited_20_Internet_20_Link">https://w.wiki/CZYw</text:a><text:tab/>(G4196) + PV-1017</text:p>
      <text:p text:style-name="P1"><text:tab/><text:tab/><text:tab/><text:tab/><text:tab/>cit.lat, inquiétude, Russe à Paris, pseudo, succès</text:p>
      <text:p text:style-name="P1"><text:tab/><text:tab/><text:tab/><text:tab/><text:tab/>Écossaise, </text:p>
      <text:p text:style-name="P1"><text:tab/><text:tab/>PV-1017<text:tab/><text:tab/>souci de différence avec J.J., courtisan,</text:p>
      <text:p text:style-name="P1">((((((((((((((((((((((((((((((((((((((((((((((((((((((((((<text:tab/><text:tab/><text:tab/></text:p>
      <text:p text:style-name="P1"/>
      <text:p text:style-name="P1">6111.17602407.67_Jean Le Rond d'Alembert</text:p>
      <text:p text:style-name="P1"><text:tab/><text:tab/><text:a xlink:type="simple" xlink:href="https://w.wiki/CZcK" text:style-name="Internet_20_link" text:visited-style-name="Visited_20_Internet_20_Link">https://w.wiki/CZcK</text:a><text:tab/>(G4200)<text:tab/>(12 lettres cachées ?)</text:p>
      <text:p text:style-name="P1"><text:tab/><text:tab/><text:tab/><text:tab/><text:tab/>Philosophes, protections, gens de lettre, secret, J.J./moi, <text:tab/><text:tab/><text:tab/><text:tab/><text:tab/>académie, Roi, dicte les actions des autres, ils doivent, groupez vous, </text:p>
      <text:p text:style-name="P1"><text:tab/><text:tab/><text:tab/><text:tab/><text:tab/>a agi sous pseudos, fait sa cour, </text:p>
      <text:p text:style-name="P1">(((((((((((((((((((((((((((((((((((((((((((((((((((((((<text:tab/><text:tab/></text:p>
      <text:p text:style-name="P1">6135.17600908.67_Jean-Jacques Dortous de Mairan</text:p>
      <text:p text:style-name="P1"><text:tab/><text:tab/><text:a xlink:type="simple" xlink:href="https://w.wiki/CaHw" text:style-name="Internet_20_link" text:visited-style-name="Visited_20_Internet_20_Link">https://w.wiki/CaHw</text:a><text:tab/>(G4219)</text:p>
      <text:p text:style-name="P1"><text:tab/><text:tab/><text:tab/><text:tab/>remerciements ; doute, Histoire de Pierre le Grand, raillerie, Egypte,</text:p>
      <text:p text:style-name="P1"><text:tab/><text:tab/><text:tab/><text:tab/><text:tab/>critique amusée, <text:s/>sur de sa raison, <text:s/>coup_de_patte_à_J.J. <text:s text:c="3"/><text:tab/> <text:s text:c="4"/><text:tab/><text:tab/><text:tab/>critique historique, langue, Histoire de l'empire de la Russie, je crois, </text:p>
      <text:p text:style-name="P1"><text:tab/><text:tab/><text:tab/><text:tab/><text:tab/>Le Taureau blanc, mépris, je, sentiments distancés, signature,</text:p>
      <text:p text:style-name="P1">((((((((((((((((((((((((((((((((((((((((((((((((((((((((((<text:tab/><text:tab/></text:p>
      <text:p text:style-name="P1">6144.17601308.67_Jean Le Rond d'Alembert</text:p>
      <text:p text:style-name="P1"><text:tab/><text:tab/><text:a xlink:type="simple" xlink:href="https://w.wiki/CapR" text:style-name="Internet_20_link" text:visited-style-name="Visited_20_Internet_20_Link">https://w.wiki/CapR</text:a><text:tab/>(G4227)</text:p>
      <text:p text:style-name="P1"><text:tab/><text:tab/><text:tab/><text:tab/><text:tab/>les philosophes, rire, politique, coup de griffe à J.J.,</text:p>
      <text:p text:style-name="P1"><text:tab/><text:tab/><text:tab/><text:tab/><text:tab/>raillerie, <text:s/>colère dissimulée, rire, documentation, jacobin,</text:p>
      <text:p text:style-name="P1"><text:soft-page-break/>(((((((((((((((((((((((((((((((((((((((((((((((((((((((((<text:tab/><text:tab/><text:tab/></text:p>
      <text:p text:style-name="P1">6165.17602208.67_Jacques Pernetti</text:p>
      <text:p text:style-name="P1"><text:tab/><text:tab/><text:a xlink:type="simple" xlink:href="https://w.wiki/CaqX" text:style-name="Internet_20_link" text:visited-style-name="Visited_20_Internet_20_Link">https://w.wiki/CaqX</text:a><text:tab/>(G4236)</text:p>
      <text:p text:style-name="P1"><text:tab/><text:tab/><text:tab/><text:tab/><text:tab/>théâtre, protection, raillerie J.J., calvinistes, jansénistes, </text:p>
      <text:p text:style-name="P1"><text:tab/><text:tab/><text:tab/><text:tab/><text:tab/>cit.Molière, sentiments, </text:p>
      <text:p text:style-name="P1">(((((((((((((((((((((((((((((((((((((((((((((((((((((((((((<text:tab/><text:tab/><text:tab/></text:p>
      <text:p text:style-name="P1">6172.17602908.67_Nicolas-Claude Thieriot</text:p>
      <text:p text:style-name="P1"><text:tab/><text:tab/><text:a xlink:type="simple" xlink:href="https://w.wiki/CbEx" text:style-name="Internet_20_link" text:visited-style-name="Visited_20_Internet_20_Link">https://w.wiki/CbEx</text:a><text:tab/>(G4240)</text:p>
      <text:p text:style-name="P1"><text:tab/><text:tab/><text:tab/><text:tab/><text:tab/>philosophes, on, pseudo, rire, L'Ecossaise, </text:p>
      <text:p text:style-name="P1"><text:tab/><text:tab/><text:tab/><text:tab/><text:tab/> église/théâtre, J.J. fou, politique, image de lui, amitié, anglais,</text:p>
      <text:p text:style-name="P1">(((((((((((((((((((((((((((((((((((((((((((((((((((((((((</text:p>
      <text:p text:style-name="P1">6254.17600510.67_Théodore Tronchin</text:p>
      <text:p text:style-name="P1"><text:tab/><text:tab/><text:a xlink:type="simple" xlink:href="https://w.wiki/CbuL" text:style-name="Internet_20_link" text:visited-style-name="Visited_20_Internet_20_Link">https://w.wiki/CbuL</text:a><text:tab/>(G3939)</text:p>
      <text:p text:style-name="P1"><text:tab/><text:tab/><text:tab/><text:tab/><text:tab/>santé Denis, cit.lat., cit. Molière, coup de griffe à J.J., </text:p>
      <text:p text:style-name="P1"><text:tab/><text:tab/><text:tab/><text:tab/><text:tab/>sentiment, signature, L'Orphelin de la chine,</text:p>
      <text:p text:style-name="P1">((((((((((((((((((((((((((((((((((((((((((((((<text:tab/><text:tab/><text:tab/></text:p>
      <text:p text:style-name="P1">6255.17600810.67_Jean Le Rond d'Alembert<text:tab/></text:p>
      <text:p text:style-name="P1"><text:tab/><text:tab/><text:a xlink:type="simple" xlink:href="https://w.wiki/Cbui" text:style-name="Internet_20_link" text:visited-style-name="Visited_20_Internet_20_Link">https://w.wiki/Cbui</text:a><text:tab/>(G4289)</text:p>
      <text:p text:style-name="P1"><text:tab/><text:tab/><text:tab/><text:tab/><text:tab/>maître, Tancrède, théâtre, cit. J.J., moi/J.J., rire, jésuites, </text:p>
      <text:p text:style-name="P1"><text:tab/><text:tab/><text:tab/><text:tab/><text:tab/>bénédictins, dominicains, ariens, rire, écraser, phallus,</text:p>
      <text:p text:style-name="P1"><text:tab/><text:tab/><text:tab/><text:tab/><text:tab/>ayurveda, L’Écossaise, convives, juifs, Luc, sentiment,</text:p>
      <text:p text:style-name="P1">(((((((((((((((((((((((((((((((((((((((((((((((((((<text:tab/><text:tab/><text:tab/></text:p>
      <text:p text:style-name="P1">6297.17602910.67_Baron Frédéric Melchior Von Grimm</text:p>
      <text:p text:style-name="P1"><text:tab/><text:tab/>PVI-54-56<text:tab/><text:tab/>Tancrède, Zulime, vers, travaux, fait l'humble, <text:s text:c="17"/><text:tab/><text:tab/><text:tab/><text:tab/><text:tab/><text:tab/>Histoire de la Russie..., Candide, J.J. fou, sentiment ?, </text:p>
      <text:p text:style-name="P1">(((((((((((((((((((((((((((((((((((((((((((((((((((<text:tab/><text:tab/><text:tab/><text:tab/> <text:s text:c="44"/></text:p>
      <text:p text:style-name="P1">6298.17603010.67_ Jean Le Rond d'Alembert</text:p>
      <text:p text:style-name="P1"><text:tab/><text:tab/>PVI-56-57<text:tab/><text:tab/>Recueil de facéties, négation, Histoire de la Russie, </text:p>
      <text:p text:style-name="P1"><text:tab/><text:tab/><text:tab/><text:tab/><text:tab/>coup de griffe à J.J., Tancrède, clt. Lat., Écr. L'inf.</text:p>
      <text:p text:style-name="P1">(((((((((((((((((((((((((((((((((((((((((((((((((((((<text:tab/><text:tab/><text:tab/><text:tab/> </text:p>
      <text:p text:style-name="P1">6420.17610601.68_Jean Le Rond d'Alembert</text:p>
      <text:p text:style-name="P1"><text:tab/><text:tab/><text:a xlink:type="simple" xlink:href="https://w.wiki/CctJ" text:style-name="Internet_20_link" text:visited-style-name="Visited_20_Internet_20_Link">https://w.wiki/CctJ</text:a><text:tab/>(G4408)</text:p>
      <text:p text:style-name="P1"><text:tab/><text:tab/><text:tab/><text:tab/>philosophes, frères, ricanement, La Capilotade, La Pucelle, ennemis,</text:p>
      <text:p text:style-name="P1"><text:tab/><text:tab/><text:tab/><text:tab/><text:tab/> dieu, jésuites, prêtre, chrétiens, catholique,</text:p>
      <text:p text:style-name="P1"><text:tab/><text:tab/><text:tab/><text:tab/><text:tab/>Alzire, Mérope, raillerie sur J.J., moraliste, cit.lat.</text:p>
      <text:p text:style-name="P1">(((((((((((((((((((((((((((((((((((((((((((((((((((((<text:tab/><text:tab/><text:tab/><text:tab/></text:p>
      <text:p text:style-name="P1">6444.17610001.68_Jean-François Marmontel</text:p>
      <text:p text:style-name="P1"><text:tab/><text:tab/>PVI-214-215<text:tab/><text:tab/>encouragements, agir par d'autres, coup de griffe à J.J.,</text:p>
      <text:p text:style-name="P1"><text:tab/><text:tab/><text:tab/><text:tab/><text:tab/>académie, souci de mort, demande de sentiment, </text:p>
      <text:p text:style-name="P1">((((((((((((((((((((((((((((((((((((((((((((((((((((<text:tab/><text:tab/><text:tab/><text:tab/></text:p>
      <text:p text:style-name="P1">6456.17612101.68_Jean-Robert Tronchin</text:p>
      <text:p text:style-name="P1"><text:tab/><text:tab/>PVI-225-226<text:tab/><text:tab/>cit.N.T., finances, moi/J.J., bonheur, gourmet, sentiment</text:p>
      <text:p text:style-name="P1">(((((((((((((((((((((((((((((((((((((((((((((((((((<text:tab/><text:tab/><text:tab/><text:tab/></text:p>
      <text:p text:style-name="P1">6463.17612501.68_Étienne-Noël Damilaville et Nicolas-Claude Thieriot</text:p>
      <text:p text:style-name="P1"><text:tab/><text:tab/><text:a xlink:type="simple" xlink:href="https://w.wiki/Cegq" text:style-name="Internet_20_link" text:visited-style-name="Visited_20_Internet_20_Link">https://w.wiki/Cegq</text:a><text:tab/>(G4433)</text:p>
      <text:p text:style-name="P1"><text:tab/><text:tab/><text:tab/><text:tab/><text:tab/>coup de patte à <text:s/>J.J., ma vie, édition, lance la lettre 6462, </text:p>
      <text:p text:style-name="P1">(((((((((((((((((((((((((((((((((((((((((((((((((((((</text:p>
      <text:p text:style-name="P1">6462.17612401.68_G. L. Deodati de Tovazzi</text:p>
      <text:p text:style-name="P1"><text:tab/><text:tab/><text:a xlink:type="simple" xlink:href="https://w.wiki/FBRo" text:style-name="Internet_20_link" text:visited-style-name="Visited_20_Internet_20_Link">https://w.wiki/FBRo</text:a><text:tab/>(G4432)<text:tab/>linguistique, critque littéraire, belles lettres</text:p>
      <text:p text:style-name="P1">((((((((((((((((((((((((((((((((((((((((((((((((((((<text:tab/></text:p>
      <text:p text:style-name="P1"/>
      <text:p text:style-name="P1"><text:tab/><text:tab/></text:p>
      <text:p text:style-name="P1"><text:soft-page-break/>6465.17612601.68_Charles-Augustin Ferriol Comte d'Argental</text:p>
      <text:p text:style-name="P1"><text:tab/><text:tab/><text:a xlink:type="simple" xlink:href="https://w.wiki/Ceeg" text:style-name="Internet_20_link" text:visited-style-name="Visited_20_Internet_20_Link">https://w.wiki/Ceeg</text:a><text:tab/>(G4435)</text:p>
      <text:p text:style-name="P1"><text:tab/><text:tab/><text:tab/><text:tab/><text:tab/>souci de protection, affaires, jésuites, curé, Tancrède, </text:p>
      <text:p text:style-name="P1"><text:tab/><text:tab/><text:tab/><text:tab/><text:tab/>L'Échange boursouflé, dissimule, négation, Épitre à Daphné, </text:p>
      <text:p text:style-name="P1"><text:tab/><text:tab/><text:tab/><text:tab/><text:tab/>coup de griffe à <text:s/>J.J., sentiments, <text:tab/><text:tab/>Daphné/Clairon</text:p>
      <text:p text:style-name="P1">(((((((((((((((((((((((((((((((((((((((((((((((((((((((((((((((((((((((<text:tab/><text:tab/></text:p>
      <text:p text:style-name="P1">6493.17610602.68_ Étienne-Noël Damilaville</text:p>
      <text:p text:style-name="P1"><text:tab/><text:tab/><text:a xlink:type="simple" xlink:href="https://w.wiki/CehR" text:style-name="Internet_20_link" text:visited-style-name="Visited_20_Internet_20_Link">https://w.wiki/CehR</text:a><text:tab/>(G4454)</text:p>
      <text:p text:style-name="P1"><text:tab/><text:tab/><text:tab/><text:tab/><text:tab/>souci de courrrier, colère, folliculaire, chimène, Mme. Denis, </text:p>
      <text:p text:style-name="P1"><text:s/><text:tab/><text:tab/><text:tab/><text:tab/><text:tab/>honneur, justice, encyclopédie, coup de patte à J.J., amitié, <text:tab/><text:tab/><text:tab/><text:tab/><text:tab/>frères, amour, Dieu, Roi, être entouré, haine, fanatiques,</text:p>
      <text:p text:style-name="P1">(((((((((((((((((((((((((((((((((((((((((((((((((((((((((((<text:tab/><text:tab/><text:tab/></text:p>
      <text:p text:style-name="P1">6496.17610702.68_Charles-Augustin Ferriol Comte d'Argental</text:p>
      <text:p text:style-name="P1"><text:tab/><text:tab/><text:a xlink:type="simple" xlink:href="https://w.wiki/CfBm" text:style-name="Internet_20_link" text:visited-style-name="Visited_20_Internet_20_Link">https://w.wiki/CfBm</text:a><text:tab/>(G4455)</text:p>
      <text:p text:style-name="P1"><text:tab/><text:tab/><text:tab/><text:tab/><text:tab/>cit.A.T., Tancrède, cit.La Fontaine, chimène, Œdipe,</text:p>
      <text:p text:style-name="P1"><text:tab/><text:tab/><text:tab/><text:tab/><text:tab/>Précis de l'ecclésiaste, humeur sur <text:s/>la Nouvelle Héloïse de J.J.,</text:p>
      <text:p text:style-name="P1"><text:tab/><text:tab/><text:tab/><text:tab/><text:tab/>souci de mort, souci de lutte, sentiments</text:p>
      <text:p text:style-name="P1">((((((((((((((((((((((((((((((((((((((((((((((((((((((((((((((((((((((((<text:tab/><text:tab/></text:p>
      <text:p text:style-name="P1">6503.17611102.68_Charles-Augustin Ferriol Comte d'Argental</text:p>
      <text:p text:style-name="P1"><text:tab/><text:tab/><text:a xlink:type="simple" xlink:href="https://w.wiki/CfJd" text:style-name="Internet_20_link" text:visited-style-name="Visited_20_Internet_20_Link">https://w.wiki/CfJd</text:a><text:tab/>(G4461)</text:p>
      <text:p text:style-name="P1"><text:tab/><text:tab/><text:tab/><text:tab/><text:tab/>petit garçon perdu, Tancrède, santé ?, Vsanté, ironie sur J.J.,</text:p>
      <text:p text:style-name="P1"><text:tab/><text:tab/><text:tab/><text:tab/><text:tab/>ironie sur La Popelinière, souci de mort</text:p>
      <text:p text:style-name="P1">(((((((((((((((((((((((((((((((((((((((((((((((((((((((((((((((((((((((((((<text:tab/><text:tab/><text:tab/>281-283</text:p>
      <text:p text:style-name="P1">6509.17611802.68_Charles-Augustin Ferriol Comte d'Argental</text:p>
      <text:p text:style-name="P1"><text:tab/><text:tab/>PVI-281<text:tab/><text:tab/>La Capilotade, La Pucelle, Lettres à M. de V. sur La N. H.,</text:p>
      <text:p text:style-name="P1">(((((((((((((((((((((((((((((((((((((((((((((((((((((((((((((((((((((((((((((<text:tab/></text:p>
      <text:p text:style-name="P1">6510.17611802.68_Étienne-Noël Damilaville et Nicolas-Claude Thieriot</text:p>
      <text:p text:style-name="P1"><text:tab/><text:tab/><text:a xlink:type="simple" xlink:href="https://w.wiki/CfLE" text:style-name="Internet_20_link" text:visited-style-name="Visited_20_Internet_20_Link">https://w.wiki/CfLE</text:a><text:tab/>(G4467)</text:p>
      <text:p text:style-name="P1"><text:tab/><text:tab/><text:tab/><text:tab/>disimulation, frères, chrétien, La Capilotade, La Pucelle,</text:p>
      <text:p text:style-name="P1"><text:tab/><text:tab/><text:tab/><text:tab/><text:tab/>Lettres à M. de V. sur La N. H., pseudo, Mme de Lafayette,</text:p>
      <text:p text:style-name="P1"><text:tab/><text:tab/><text:tab/><text:tab/><text:tab/>Racine, Encyclopédie, caute, </text:p>
      <text:p text:style-name="P1">(((((((((((((((((((((((((((((((((((((((((((((((((((((((((((((((((((((((<text:tab/></text:p>
      <text:p text:style-name="P1">6512.17611902.68_Louise-Florence-Pétronille de Tardieu d'Esclavelles d'Épinay</text:p>
      <text:p text:style-name="P1"><text:tab/><text:tab/><text:a xlink:type="simple" xlink:href="https://w.wiki/Cfea" text:style-name="Internet_20_link" text:visited-style-name="Visited_20_Internet_20_Link">https://w.wiki/Cfea</text:a><text:tab/>(G4469</text:p>
      <text:p text:style-name="P1"><text:tab/><text:tab/><text:tab/><text:tab/><text:tab/>catholique, Lettres à M. de V. sur La N. H., moquerie,</text:p>
      <text:p text:style-name="P1"><text:tab/><text:tab/><text:tab/><text:tab/><text:tab/>académie, Diderot, fanatiques, philosophes, éreinte J.J., </text:p>
      <text:p text:style-name="P1"><text:tab/><text:tab/><text:tab/><text:tab/><text:tab/>infâme, K,</text:p>
      <text:p text:style-name="P1">(((((((((((((((((((((((((((((((((((((((((((((((((((((((((((((<text:tab/><text:tab/></text:p>
      <text:p text:style-name="P1">6522.17611702.68_Étienne-Noël Damilaville</text:p>
      <text:p text:style-name="P1"><text:tab/><text:tab/><text:a xlink:type="simple" xlink:href="https://w.wiki/CftG" text:style-name="Internet_20_link" text:visited-style-name="Visited_20_Internet_20_Link">https://w.wiki/CftG</text:a><text:tab/>(G4477)</text:p>
      <text:p text:style-name="P1"><text:tab/><text:tab/><text:tab/><text:tab/><text:tab/>encyclopédie, théâtre de Diderot, académie, fanatiques,</text:p>
      <text:p text:style-name="P1"><text:tab/><text:tab/><text:tab/><text:tab/><text:tab/>La Pucelle, Lettres à M. de V. sur La N. H., frères, sentiments,</text:p>
      <text:p text:style-name="P1">(((((((((((((((((((((((((((((((((((((((((((((((((((((((((<text:tab/><text:tab/><text:tab/></text:p>
      <text:p text:style-name="P1">6523.17612702.68_Marie-Élisabeth de Dompierre de Fontaine</text:p>
      <text:p text:style-name="P1"><text:tab/><text:tab/><text:a xlink:type="simple" xlink:href="https://w.wiki/Cf$d" text:style-name="Internet_20_link" text:visited-style-name="Visited_20_Internet_20_Link">https://w.wiki/Cf$d</text:a><text:tab/>(G4479)</text:p>
      <text:p text:style-name="P1"><text:tab/><text:tab/><text:tab/><text:tab/><text:tab/>famille, lettre, Mme. Denis, chimène, liberté, jésuites, curé,</text:p>
      <text:p text:style-name="P1"><text:tab/><text:tab/><text:tab/><text:tab/><text:tab/>affaires, médecine, famille, La Popelinière, académie, Vsanté,</text:p>
      <text:p text:style-name="P1">((((((((((((((((((((((((((((((((((((((((((((((((((((((((((<text:tab/><text:tab/> <text:tab/><text:tab/>296, 300, 303,</text:p>
      <text:p text:style-name="P1">6526.17610003.68_Marie de Vichy de Chamrond Marquise du Deffand</text:p>
      <text:p text:style-name="P1"><text:tab/><text:tab/>PVI-296<text:tab/><text:tab/> La Pucelle, roman de J.J., La Popelinière</text:p>
      <text:p text:style-name="P1">((((((((((((((((((((((((((((((((((((((((((((((((((((((((((<text:tab/></text:p>
      <text:p text:style-name="P1"><text:tab/></text:p>
      <text:p text:style-name="P1"><text:soft-page-break/>6532.17610603.68_Marie de Vichy de Chamrond Marquise du Deffand</text:p>
      <text:p text:style-name="P1"><text:tab/><text:tab/><text:a xlink:type="simple" xlink:href="https://w.wiki/CgWo" text:style-name="Internet_20_link" text:visited-style-name="Visited_20_Internet_20_Link">https://w.wiki/CgWo</text:a><text:tab/>(G4483)</text:p>
      <text:p text:style-name="P1"><text:tab/><text:tab/><text:tab/><text:tab/><text:tab/>éreinte la N.H., chimène, moquerie sur la N.H., Pucelle</text:p>
      <text:p text:style-name="P1">((((((((((((((((((((((((((((((((((((((((((((((((((((((((((((<text:tab/><text:tab/><text:tab/></text:p>
      <text:p text:style-name="P1">6534.17610803.68_Germain-Gilles-Richard de Ruffey</text:p>
      <text:p text:style-name="P1"><text:tab/><text:tab/><text:a xlink:type="simple" xlink:href="https://w.wiki/CgXY" text:style-name="Internet_20_link" text:visited-style-name="Visited_20_Internet_20_Link">https://w.wiki/CgXY</text:a><text:tab/>(G4485)</text:p>
      <text:p text:style-name="P1"><text:tab/><text:tab/><text:tab/><text:tab/><text:tab/>invitation, affaire du curé, indignation, ironie cinglante, </text:p>
      <text:p text:style-name="P1"><text:tab/><text:tab/><text:tab/><text:tab/><text:tab/>sur le roman de J.J., politesse, Zaïde,</text:p>
      <text:p text:style-name="P1">((((((((((((((((((((((((((((((((((((((((((((((((((((((((((((((((<text:tab/></text:p>
      <text:p text:style-name="P1">6541.17611903.68_Jean Le Rond d'Alembert</text:p>
      <text:p text:style-name="P1"><text:tab/><text:tab/><text:a xlink:type="simple" xlink:href="https://w.wiki/Cggn" text:style-name="Internet_20_link" text:visited-style-name="Visited_20_Internet_20_Link">https://w.wiki/Cggn</text:a><text:tab/>(G4491)</text:p>
      <text:p text:style-name="P1"><text:tab/><text:tab/><text:tab/>philosophe, Épître de M. de V. à Mme. Denis, académie, athée, J.J. fou,</text:p>
      <text:p text:style-name="P1"><text:tab/><text:tab/><text:tab/><text:tab/><text:tab/>colère, menterie, écraser, si on alors je, repli sur soi, sentiment,</text:p>
      <text:p text:style-name="P1">(((((((((((((((((((((((((((((((((((((((((((((((((((((((<text:tab/><text:tab/></text:p>
      <text:p text:style-name="P1">6543.17611903.68_Étienne-Noël Damilaville</text:p>
      <text:p text:style-name="P1"><text:tab/><text:tab/><text:a xlink:type="simple" xlink:href="https://w.wiki/Ch5W" text:style-name="Internet_20_link" text:visited-style-name="Visited_20_Internet_20_Link">https://w.wiki/Ch5W</text:a><text:tab/>(G4493)</text:p>
      <text:p text:style-name="P1"><text:tab/><text:tab/><text:tab/><text:tab/><text:tab/>colère contre J.J., rancœur, indignation de la N.H., académie,</text:p>
      <text:p text:style-name="P1"><text:tab/><text:tab/><text:tab/><text:tab/><text:tab/>Épître de M. de V. à Mme. Denis sur l'agriculture, </text:p>
      <text:p text:style-name="P1"><text:tab/><text:tab/><text:tab/><text:tab/><text:tab/>(dernier § manque dans copie Beaumarchais)</text:p>
      <text:p text:style-name="P1">(((((((((((((((((((((((((((((((((((((((((((((((((((((((<text:tab/><text:tab/></text:p>
      <text:p text:style-name="P1">6544.17611903.68_Pierre-Joseph Thoulier d'Olivet</text:p>
      <text:p text:style-name="P1"><text:tab/><text:tab/><text:a xlink:type="simple" xlink:href="https://w.wiki/Ch7j" text:style-name="Internet_20_link" text:visited-style-name="Visited_20_Internet_20_Link">https://w.wiki/Ch7j</text:a><text:tab/>(G4492)</text:p>
      <text:p text:style-name="P1"><text:tab/><text:tab/><text:tab/><text:tab/><text:tab/>courrier, cit.lat., cite la lettre 6462, académie, cit.V.</text:p>
      <text:p text:style-name="P1"><text:tab/><text:tab/><text:tab/><text:tab/><text:tab/>Le Pauvre Diable, poétique, vers, cit.lat., défend son écart,</text:p>
      <text:p text:style-name="P1"><text:tab/><text:tab/><text:tab/><text:tab/><text:tab/>invités, Mme. Denis, déploration, coup de griffe à J.J.,</text:p>
      <text:p text:style-name="P1">(((((((((((((((((((((((((((((((((((((((((((((((((((((((((<text:tab/><text:tab/><text:tab/><text:tab/></text:p>
      <text:p text:style-name="P1">6553.17612503.68_Louise-Florence-Pétronille de Tardieu d'Esclavelles d'Épinay</text:p>
      <text:p text:style-name="P1"><text:tab/><text:tab/><text:a xlink:type="simple" xlink:href="https://w.wiki/ChEm" text:style-name="Internet_20_link" text:visited-style-name="Visited_20_Internet_20_Link">https://w.wiki/ChEm</text:a><text:tab/>(G4510)</text:p>
      <text:p text:style-name="P1"><text:tab/><text:tab/><text:tab/><text:tab/><text:tab/>Rescrit de l'Empereur de Chine, académie, rire, J.J. fou,</text:p>
      <text:p text:style-name="P1"><text:tab/><text:tab/><text:tab/><text:tab/><text:tab/>ironie sur J.J., compliment</text:p>
      <text:p text:style-name="P1">(((((((((((((((((((((((((((((((((((((((((((((((((((((((((((<text:tab/></text:p>
      <text:p text:style-name="P1">6554.17612603.68_Pierre-Robert Le Cornier de Cideville</text:p>
      <text:p text:style-name="P1"><text:tab/><text:tab/><text:a xlink:type="simple" xlink:href="https://w.wiki/ChjU" text:style-name="Internet_20_link" text:visited-style-name="Visited_20_Internet_20_Link">https://w.wiki/ChjU</text:a><text:tab/>(G4497)</text:p>
      <text:p text:style-name="P1"><text:tab/><text:tab/><text:tab/><text:tab/><text:tab/>santé, Lettres à M. de V. sur La N. H., mensonge,</text:p>
      <text:p text:style-name="P1"><text:tab/><text:tab/><text:tab/><text:tab/><text:tab/>Rescrit de l'Empereur de Chine, contre la paix de J.J.,</text:p>
      <text:p text:style-name="P1"><text:tab/><text:tab/><text:tab/><text:tab/><text:tab/>Épître de M. de V. à Mme. Denis sur l'agriculture, cit.lat.</text:p>
      <text:p text:style-name="P1"><text:tab/><text:tab/><text:tab/><text:tab/><text:tab/>Vsanté, sentiments,</text:p>
      <text:p text:style-name="P1">((((((((((((((((((((((((((((((((((((((((((((((((((((((((((((((((<text:tab/><text:tab/><text:tab/></text:p>
      <text:p text:style-name="P1">6558.17612903.68_Charles-Augustin Ferriol Comte d'Argental et à</text:p>
      <text:p text:style-name="P1"><text:tab/><text:tab/><text:tab/>Jeanne-Grâce Bosc Du Bouchet, <text:s/>Comtesse d'Argental</text:p>
      <text:p text:style-name="P1"><text:tab/><text:tab/><text:a xlink:type="simple" xlink:href="https://w.wiki/ChkZ" text:style-name="Internet_20_link" text:visited-style-name="Visited_20_Internet_20_Link">https://w.wiki/ChkZ</text:a><text:tab/>(G4503)</text:p>
      <text:p text:style-name="P1"><text:tab/><text:tab/><text:tab/><text:tab/><text:tab/>cit.A.T., cit.N.T., Tancrède, L'appel aux nations..., </text:p>
      <text:p text:style-name="P1"><text:tab/><text:tab/><text:tab/><text:tab/><text:tab/>Le Droit du Seigneur, pseudos, colère contre J.J., Fanime,</text:p>
      <text:p text:style-name="P1"><text:tab/><text:tab/><text:tab/><text:tab/><text:tab/>courtisan,</text:p>
      <text:p text:style-name="P1">((((((((((((((((((((((((((((((((((((((((((((((((((((((((((((<text:tab/><text:tab/><text:tab/></text:p>
      <text:p text:style-name="P1">6559.17612903.68_Octavie Belot<text:tab/><text:tab/><text:tab/><text:tab/><text:tab/><text:tab/><text:tab/><text:tab/><text:tab/><text:tab/><text:tab/><text:a xlink:type="simple" xlink:href="https://w.wiki/Chm8" text:style-name="Internet_20_link" text:visited-style-name="Visited_20_Internet_20_Link">https://w.wiki/Chm8</text:a><text:tab/>(G4501)</text:p>
      <text:p text:style-name="P1"><text:tab/><text:tab/><text:tab/><text:tab/><text:tab/>vers, <text:s/>rire, <text:s/>Le Droit du Seigneur, proposition d'endosser,</text:p>
      <text:p text:style-name="P1"><text:tab/><text:tab/><text:tab/><text:tab/><text:tab/>dénonce J.J., </text:p>
      <text:p text:style-name="P1">(((((((((((((((((((((((((((((((((((((((((((((((((((((((((((</text:p>
      <text:p text:style-name="P1"/>
      <text:p text:style-name="P1"><text:tab/><text:tab/></text:p>
      <text:p text:style-name="P1"><text:soft-page-break/>6566.17610104.68_ Charles-Augustin Ferriol Comte d'Argental</text:p>
      <text:p text:style-name="P1"><text:tab/><text:tab/><text:a xlink:type="simple" xlink:href="https://w.wiki/Chmc" text:style-name="Internet_20_link" text:visited-style-name="Visited_20_Internet_20_Link">https://w.wiki/Chmc</text:a><text:tab/>(G4508)</text:p>
      <text:p text:style-name="P1"><text:tab/><text:tab/><text:tab/><text:tab/><text:tab/>Oreste, Vsanté, théâtre, âme romaine, coup de patte sur J.J.,</text:p>
      <text:p text:style-name="P1"><text:tab/><text:tab/><text:tab/><text:tab/><text:tab/>Épître de M. de V. à Mme. Denis sur l'agriculture, pessimisme,</text:p>
      <text:p text:style-name="P1"><text:tab/><text:tab/><text:tab/><text:tab/><text:tab/>réaction à la persécution des gens de lettre, philosophes,</text:p>
      <text:p text:style-name="P1"><text:tab/><text:tab/><text:tab/><text:tab/><text:tab/>extermination, K,</text:p>
      <text:p text:style-name="P1">(((((((((((((((((((((((((((((((((((((((((((((((((((((((((((<text:tab/><text:tab/><text:tab/><text:tab/></text:p>
      <text:p text:style-name="P1">6567.17610104.68_Marie-Élisabeth de Dompierre de Fontaine</text:p>
      <text:p text:style-name="P1"><text:tab/><text:tab/><text:a xlink:type="simple" xlink:href="https://w.wiki/Ci9A" text:style-name="Internet_20_link" text:visited-style-name="Visited_20_Internet_20_Link">https://w.wiki/Ci9A</text:a><text:tab/>(G4507)</text:p>
      <text:p text:style-name="P1"><text:tab/><text:tab/><text:tab/><text:tab/><text:tab/> Épître de M. de V. à Mme. Denis sur l'agriculture, retraite,</text:p>
      <text:p text:style-name="P1"><text:tab/><text:tab/><text:tab/><text:tab/><text:tab/>agriculteur, Lettres à M. de V. sur La N. H., griefs contre J.J.,</text:p>
      <text:p text:style-name="P1"><text:tab/><text:tab/><text:tab/><text:tab/><text:tab/>vol ?, <text:s/>impératrice, sentiments, famille, </text:p>
      <text:p text:style-name="P1">((((((((((((((((((((((((((((((((((((((((((((((((((((((((((((((<text:tab/><text:tab/><text:tab/></text:p>
      <text:p text:style-name="P1">6579.17611004.68_Pierre-Joseph Thoulier d'Olivet</text:p>
      <text:p text:style-name="P1"><text:tab/><text:tab/><text:a xlink:type="simple" xlink:href="https://w.wiki/CiB4" text:style-name="Internet_20_link" text:visited-style-name="Visited_20_Internet_20_Link">https://w.wiki/CiB4</text:a><text:tab/>(G4521)</text:p>
      <text:p text:style-name="P1"><text:tab/><text:tab/><text:tab/><text:tab/><text:tab/>académie, s'exprime en latin, égratigne J.J., cit.lat., abbé, </text:p>
      <text:p text:style-name="P1"><text:tab/><text:tab/><text:tab/><text:tab/><text:tab/>salutations en latin, ma$itre,</text:p>
      <text:p text:style-name="P1">(((((((((((((((((((((((((((((((((((((((((((((((((((((((((<text:tab/><text:tab/><text:tab/></text:p>
      <text:p text:style-name="P1">6581.17611104.68_Étienne-Noël Damilaville et Nicolas-Claude Thieriot</text:p>
      <text:p text:style-name="P1"><text:tab/><text:tab/><text:a xlink:type="simple" xlink:href="https://w.wiki/CiF$" text:style-name="Internet_20_link" text:visited-style-name="Visited_20_Internet_20_Link">https://w.wiki/CiF$</text:a><text:tab/>(G4522)</text:p>
      <text:p text:style-name="P1"><text:tab/><text:tab/><text:tab/><text:tab/><text:tab/>frères, J.J. apostat, sensible à l'injustice, infâme,</text:p>
      <text:p text:style-name="P1"><text:tab/><text:tab/><text:tab/><text:tab/><text:tab/>parodie de Tancrède, rire, sentiments,</text:p>
      <text:p text:style-name="P1">((((((((((((((((((((((((((((((((((((((((((((((((((((((((((<text:tab/><text:tab/><text:tab/></text:p>
      <text:p text:style-name="P1">6584.17611704.68_ Charles-Augustin Ferriol Comte d'Argental</text:p>
      <text:p text:style-name="P1"><text:tab/><text:tab/><text:a xlink:type="simple" xlink:href="https://w.wiki/CiGZ" text:style-name="Internet_20_link" text:visited-style-name="Visited_20_Internet_20_Link">https://w.wiki/CiGZ</text:a><text:tab/>(G4526)</text:p>
      <text:p text:style-name="P1"><text:tab/><text:tab/><text:tab/><text:tab/><text:tab/>occupations, Oreste, corrections, commérages, </text:p>
      <text:p text:style-name="P1"><text:tab/><text:tab/><text:tab/><text:tab/><text:tab/> Épître de M. de V. à Mme. Denis sur l'agriculture,</text:p>
      <text:p text:style-name="P1"><text:tab/><text:tab/><text:tab/><text:tab/><text:tab/>2 § omis chez K., finances, jalousie ?, théâtre, occupations,</text:p>
      <text:p text:style-name="P1"><text:tab/><text:tab/><text:tab/><text:tab/><text:tab/>chimène, Oreste, sentiments, P.S. jésuites, jansénistes,</text:p>
      <text:p text:style-name="P1">(((((((((((((((((((((((((((((((((((((((((((((((((((((((((((((((48-350, 352, 380, 401, 462, <text:s text:c="3"/></text:p>
      <text:p text:style-name="P1">6585.17612004.68_Jean Le Rond d'Alembert</text:p>
      <text:p text:style-name="P1"><text:tab/><text:tab/><text:a xlink:type="simple" xlink:href="https://w.wiki/CimF" text:style-name="Internet_20_link" text:visited-style-name="Visited_20_Internet_20_Link">https://w.wiki/CimF</text:a><text:tab/>(G4527)</text:p>
      <text:p text:style-name="P1"><text:tab/><text:tab/><text:tab/><text:tab/><text:tab/>défend l'abbé d'Olivet, écrit en latin, se défend, </text:p>
      <text:p text:style-name="P1"><text:tab/><text:tab/><text:tab/><text:tab/><text:tab/>Épître de M. de V. à Mme. Denis sur l'agriculture, correction,</text:p>
      <text:p text:style-name="P1"><text:tab/><text:tab/><text:tab/><text:tab/><text:tab/>académie, colère contre J.J., appel à confrérie de philosophes,</text:p>
      <text:p text:style-name="P1"><text:tab/><text:tab/><text:tab/><text:tab/><text:tab/>l'infâme, La Pucelle, salutations aux parisiens, bigots, <text:s/></text:p>
      <text:p text:style-name="P1"><text:tab/><text:tab/><text:tab/><text:tab/><text:tab/>P.S., jésuites, </text:p>
      <text:p text:style-name="P1">((((((((((((((((((((((((((((((((((((((((((((((((((((((((((((((((((( <text:s text:c="4"/></text:p>
      <text:p text:style-name="P1">6586.17612204.68_Étien ne-Noël Damilaville</text:p>
      <text:p text:style-name="P1"><text:tab/><text:tab/><text:a xlink:type="simple" xlink:href="https://w.wiki/Cir$" text:style-name="Internet_20_link" text:visited-style-name="Visited_20_Internet_20_Link">https://w.wiki/Cir$</text:a><text:tab/>(G4528)</text:p>
      <text:p text:style-name="P1"><text:tab/><text:tab/><text:tab/><text:tab/><text:tab/>philosophe, colère contre J.J., prêtres sociniens, mensonge</text:p>
      <text:p text:style-name="P1"><text:tab/><text:tab/><text:tab/><text:tab/><text:tab/>fait dire par quelqu'un, </text:p>
      <text:p text:style-name="P1">(((((((((((((((((((((((((((((((((((((((((((((((((((((((((((((<text:tab/><text:tab/><text:tab/></text:p>
      <text:p text:style-name="P1">6589.17612204.68_Jean-Robert Tronchin</text:p>
      <text:p text:style-name="P1"><text:tab/><text:tab/>PVI-352<text:tab/><text:tab/>courrier par intermédiaire, recommande Ximénès, </text:p>
      <text:p text:style-name="P1"><text:tab/><text:tab/><text:tab/><text:tab/><text:tab/>grondé le secretaire ?, pique à J.J., finances, amitié ?</text:p>
      <text:p text:style-name="P1">((((((((((((((((((((((((((((((((((((((((((((((((((((<text:tab/><text:tab/><text:tab/></text:p>
      <text:p text:style-name="P1">6609.17610905.68_Étienne-Noël Damilaville</text:p>
      <text:p text:style-name="P1"><text:tab/><text:tab/><text:a xlink:type="simple" xlink:href="https://w.wiki/CjV3" text:style-name="Internet_20_link" text:visited-style-name="Visited_20_Internet_20_Link">https://w.wiki/CjV3</text:a><text:tab/>(G4541)</text:p>
      <text:p text:style-name="P1"><text:tab/><text:tab/><text:tab/><text:tab/>Appel à toutes les nations, bien en cour, XXXanglais, superstition,</text:p>
      <text:p text:style-name="P1"><text:tab/><text:tab/><text:tab/><text:tab/><text:tab/>libraires, théâtre, prêtre calviniste, colère envers J.J.,</text:p>
      <text:p text:style-name="P1">((((((((((((((((((((((((((((((((((((((((((((((((((((((((<text:tab/><text:tab/></text:p>
      <text:p text:style-name="P1"><text:soft-page-break/>6632.17610006.68_Étienne-Noël Damilaville</text:p>
      <text:p text:style-name="P1"><text:tab/><text:tab/>PVI-401<text:tab/><text:tab/>théâtre, philosophe, coup de griffe à J.J., frères,</text:p>
      <text:p text:style-name="P1">((((((((((((((((((((((((((((((((((((((((((((((((((((((((((<text:tab/><text:tab/></text:p>
      <text:p text:style-name="P1">6692.17610707.68_Jean-Baptiste, Marquis d'Albertas</text:p>
      <text:p text:style-name="P1"><text:tab/><text:tab/>PVI-462<text:tab/><text:tab/>invitations, Duc, philosophe, thélème, coup de patte à J.J.,</text:p>
      <text:p text:style-name="P1"><text:tab/><text:tab/><text:tab/><text:tab/><text:tab/>ville/campagne, </text:p>
      <text:p text:style-name="P1">((((((((((((((((((((((((((((((((((((((((((((((((((((((((((((((<text:tab/></text:p>
      <text:p text:style-name="P1">6857.17613010.68_Jean Le Rond d'Alembert</text:p>
      <text:p text:style-name="P1"><text:tab/><text:tab/><text:a xlink:type="simple" xlink:href="https://w.wiki/Cjc5" text:style-name="Internet_20_link" text:visited-style-name="Visited_20_Internet_20_Link">https://w.wiki/Cjc5</text:a><text:tab/>(G4714)</text:p>
      <text:p text:style-name="P1"><text:tab/><text:tab/><text:tab/>philosophe, rire, gens de lettres, on doit agir, théâtre, Olympie, cit.Molière,</text:p>
      <text:p text:style-name="P1"><text:tab/><text:tab/> <text:s/><text:tab/><text:tab/><text:tab/>Mérope, Mme. Denis, pleurs, chimène, prêtres, sociniens,</text:p>
      <text:p text:style-name="P1"><text:tab/><text:tab/><text:tab/><text:tab/><text:tab/>J.J. Jeanfoutre, il faut pendre, implore être aimé, </text:p>
      <text:p text:style-name="P1"><text:tab/><text:tab/><text:tab/><text:tab/><text:tab/>êtres pensants unis contre, </text:p>
      <text:p text:style-name="P1">((((((((((((((((((((((((((((((((((((((((((((((((((((((((((((((((((((((<text:tab/><text:tab/><text:tab/></text:p>
      <text:p text:style-name="P1">7032..17623001.69_Louise-Dorothée Von Meiningen Duchesse de Saxe-Gotha</text:p>
      <text:p text:style-name="P1"><text:tab/><text:tab/><text:a xlink:type="simple" xlink:href="https://w.wiki/Ckc4" text:style-name="Internet_20_link" text:visited-style-name="Visited_20_Internet_20_Link">https://w.wiki/Ckc4</text:a><text:tab/>(G4823)</text:p>
      <text:p text:style-name="P1"><text:tab/><text:tab/><text:tab/><text:tab/><text:tab/>amitié, hommes fous, J.J. fou, politique, </text:p>
      <text:p text:style-name="P1">((((((((((((((((((((((((((((((((((((((((((((((((((((((((((((((((((((((<text:tab/><text:tab/></text:p>
      <text:p text:style-name="P1">7165.17620406.69_Étienne-Noël Damilaville</text:p>
      <text:p text:style-name="P1"><text:tab/><text:tab/><text:a xlink:type="simple" xlink:href="https://w.wiki/CkdG" text:style-name="Internet_20_link" text:visited-style-name="Visited_20_Internet_20_Link">https://w.wiki/CkdG</text:a><text:tab/>(G4917)</text:p>
      <text:p text:style-name="P1"><text:tab/><text:tab/><text:tab/><text:tab/><text:tab/>frère, mépris pour J.J., Éloge de Crébillon,, vale,</text:p>
      <text:p text:style-name="P1">(((((((((((((((((((((((((((((((((((((((((((((((((((((((((((((((((((((((((<text:tab/></text:p>
      <text:p text:style-name="P1">7172.17620706.69_Charles-Augustin Ferriol Comte d'Argental et à</text:p>
      <text:p text:style-name="P1"><text:tab/><text:tab/><text:tab/>Jeanne-Grâce Bosc Du Bouchet, <text:s/>Comtesse d'Argental </text:p>
      <text:p text:style-name="P1"><text:tab/><text:tab/><text:a xlink:type="simple" xlink:href="https://w.wiki/Ckf3" text:style-name="Internet_20_link" text:visited-style-name="Visited_20_Internet_20_Link">https://w.wiki/Ckf3</text:a><text:tab/>(G4922)</text:p>
      <text:p text:style-name="P1"><text:tab/><text:tab/><text:tab/><text:tab/><text:tab/>K : 2 § censurés, joie de paix, postes, affaire Calas, chimène, </text:p>
      <text:p text:style-name="P1"><text:tab/><text:tab/><text:tab/><text:tab/><text:tab/>coup de patte à J.J., sentiments,</text:p>
      <text:p text:style-name="P1">(((((((((((((((((((((((((((((((((((((((((((((((((((((((((((((((((((((((((((((<text:tab/><text:tab/></text:p>
      <text:p text:style-name="P1">7185.17621408.69_Étienne-Noël Damilaville</text:p>
      <text:p text:style-name="P1"><text:tab/><text:tab/><text:a xlink:type="simple" xlink:href="https://w.wiki/CkiA" text:style-name="Internet_20_link" text:visited-style-name="Visited_20_Internet_20_Link">https://w.wiki/CkiA</text:a><text:tab/>(G4930)</text:p>
      <text:p text:style-name="P1"><text:tab/><text:tab/><text:tab/><text:tab/><text:tab/>frère, prêt à aider, Éloge de Crébillon, éreinte l’Émile,</text:p>
      <text:p text:style-name="P1"><text:tab/><text:tab/><text:tab/><text:tab/><text:tab/>éreinte J.J., philosophes, prêtres, sentiments, </text:p>
      <text:p text:style-name="P1">(((((((((((((((((((((((((((((((((((((((((((((((((((((((((((((<text:tab/><text:tab/><text:tab/></text:p>
      <text:p text:style-name="P1">7187.17621506.69_Étienne-Noël Damilaville</text:p>
      <text:p text:style-name="P1"><text:tab/><text:tab/><text:a xlink:type="simple" xlink:href="https://w.wiki/Ckmx" text:style-name="Internet_20_link" text:visited-style-name="Visited_20_Internet_20_Link">https://w.wiki/Ckmx</text:a><text:tab/>(G4933)</text:p>
      <text:p text:style-name="P1"><text:tab/><text:tab/><text:tab/><text:tab/><text:tab/>frère, affaire Calas, Extrait des sentiments de Jean Meslier,</text:p>
      <text:p text:style-name="P1"><text:tab/><text:tab/><text:tab/><text:tab/><text:tab/>Le Droit du Seigneur, demande de corrections, philosophes</text:p>
      <text:p text:style-name="P1">((((((((((((((((((((((((((((((((((((((((((((((((((((((((((<text:tab/><text:tab/></text:p>
      <text:p text:style-name="P1">7188.17621506.69_Gabriel Cramer</text:p>
      <text:p text:style-name="P1"><text:tab/><text:tab/>PVI-926<text:tab/><text:tab/>imprimerie, dénoncer J.J., </text:p>
      <text:p text:style-name="P1">((((((((((((((((((((((((((((((((((((((((((((((((((((((((((<text:tab/><text:tab/></text:p>
      <text:p text:style-name="P1">7193.17621706.69_Jean Le Rond d'Alembert</text:p>
      <text:p text:style-name="P1"><text:tab/><text:tab/>PVI-929<text:tab/><text:tab/>mépris envers J.J., théâtre, philosophes, écrasez l'infâme,</text:p>
      <text:p text:style-name="P1"><text:tab/><text:tab/><text:tab/><text:tab/> <text:tab/>regrets sur J.J., sentiments, </text:p>
      <text:p text:style-name="P1">(((((((((((((((((((((((((((((((((((((((((((((((((((((((((((((((((<text:tab/><text:tab/></text:p>
      <text:p text:style-name="P1">7195.17621806.69_Théodore Tronchin</text:p>
      <text:p text:style-name="P1"><text:tab/><text:tab/>PVI-930<text:tab/><text:tab/>médecine, cit.lat., Vsanté, coup de patte à J.J.,</text:p>
      <text:p text:style-name="P1">((((((((((((((((((((((((((((((((((((((((((((((((((((((((((((((((<text:tab/><text:tab/></text:p>
      <text:p text:style-name="P1">7196.17622006.69_Gabriel Cramer</text:p>
      <text:p text:style-name="P1"><text:tab/><text:tab/>PVI-932<text:tab/><text:tab/>théâtre, prêtre, s'intéresse à J.J.,</text:p>
      <text:p text:style-name="P1">(((((((((((((((((((((((((((((((((((((((((((((((((((((((((((((((((</text:p>
      <text:p text:style-name="P1"><text:tab/><text:tab/><text:tab/></text:p>
      <text:p text:style-name="P1"><text:soft-page-break/>7199.17622106.69_Louis-François-Armand du Plessis, Duc de Richelieu</text:p>
      <text:p text:style-name="P1"><text:tab/><text:tab/><text:a xlink:type="simple" xlink:href="https://w.wiki/CmKG" text:style-name="Internet_20_link" text:visited-style-name="Visited_20_Internet_20_Link">https://w.wiki/CmKG</text:a><text:tab/>(G4937)</text:p>
      <text:p text:style-name="P1"><text:tab/><text:tab/><text:tab/><text:tab/><text:tab/>Vsanté, J.J. fou, philosophes/J.J. à enfermer, courtisan, </text:p>
      <text:p text:style-name="P1"><text:tab/><text:tab/><text:tab/><text:tab/><text:tab/>K : 1§supprimé, sociologie critique, philosophes, fidélité,</text:p>
      <text:p text:style-name="P1">(((((((((((((((((((((((((((((((((((((((((((((((((((((((((((((<text:tab/><text:tab/><text:tab/></text:p>
      <text:p text:style-name="P1">7202.17622506.69_Charles-Augustin Ferriol Comte d'Argental et à</text:p>
      <text:p text:style-name="P1"><text:tab/><text:tab/><text:tab/>Jeanne-Grâce Bosc Du Bouchet, <text:s/>Comtesse d'Argental </text:p>
      <text:p text:style-name="P1"><text:tab/><text:tab/><text:a xlink:type="simple" xlink:href="https://w.wiki/CmUb" text:style-name="Internet_20_link" text:visited-style-name="Visited_20_Internet_20_Link">https://w.wiki/CmUb</text:a><text:tab/>(G4943)</text:p>
      <text:p text:style-name="P1"><text:tab/><text:tab/><text:tab/><text:tab/><text:tab/>J.J. fou, l'infâme, faché, théâtre, affaire Calas, </text:p>
      <text:p text:style-name="P1"><text:tab/><text:tab/><text:tab/><text:tab/><text:tab/>pousse les autres à agir, Droit du Seigneur, <text:s/>théâtre, </text:p>
      <text:p text:style-name="P1">(((((((((((((((((((((((((((((((((((((((((((((((((((((((((((((((((((<text:tab/><text:tab/></text:p>
      <text:p text:style-name="Standard">7203.17622506.69_Étienne-Noël Damilaville</text:p>
      <text:p text:style-name="P1"><text:tab/><text:tab/><text:a xlink:type="simple" xlink:href="https://w.wiki/Cmy4" text:style-name="Internet_20_link" text:visited-style-name="Visited_20_Internet_20_Link">https://w.wiki/Cmy4</text:a><text:tab/>(G4939)</text:p>
      <text:p text:style-name="P1"><text:tab/><text:tab/><text:tab/><text:tab/><text:tab/>frère, nouvelles de J.J., politique, critique théâtrale, censure,</text:p>
      <text:p text:style-name="P1">((((((((((((((((((((((((((((((((((((((((((((((((((((((((((((((((((<text:tab/><text:tab/></text:p>
      <text:p text:style-name="P1">7208.17622606.69_Étienne-Noël Damilaville</text:p>
      <text:p text:style-name="P1"><text:tab/><text:tab/>PVI-941<text:tab/><text:tab/>censure, affaire Calas, Racine, P.S., <text:s/>J.J. en Suisse,</text:p>
      <text:p text:style-name="P1">((((((((((((((((((((((((((((((((((((((((((((((((((((((((((((((((((<text:tab/><text:tab/></text:p>
      <text:p text:style-name="P1">7209.17622706.69_Germain-Gilles-Richard de Ruffey</text:p>
      <text:p text:style-name="P1"><text:tab/><text:tab/><text:a xlink:type="simple" xlink:href="https://w.wiki/Cmyb" text:style-name="Internet_20_link" text:visited-style-name="Visited_20_Internet_20_Link">https://w.wiki/Cmyb</text:a><text:tab/>(G4948)</text:p>
      <text:p text:style-name="P1"><text:tab/><text:tab/><text:tab/><text:tab/><text:tab/>affaire Varennes, ressentiment envers Frédéric II,</text:p>
      <text:p text:style-name="P1"><text:tab/><text:tab/><text:tab/><text:tab/><text:tab/>J.J. polisson, cit. Molière, salutation en latin, </text:p>
      <text:p text:style-name="P1">((((((((((((((((((((((((((((((((((((((((((((((((((((((((((((((<text:tab/><text:tab/><text:tab/></text:p>
      <text:p text:style-name="P1">7213.17623006.69_Gabriel Cramer</text:p>
      <text:p text:style-name="P1"><text:tab/><text:tab/>PVI-944<text:tab/><text:tab/>J.J. à pardonner, J.J. à corriger, théâtre de Corneille, </text:p>
      <text:p text:style-name="P1">((((((((((((((((((((((((((((((((((((((((((((((((((((((((((((((((<text:tab/><text:tab/></text:p>
      <text:p text:style-name="P1">7242.17621007.69_Charles Pictet-</text:p>
      <text:p text:style-name="P1"><text:tab/><text:tab/>PVI-966<text:tab/><text:tab/>se défend de connaître J.J., récuse les accusations, Vsanté ?,</text:p>
      <text:p text:style-name="P1"><text:tab/><text:tab/><text:tab/><text:tab/><text:tab/>religion, tolérance,</text:p>
      <text:p text:style-name="P1">((((((((((((((((((((((((((((((((((((((((((((((((((((((((<text:tab/><text:tab/><text:tab/></text:p>
      <text:p text:style-name="P1">7244.17621207.69_Jean Le Rond d'Alembert</text:p>
      <text:p text:style-name="P1"><text:tab/><text:tab/><text:a xlink:type="simple" xlink:href="https://w.wiki/CnPY" text:style-name="Internet_20_link" text:visited-style-name="Visited_20_Internet_20_Link">https://w.wiki/CnPY</text:a><text:tab/>(G4964)</text:p>
      <text:p text:style-name="P1"><text:tab/><text:tab/><text:tab/><text:tab/><text:tab/>travaille sur Corneille, théâtre, vérité, se réjouir de J.J., J.J. fou,</text:p>
      <text:p text:style-name="P1"><text:tab/><text:tab/><text:tab/><text:tab/><text:tab/>cite son pseudo comme étranger, Le Testament de Jean Meslier</text:p>
      <text:p text:style-name="P1"><text:tab/><text:tab/><text:tab/><text:tab/><text:tab/>cite N.T., théâtre, affaire Calas, écrasez l'infâme, frère,</text:p>
      <text:p text:style-name="P1">(((((((((((((((((((((((((((((((((((((((((((((((((((((((((((((<text:tab/><text:tab/><text:tab/></text:p>
      <text:p text:style-name="P1">7257.17622107.69_Pierre-Robert Le Cornier de Cideville</text:p>
      <text:p text:style-name="P1"><text:tab/><text:tab/><text:a xlink:type="simple" xlink:href="https://w.wiki/CnZm" text:style-name="Internet_20_link" text:visited-style-name="Visited_20_Internet_20_Link">https://w.wiki/CnZm</text:a><text:tab/>(G4974)</text:p>
      <text:p text:style-name="P1"><text:tab/><text:tab/><text:tab/><text:tab/><text:tab/>amitié, destinée, affaire Calas, sentiment, cit.lat., religion,</text:p>
      <text:p text:style-name="P1"><text:tab/><text:tab/><text:tab/><text:tab/><text:tab/>Olympie, sentiments,</text:p>
      <text:p text:style-name="P1">((((((((((((((((((((((((((((((((((((((((((((((((((((((((((((((((((((<text:tab/><text:tab/><text:tab/></text:p>
      <text:p text:style-name="P1">7260.17622207.69_Germain-Gilles-Richard de Ruffey</text:p>
      <text:p text:style-name="P1"><text:tab/><text:tab/><text:a xlink:type="simple" xlink:href="https://w.wiki/Cncn" text:style-name="Internet_20_link" text:visited-style-name="Visited_20_Internet_20_Link">https://w.wiki/Cncn</text:a><text:tab/>(G4973)</text:p>
      <text:p text:style-name="P1"><text:tab/><text:tab/><text:tab/><text:tab/><text:tab/>lois, sous-entendu, fausse info sur J.J., J.J. petit bonhomme, </text:p>
      <text:p text:style-name="P1"><text:tab/><text:tab/><text:tab/><text:tab/><text:tab/>sentiments ?,</text:p>
      <text:p text:style-name="P1">(((((((((((((((((((((((((((((((((((((((((((((((((((((((((((((((((((<text:tab/><text:tab/></text:p>
      <text:p text:style-name="P1">7266.17622607.69_Étienne-Noël Damilaville</text:p>
      <text:p text:style-name="P1"><text:tab/><text:tab/><text:a xlink:type="simple" xlink:href="https://w.wiki/Co42" text:style-name="Internet_20_link" text:visited-style-name="Visited_20_Internet_20_Link">https://w.wiki/Co42</text:a><text:tab/>(G4980)</text:p>
      <text:p text:style-name="P1"><text:tab/><text:tab/><text:tab/><text:tab/><text:tab/>affaire Calas, Le Droit du Seigneur, K ; falsification, </text:p>
      <text:p text:style-name="P1"><text:tab/><text:tab/><text:tab/><text:tab/><text:tab/>action par autrui, sulpiciens, Éloge de Crébillon, </text:p>
      <text:p text:style-name="P1"><text:tab/><text:tab/><text:tab/><text:tab/><text:tab/>fausse info sur J.J., J.J. chien qui aboie, travail sur Corneille,</text:p>
      <text:p text:style-name="P1"><text:tab/><text:tab/><text:tab/><text:tab/><text:tab/>frère, écrasez l'infâme, </text:p>
      <text:p text:style-name="P1"><text:soft-page-break/>((((((((((((((((((((((((((((((((((((((((((((((((((((((((((((((((((((((<text:tab/></text:p>
      <text:p text:style-name="P1">7276.17623107.69_Étienne-Noël Damilaville</text:p>
      <text:p text:style-name="P1"><text:tab/><text:tab/><text:a xlink:type="simple" xlink:href="https://w.wiki/Co6o" text:style-name="Internet_20_link" text:visited-style-name="Visited_20_Internet_20_Link">https://w.wiki/Co6o</text:a><text:tab/>(G4988)</text:p>
      <text:p text:style-name="P1"><text:tab/><text:tab/><text:tab/><text:tab/><text:tab/>posséder, frère, sociniens, J.J.caché, J.J.faux frère, </text:p>
      <text:p text:style-name="P1"><text:tab/><text:tab/><text:tab/><text:tab/><text:tab/>affaire Calas, parlement, vérité, attendrissement, sentiments,</text:p>
      <text:p text:style-name="P1">(((((((((((((((((((((((((((((((((((((((((((((((((((((((((((((((((((((((((((<text:tab/><text:tab/></text:p>
      <text:p text:style-name="P1">7280.17620208.69_Louise-Dorothée Von Meiningen Duchesse de Saxe-Gotha</text:p>
      <text:p text:style-name="P1"><text:tab/><text:tab/><text:a xlink:type="simple" xlink:href="https://w.wiki/CoC5" text:style-name="Internet_20_link" text:visited-style-name="Visited_20_Internet_20_Link">https://w.wiki/CoC5</text:a><text:tab/>(G4990)</text:p>
      <text:p text:style-name="P1"><text:tab/><text:tab/><text:tab/><text:tab/><text:tab/>dévalorise J.J., présente Le Testament de Jean Meslier,</text:p>
      <text:p text:style-name="P1"><text:tab/><text:tab/><text:tab/><text:tab/><text:tab/>mensonge, actualise son pseudo, affaire Calas, </text:p>
      <text:p text:style-name="P1"><text:tab/><text:tab/><text:tab/><text:tab/><text:tab/>ironie envers Pierre III, attachement,</text:p>
      <text:p text:style-name="P1">((((((((((((((((((((((((((((((((((((((((((((((((((((((((((((((((((((((((<text:tab/><text:tab/></text:p>
      <text:p text:style-name="P1">7300.17620008.69_Gabriel Cramer</text:p>
      <text:p text:style-name="P1"><text:tab/><text:tab/>PVI-1017<text:tab/><text:tab/>J.J. fléau des philosophes, met la pression, édition,</text:p>
      <text:p text:style-name="P1"><text:tab/><text:tab/><text:tab/><text:tab/><text:tab/>hiver à Hyères ?,</text:p>
      <text:p text:style-name="P1">(((((((((((((((((((((((((((((((((((((((((((((((((((((((((((((((((((((((((<text:tab/></text:p>
      <text:p text:style-name="P1">7335.17620909.69_Étienne-Noël Damilaville</text:p>
      <text:p text:style-name="P1"><text:tab/><text:tab/><text:a xlink:type="simple" xlink:href="https://w.wiki/CoD6" text:style-name="Internet_20_link" text:visited-style-name="Visited_20_Internet_20_Link">https://w.wiki/CoD6</text:a><text:tab/>(G5037)</text:p>
      <text:p text:style-name="P1"><text:tab/><text:tab/><text:tab/><text:tab/><text:tab/>frère, <text:s/>cit.A.T., ironie sur conduite noble de J.J.,</text:p>
      <text:p text:style-name="P1"><text:tab/><text:tab/><text:tab/><text:tab/><text:tab/>philosophes, exemple N.T., ironie sur jésuite, théâtre, </text:p>
      <text:p text:style-name="P1"><text:tab/><text:tab/><text:tab/><text:tab/><text:tab/>Le Droit du Seigneur, Olympie, Le Testament de Jean Meslier,</text:p>
      <text:p text:style-name="P1"><text:tab/><text:tab/><text:tab/><text:tab/><text:tab/>exemple N.T., l'infâme, sentiments,</text:p>
      <text:p text:style-name="P1">((((((((((((((((((((((((((((((((((((((((((((((((((((((((((((((((((((((((((<text:tab/></text:p>
      <text:p text:style-name="P1">7342.17621509.69_Jean Le Rond d'Alembert</text:p>
      <text:p text:style-name="P1"><text:tab/><text:tab/><text:a xlink:type="simple" xlink:href="https://w.wiki/CoSC" text:style-name="Internet_20_link" text:visited-style-name="Visited_20_Internet_20_Link">https://w.wiki/CoSC</text:a><text:tab/>(G5036)</text:p>
      <text:p text:style-name="P1"><text:tab/><text:tab/><text:tab/><text:tab/><text:tab/>philosophe, Vsanté, distance envers ses traductions,</text:p>
      <text:p text:style-name="P1"><text:tab/><text:tab/><text:tab/><text:tab/><text:tab/>cit.N.T., cit.lat.Pater, affaire Calas, parlement, pénitents blancs,</text:p>
      <text:p text:style-name="P1"><text:tab/><text:tab/><text:tab/><text:tab/><text:tab/>se défend d'être persécuteur de J.J., rappelle son invitation, <text:tab/><text:tab/><text:tab/><text:tab/><text:tab/>cit.lat., Le Testament de Jean Meslier,, <text:s/>Sermon des 50, <text:tab/><text:tab/><text:tab/><text:tab/><text:tab/><text:tab/>mission, libelle, archevèque, K : supprimé, cit.Rabelais, </text:p>
      <text:p text:style-name="P1"><text:tab/><text:tab/><text:tab/> <text:s text:c="2"/><text:tab/><text:tab/>Frédéric II, philosophe, J.J. fou, prêtres ariens, fanatiques,</text:p>
      <text:p text:style-name="P1"><text:tab/><text:tab/><text:tab/><text:tab/><text:tab/>K:passage supprimé, l'infâme, sentiments, souci de mort,</text:p>
      <text:p text:style-name="P1">((((((((((((((((((((((((((((((((((((((((((((((((((((((((((<text:tab/><text:tab/></text:p>
      <text:p text:style-name="P1">7381.19621010.69_Étienne-Noël Damilaville</text:p>
      <text:p text:style-name="P1"><text:tab/><text:tab/><text:a xlink:type="simple" xlink:href="https://w.wiki/ConN" text:style-name="Internet_20_link" text:visited-style-name="Visited_20_Internet_20_Link">https://w.wiki/ConN</text:a><text:tab/>(G5061)</text:p>
      <text:p text:style-name="P1"><text:tab/><text:tab/><text:tab/><text:tab/><text:tab/>frères, philosophes, éclairez le monde, si on s'entendait, </text:p>
      <text:p text:style-name="P1"><text:tab/><text:tab/><text:tab/><text:tab/><text:tab/>J.J. Judas, Le Testament de Jean Meslier,, <text:s/>Sermon des 50, <text:tab/></text:p>
      <text:p text:style-name="P1"><text:tab/><text:tab/><text:tab/><text:tab/><text:tab/>les sages, s'exprime en latin, vérité, pousse autrui à l'action,</text:p>
      <text:p text:style-name="P1"><text:tab/><text:tab/><text:tab/><text:tab/><text:tab/>sentiments, l'infâme, K:3§ remplacés</text:p>
      <text:p text:style-name="P1">(((((((((((((((((((((((((((((((((((((((((((((((((((((((((((((</text:p>
      <text:p text:style-name="Standard"><text:s/>7481.17630201.69_Jean Ribote-Charron</text:p>
      <text:p text:style-name="Standard"><text:tab/><text:tab/><text:a xlink:type="simple" xlink:href="https://w.wiki/CpKA" text:style-name="Internet_20_link" text:visited-style-name="Visited_20_Internet_20_Link">https://w.wiki/CpKA</text:a><text:tab/>(G5119)</text:p>
      <text:p text:style-name="Standard"><text:tab/><text:tab/><text:tab/><text:tab/><text:tab/>affaire Calas, citoyen, J.J. fou, bienveillance <text:s/>pour J.J.,</text:p>
      <text:p text:style-name="Standard">(((((((((((((((((((((((((((((((((((((((((((((((((((((((((((((((((((((<text:tab/><text:tab/><text:tab/></text:p>
      <text:p text:style-name="Standard">7516.17631801.69_Jean Le Rond d'Alembert</text:p>
      <text:p text:style-name="Standard"><text:tab/><text:tab/><text:a xlink:type="simple" xlink:href="https://w.wiki/CpLY" text:style-name="Internet_20_link" text:visited-style-name="Visited_20_Internet_20_Link">https://w.wiki/CpLY</text:a><text:tab/>(G5147)</text:p>
      <text:p text:style-name="Standard"><text:tab/><text:tab/><text:tab/><text:tab/>cit.N.T, philosophie, J.J. étrange original, J.J. fou, jésuites,</text:p>
      <text:p text:style-name="Standard"><text:tab/><text:tab/><text:tab/><text:tab/>les messieurs, progrès de la philosophie, écrasez l'infâme, Vsanté,</text:p>
      <text:p text:style-name="Standard">(((((((((((((((((((((((((((((((((((((((((((((((((((((((((((((((((((((<text:tab/><text:tab/></text:p>
      <text:p text:style-name="Standard"/>
      <text:p text:style-name="Standard"/>
      <text:p text:style-name="Standard"><text:tab/></text:p>
      <text:p text:style-name="Standard"><text:soft-page-break/>7625.17632802.69_Louis-René de Caradeuc de La Chalotais</text:p>
      <text:p text:style-name="Standard"><text:tab/><text:tab/><text:a xlink:type="simple" xlink:href="https://w.wiki/CpNd" text:style-name="Internet_20_link" text:visited-style-name="Visited_20_Internet_20_Link">https://w.wiki/CpNd</text:a><text:tab/>(G5207)</text:p>
      <text:p text:style-name="Standard"><text:tab/><text:tab/><text:tab/><text:tab/><text:tab/>éloge d'un livre d'éducation, l'instruction, agriculture, </text:p>
      <text:p text:style-name="Standard"><text:tab/><text:tab/><text:tab/><text:tab/><text:tab/>critique de J.J., critique élogieuse, critique littéraire, Vsanté,</text:p>
      <text:p text:style-name="Standard">(((((((((((((((((((((((((((((((((((((((((((((((((((((((((((((((((((((<text:tab/><text:tab/><text:tab/><text:tab/></text:p>
      <text:p text:style-name="Standard">7690..17632503.69_Charles-Augustin Ferriol Comte d'Argental et à</text:p>
      <text:p text:style-name="P1"><text:tab/><text:tab/><text:tab/>Jeanne-Grâce Bosc Du Bouchet, <text:s/>Comtesse d'Argental </text:p>
      <text:p text:style-name="P1"><text:tab/><text:tab/><text:a xlink:type="simple" xlink:href="https://w.wiki/CpUq" text:style-name="Internet_20_link" text:visited-style-name="Visited_20_Internet_20_Link">https://w.wiki/CpUq</text:a><text:tab/>(G5247)</text:p>
      <text:p text:style-name="P1"><text:tab/><text:tab/><text:tab/><text:tab/><text:tab/>théâtre, Olympie, conseils aux acteurs, J.J. bouffonnerie, </text:p>
      <text:p text:style-name="P1"><text:tab/><text:tab/><text:tab/><text:tab/><text:tab/>santé de Mme Denis, Vsanté, cit. A.T.,sentiments</text:p>
      <text:p text:style-name="P1">((((((((((((((((((((((((((((((((((((((((((((((((((((((((((((((((((((((((((<text:tab/><text:tab/></text:p>
      <text:p text:style-name="P1">7698.17632803.69_Étienne-Noël Damilaville</text:p>
      <text:p text:style-name="P1"><text:tab/><text:tab/><text:a xlink:type="simple" xlink:href="https://w.wiki/CpVu" text:style-name="Internet_20_link" text:visited-style-name="Visited_20_Internet_20_Link">https://w.wiki/CpVu</text:a><text:tab/>(G5251)</text:p>
      <text:p text:style-name="P1"><text:tab/><text:tab/><text:tab/><text:tab/><text:tab/>frère, académie, théâtre, Olympie, caute, souci de lettre de <text:s/>J.J.</text:p>
      <text:p text:style-name="P1"><text:tab/><text:tab/><text:tab/><text:tab/><text:tab/>sentiments, écrasez l'infâme,Traité sur la tolérance, philosophie</text:p>
      <text:p text:style-name="P1">(((((((((((((((((((((((((((((((((((((((((((((((((((((((((((((((((((((((((<text:tab/><text:tab/></text:p>
      <text:p text:style-name="P1">7709.17630304.69_Paul-Claude Moultou</text:p>
      <text:p text:style-name="P1"><text:tab/><text:tab/><text:a xlink:type="simple" xlink:href="https://w.wiki/Cpr8" text:style-name="Internet_20_link" text:visited-style-name="Visited_20_Internet_20_Link">https://w.wiki/Cpr8</text:a><text:tab/>(G4912)</text:p>
      <text:p text:style-name="P1"><text:tab/><text:tab/><text:tab/><text:tab/><text:tab/>Traité sur la tolérance, caute, cherche l'approbation, </text:p>
      <text:p text:style-name="P1"><text:tab/><text:tab/><text:tab/><text:tab/><text:tab/>souci de lettre de <text:s/>J.J., regrette amitié perdue avec J.J.,</text:p>
      <text:p text:style-name="P1"><text:tab/><text:tab/><text:tab/><text:tab/><text:tab/>raison, souci de J.J., Vpeine,</text:p>
      <text:p text:style-name="P1">(((((((((((((((((((((((((((((((((((((((((((((((((((((((((((((((((((((((((((((<text:tab/><text:tab/></text:p>
      <text:p text:style-name="P1">7720.17631304.69_Charles-Augustin Ferriol Comte d'Argental et à</text:p>
      <text:p text:style-name="P1"><text:tab/><text:tab/><text:tab/>Jeanne-Grâce Bosc Du Bouchet, <text:s/>Comtesse d'Argental </text:p>
      <text:p text:style-name="P1"><text:tab/><text:tab/><text:a xlink:type="simple" xlink:href="https://w.wiki/Cpsk" text:style-name="Internet_20_link" text:visited-style-name="Visited_20_Internet_20_Link">https://w.wiki/Cpsk</text:a><text:tab/>(G5266)</text:p>
      <text:p text:style-name="P1"><text:tab/><text:tab/><text:tab/><text:tab/><text:tab/>Vsanté, ridicule, théâtre, Olympie, souci de lettre de <text:s/>J.J.,</text:p>
      <text:p text:style-name="P1"><text:tab/><text:tab/><text:tab/><text:tab/><text:tab/>cit.N.T., Vsanté, sentiments,</text:p>
      <text:p text:style-name="P1">(((((((((((((((((((((((((((((((((((((((((((((((((((((((((((((((((((((((((((<text:tab/><text:tab/></text:p>
      <text:p text:style-name="P1">7721.17631304.69_Gabriel Cramer</text:p>
      <text:p text:style-name="P1"><text:tab/><text:tab/>PVII-211<text:tab/><text:tab/>corrections, ironie sur cartons de J.J/</text:p>
      <text:p text:style-name="P1">((((((((((((((((((((((((((((((((((((((((((((((((((((((((((((((((((((((((((((((((((((<text:tab/></text:p>
      <text:p text:style-name="P1">7727.17632204.69_François Achard Joumard Tison Marquis d'Argence </text:p>
      <text:p text:style-name="P1"><text:tab/><text:tab/><text:a xlink:type="simple" xlink:href="https://w.wiki/CpvG" text:style-name="Internet_20_link" text:visited-style-name="Visited_20_Internet_20_Link">https://w.wiki/CpvG</text:a><text:tab/>(G5268)</text:p>
      <text:p text:style-name="P1"><text:tab/><text:tab/><text:tab/><text:tab/><text:tab/> Le Testament de Jean Meslier*, <text:s/>Sermon des 50*, </text:p>
      <text:p text:style-name="P1"><text:tab/><text:tab/><text:tab/><text:tab/><text:tab/>critique de l'Emile de J.J., éloge du vicaire savoyard,</text:p>
      <text:p text:style-name="P1"><text:tab/><text:tab/><text:tab/><text:tab/><text:tab/>Lettre de J.J. à Christophe, promet de la procurer,</text:p>
      <text:p text:style-name="P1"><text:tab/><text:tab/><text:tab/><text:tab/><text:tab/>détruire l'erreur, amitié, </text:p>
      <text:p text:style-name="P1">((((((((((((((((((((((((((((((((((((((((((((((((((((((((((((((((((<text:tab/><text:tab/></text:p>
      <text:p text:style-name="P1">7728.17632504.69_Charles-Augustin Ferriol Comte d'Argental et à</text:p>
      <text:p text:style-name="P1"><text:tab/><text:tab/><text:tab/>Jeanne-Grâce Bosc Du Bouchet, <text:s/>Comtesse d'Argental </text:p>
      <text:p text:style-name="P1"><text:tab/><text:tab/><text:a xlink:type="simple" xlink:href="https://w.wiki/Cq4N" text:style-name="Internet_20_link" text:visited-style-name="Visited_20_Internet_20_Link">https://w.wiki/Cq4N</text:a><text:tab/>(G5270)</text:p>
      <text:p text:style-name="P1"><text:tab/><text:tab/><text:tab/><text:tab/><text:tab/>Olympie*, gens de lettres, persécutés, </text:p>
      <text:p text:style-name="P1"><text:tab/><text:tab/><text:tab/><text:tab/><text:tab/>critique du siècle, la France retardée/Europe,</text:p>
      <text:p text:style-name="P1"><text:tab/><text:tab/><text:tab/><text:tab/><text:tab/>Mahomet, Adélaïde du Guesclin, défense d'Olympie*,</text:p>
      <text:p text:style-name="P1"><text:tab/><text:tab/><text:tab/><text:tab/><text:tab/>cours de théâtre, Le Droit du <text:s/>Seigneur*, prudence,</text:p>
      <text:p text:style-name="P1"><text:tab/><text:tab/><text:tab/><text:tab/><text:tab/>philosophie morale, amour de la vérité, religion chrétienne,</text:p>
      <text:p text:style-name="P1"><text:tab/><text:tab/><text:tab/><text:tab/><text:tab/>défense de lettre de <text:s/>J.J., accord avec J.J., amitié,</text:p>
      <text:p text:style-name="P1"><text:tab/><text:tab/><text:tab/><text:tab/><text:tab/>santé Mme. Denis, prudence, messieurs, Olympie édition,</text:p>
      <text:p text:style-name="P1"><text:tab/><text:tab/><text:tab/><text:tab/><text:tab/>humeur chagrin, sentiments,</text:p>
      <text:p text:style-name="P1">((((((((((((((((((((((((((((((((((((((((((((((((((((((((((((((((((((((<text:tab/></text:p>
      <text:p text:style-name="P1"/>
      <text:p text:style-name="P1"><text:tab/></text:p>
      <text:p text:style-name="P1"><text:soft-page-break/>7735.17630105.69_Jean Le Rond d'Alembert</text:p>
      <text:p text:style-name="P1"><text:tab/><text:tab/><text:a xlink:type="simple" xlink:href="https://w.wiki/Cq7P" text:style-name="Internet_20_link" text:visited-style-name="Visited_20_Internet_20_Link">https://w.wiki/Cq7P</text:a><text:tab/>(G5276)</text:p>
      <text:p text:style-name="P1"><text:tab/><text:tab/><text:tab/><text:tab/><text:tab/>Vsanté, académie, cit.Molière, regret de J.J.,</text:p>
      <text:p text:style-name="P1"><text:tab/><text:tab/><text:tab/><text:tab/><text:tab/>commentaire sur la lettre de J.J. à Christophe, vie de J.J.,</text:p>
      <text:p text:style-name="P1"><text:tab/><text:tab/><text:tab/><text:tab/><text:tab/>les philosophes seuls faisant la gloire de la France, Vsanté,</text:p>
      <text:p text:style-name="P1"><text:tab/><text:tab/><text:tab/><text:tab/><text:tab/>gens qui pensent, écrasez l'infâme, P.S., écrit en latin, </text:p>
      <text:p text:style-name="P1">(((((((((((((((((((((((((((((((((((((((((((((((((((((((((((((((((((((((<text:tab/></text:p>
      <text:p text:style-name="P1">7736.17630105.69_Claude-Adrien Helvétius</text:p>
      <text:p text:style-name="P1"><text:tab/><text:tab/><text:a xlink:type="simple" xlink:href="https://w.wiki/CqNv" text:style-name="Internet_20_link" text:visited-style-name="Visited_20_Internet_20_Link">https://w.wiki/CqNv</text:a><text:tab/>(G5275)</text:p>
      <text:p text:style-name="P1"><text:tab/><text:tab/><text:tab/><text:tab/><text:tab/>les gens qui pensent, vérité, fait agir d'autres cachés, caute,</text:p>
      <text:p text:style-name="P1"><text:tab/><text:tab/><text:tab/><text:tab/><text:tab/>Catéchisme de l’honnête homme, rire chez J.J.,</text:p>
      <text:p text:style-name="P1"><text:tab/><text:tab/><text:tab/><text:tab/><text:tab/>Le Testament de Jean Meslier,,commente comme si inconnu,</text:p>
      <text:p text:style-name="P1"><text:tab/><text:tab/><text:tab/><text:tab/><text:tab/>pousse à l'action, cit. N.T. Coup de patte à J.J., vale, sentiments</text:p>
      <text:p text:style-name="P1">((((((((((((((((((((((((((((((((((((((((((((((((((((((((((((((((((((<text:tab/><text:tab/></text:p>
      <text:p text:style-name="P1">7749.17630905.69_Étienne-Noël Damilaville</text:p>
      <text:p text:style-name="P1"><text:tab/><text:tab/><text:a xlink:type="simple" xlink:href="https://w.wiki/Cqa8" text:style-name="Internet_20_link" text:visited-style-name="Visited_20_Internet_20_Link">https://w.wiki/Cqa8</text:a><text:tab/>(G5283)</text:p>
      <text:p text:style-name="P1"><text:tab/><text:tab/><text:tab/><text:tab/><text:tab/>frère, instruction de dissimulation, caute, l'infâme, courrier,</text:p>
      <text:p text:style-name="P1"><text:tab/><text:tab/><text:tab/><text:tab/><text:tab/>souci de mort, écrasez l'infâme, P.S., courrier,</text:p>
      <text:p text:style-name="P1"><text:tab/><text:tab/><text:tab/><text:tab/><text:tab/>mentir pour récupérer courrier saisi, <text:s/>lettre de J.J. à Christophe,</text:p>
      <text:p text:style-name="P1">((((((((((((((((((((((((((((((((((((((((((((((((((((((((((((((((((((((((((<text:tab/><text:tab/></text:p>
      <text:p text:style-name="P1">7756.17631505.69_Claude-Adrien Helvétius</text:p>
      <text:p text:style-name="P1"><text:tab/><text:tab/><text:a xlink:type="simple" xlink:href="https://w.wiki/CqcY" text:style-name="Internet_20_link" text:visited-style-name="Visited_20_Internet_20_Link">https://w.wiki/CqcY</text:a><text:tab/>(G5257)</text:p>
      <text:p text:style-name="P1"><text:tab/><text:tab/><text:tab/><text:tab/><text:tab/>exhortation en latin, vigilance, la raison, prêche l'action,</text:p>
      <text:p text:style-name="P1"><text:tab/><text:tab/><text:tab/><text:tab/><text:tab/>Le Testament de Jean Meslier, <text:s/>commentaire en étranger,</text:p>
      <text:p text:style-name="P1"><text:tab/><text:tab/><text:tab/><text:tab/><text:tab/>mensonge, 6 pages de la Lettre de J.J. à Christophe, vérité,</text:p>
      <text:p text:style-name="P1"><text:tab/><text:tab/><text:tab/><text:tab/><text:tab/>agissez, je n'y suis pour rien, ne vous faites pas pincer, </text:p>
      <text:p text:style-name="P1"><text:tab/><text:tab/><text:tab/><text:tab/><text:tab/>sentiments, signature,</text:p>
      <text:p text:style-name="P1">((((((((((((((((((((((((((((((((((((((((((((((((((((((((((((((((((((((((((((<text:tab/><text:tab/></text:p>
      <text:p text:style-name="P1">7773.17632405.69_Jacob Vernes</text:p>
      <text:p text:style-name="P1"><text:tab/><text:tab/><text:a xlink:type="simple" xlink:href="https://w.wiki/Cqgh" text:style-name="Internet_20_link" text:visited-style-name="Visited_20_Internet_20_Link">https://w.wiki/Cqgh</text:a><text:tab/>(G5299)</text:p>
      <text:p text:style-name="P1"><text:tab/><text:tab/><text:tab/><text:tab/><text:tab/>rire, jugement sur J.J., Traité sur tolérance, la morale de Dieu,</text:p>
      <text:p text:style-name="P1"><text:tab/><text:tab/><text:tab/><text:tab/><text:tab/>dogmes, pères, juges infâmes, P.S., parlement, extraditions,</text:p>
      <text:p text:style-name="P1"><text:tab/><text:tab/><text:tab/><text:tab/><text:tab/>payer cher, justice, brigands,</text:p>
      <text:p text:style-name="P1">((((((((((((((((((((((((((((((((((((((((((((((((((((((((((((((((((((((((((((((((<text:tab/><text:tab/></text:p>
      <text:p text:style-name="P1">7804.17631306.69_Étienne-Noël Damilaville</text:p>
      <text:p text:style-name="P1"><text:tab/><text:tab/><text:a xlink:type="simple" xlink:href="https://w.wiki/Cqho" text:style-name="Internet_20_link" text:visited-style-name="Visited_20_Internet_20_Link">https://w.wiki/Cqho</text:a><text:tab/>(G5315)</text:p>
      <text:p text:style-name="P1"><text:tab/><text:tab/><text:tab/><text:tab/><text:tab/>frère, censure, gens éclairés, philosophes, égalité, </text:p>
      <text:p text:style-name="P1"><text:tab/><text:tab/><text:tab/><text:tab/><text:tab/>ironie sur une réponse à J.J., distribution du Meslier,</text:p>
      <text:p text:style-name="P1"><text:tab/><text:tab/><text:tab/><text:tab/><text:tab/>finances, cit.N.T., Essai sur les mœurs, posséder, </text:p>
      <text:p text:style-name="P1"><text:tab/><text:tab/><text:tab/><text:tab/><text:tab/>écrasez l'infâme, </text:p>
      <text:p text:style-name="P1">((((((((((((((((((((((((((((((((((((((((((((((((((((((((((<text:tab/><text:tab/></text:p>
      <text:p text:style-name="P1">7808.17631906.69_Jean-François Marmontel</text:p>
      <text:p text:style-name="P1"><text:tab/><text:tab/><text:a xlink:type="simple" xlink:href="https://w.wiki/CrDJ" text:style-name="Internet_20_link" text:visited-style-name="Visited_20_Internet_20_Link">https://w.wiki/CrDJ</text:a><text:tab/>(G5321)</text:p>
      <text:p text:style-name="P1"><text:tab/><text:tab/><text:tab/><text:tab/><text:tab/>amitié, censure, la faute à J.J., J.J. polisson, Olympie,</text:p>
      <text:p text:style-name="P1"><text:tab/><text:tab/><text:tab/><text:tab/><text:tab/>Le Testament de Jean Meslier, servir la rajson, théâtre,</text:p>
      <text:p text:style-name="P1"><text:tab/><text:tab/><text:tab/><text:tab/><text:tab/>Je hais Rousseau, mauvais vers, péché infâme, sentiments,</text:p>
      <text:p text:style-name="P1">((((((((((((((((((((((((((((((((((((((((((((((((((((((((((<text:tab/><text:tab/></text:p>
      <text:p text:style-name="P1">7815.17632706.69_François de Chennevières</text:p>
      <text:p text:style-name="P1"><text:tab/><text:tab/>PVII-290<text:tab/><text:tab/>confrère, censure, la faute à J.J., refus d'aide, Vsanté excuse,</text:p>
      <text:p text:style-name="P1"><text:tab/><text:tab/><text:tab/><text:tab/><text:tab/>sentiments, </text:p>
      <text:p text:style-name="P1">((((((((((((((((((((((((((((((((((((((((((((((((((((((((((((<text:tab/><text:tab/></text:p>
      <text:p text:style-name="P1"/>
      <text:p text:style-name="P1"><text:soft-page-break/>7818.17633006.69_Louise-Dorothée Von Meiningen Duchesse de Saxe-Gotha</text:p>
      <text:p text:style-name="P1"><text:tab/><text:tab/><text:a xlink:type="simple" xlink:href="https://w.wiki/CsR3" text:style-name="Internet_20_link" text:visited-style-name="Visited_20_Internet_20_Link">https://w.wiki/CsR3</text:a><text:tab/>(G5330)</text:p>
      <text:p text:style-name="P1"><text:tab/><text:tab/><text:tab/><text:tab/><text:tab/>affaire Calas, reçoit secours, justice, vertu, courtisan, </text:p>
      <text:p text:style-name="P1"><text:tab/><text:tab/><text:tab/><text:tab/><text:tab/>J.J. condamné, requête pour J.J., chrétien, citoyen, tolérance</text:p>
      <text:p text:style-name="P1">(((((((((((((((((((((((((((((((((((((((((((((((((((((((((((((((<text:tab/><text:tab/></text:p>
      <text:p text:style-name="P1">7828.17630407.69_François-Pierre Pictet</text:p>
      <text:p text:style-name="P1"><text:tab/><text:tab/><text:a xlink:type="simple" xlink:href="https://w.wiki/CsSV" text:style-name="Internet_20_link" text:visited-style-name="Visited_20_Internet_20_Link">https://w.wiki/CsSV</text:a><text:tab/>(G5421)</text:p>
      <text:p text:style-name="P1"><text:tab/><text:tab/><text:tab/><text:tab/><text:tab/>philosophe, coup de patte à J.J., V./J.J., Pierre Le Crand, vérité,</text:p>
      <text:p text:style-name="P1"><text:tab/><text:tab/><text:tab/><text:tab/><text:tab/>K rajoute précision, Vsanté, enthousiasme, chimène,</text:p>
      <text:p text:style-name="P1"><text:tab/><text:tab/><text:tab/><text:tab/><text:tab/> sentiments,</text:p>
      <text:p text:style-name="P1">((((((((((((((((((((((((((((((((((((((((((((((((((((((((((((((((((<text:tab/><text:tab/></text:p>
      <text:p text:style-name="P1">7834.17631207.69_Étienne-Noël Damilaville</text:p>
      <text:p text:style-name="P1"><text:tab/><text:tab/><text:a xlink:type="simple" xlink:href="https://w.wiki/Ctck" text:style-name="Internet_20_link" text:visited-style-name="Visited_20_Internet_20_Link">https://w.wiki/Ctck</text:a><text:tab/>(G5335)</text:p>
      <text:p text:style-name="P1"><text:tab/><text:tab/><text:tab/><text:tab/><text:tab/>en latin, prière, frères, J.J. apostat, J.J. bénéfique, </text:p>
      <text:p text:style-name="P1"><text:tab/><text:tab/><text:tab/><text:tab/><text:tab/>coup de patte à J.J. ?, pseudo ?, Oracle des fidèles, Socrate,</text:p>
      <text:p text:style-name="P1"><text:tab/><text:tab/><text:tab/><text:tab/><text:tab/> en latin, prière, frères, vigilance, écrasez l'infâme</text:p>
      <text:p text:style-name="P1">(((((((((((((((((((((((((((((((((((((((((((((((((((((((((((((((((<text:tab/><text:tab/></text:p>
      <text:p text:style-name="P1">7840.17631907.69_Louise-Dorothée Von Meiningen Duchesse de Saxe-Gotha</text:p>
      <text:p text:style-name="P1"><text:tab/><text:tab/><text:a xlink:type="simple" xlink:href="https://w.wiki/CuDq" text:style-name="Internet_20_link" text:visited-style-name="Visited_20_Internet_20_Link">https://w.wiki/CuDq</text:a><text:tab/>(G5339)</text:p>
      <text:p text:style-name="P1"><text:tab/><text:tab/><text:tab/><text:tab/><text:tab/>philosophes, infâmes superstitions, Vicaire Savoyard,</text:p>
      <text:p text:style-name="P1"><text:tab/><text:tab/><text:tab/><text:tab/><text:tab/>pauvre J.J., Conseil, prètres, citoyens, J.J. sans titre, </text:p>
      <text:p text:style-name="P1"><text:tab/><text:tab/><text:tab/><text:tab/><text:tab/>J.J. pauvre diable, pape, jésuites, convulsionnaires, guerre</text:p>
      <text:p text:style-name="P1"><text:tab/><text:tab/><text:tab/><text:tab/><text:tab/>profond respect,</text:p>
      <text:p text:style-name="P1">(((((((((((((((((((((((((((((((((((((((((((((((((((((((((((((((((((((<text:tab/><text:tab/></text:p>
      <text:p text:style-name="P1">7863.17630808.69_Étienne-Noël Damilaville</text:p>
      <text:p text:style-name="P1"><text:tab/><text:tab/><text:a xlink:type="simple" xlink:href="https://w.wiki/CuEz" text:style-name="Internet_20_link" text:visited-style-name="Visited_20_Internet_20_Link">https://w.wiki/CuEz</text:a><text:tab/>(G5363)</text:p>
      <text:p text:style-name="P1"><text:tab/><text:tab/><text:tab/><text:tab/><text:tab/>frère, finances, J.J. fou, philosophes, prêtres, lettre de J.J.,</text:p>
      <text:p text:style-name="P1"><text:tab/><text:tab/><text:tab/><text:tab/><text:tab/>critique littéraire, bénédiction, écrasez <text:s/>l'infâme,</text:p>
      <text:p text:style-name="P1">((((((((((((((((((((((((((((((((((((((((((((((((((((((((((((((((((((((<text:tab/><text:tab/></text:p>
      <text:p text:style-name="P1">7866.17631008.69_Étienne-Noël Damilaville</text:p>
      <text:p text:style-name="P1"><text:tab/><text:tab/><text:a xlink:type="simple" xlink:href="https://w.wiki/CuFh" text:style-name="Internet_20_link" text:visited-style-name="Visited_20_Internet_20_Link">https://w.wiki/CuFh</text:a><text:tab/>(G5367)</text:p>
      <text:p text:style-name="P1"><text:tab/><text:tab/><text:tab/><text:tab/><text:tab/>courrier, finances, lettre de J.J., Ecr l'inf.</text:p>
      <text:p text:style-name="P1">(((((((((((((((((((((((((((((((((((((((((((((((((((((((((((((((((</text:p>
      <text:p text:style-name="P1">7868.17631008.69_Nicolas-Claude Thieriot</text:p>
      <text:p text:style-name="P1"><text:tab/><text:tab/><text:a xlink:type="simple" xlink:href="https://w.wiki/CuFv" text:style-name="Internet_20_link" text:visited-style-name="Visited_20_Internet_20_Link">https://w.wiki/CuFv</text:a><text:tab/>(G5365)</text:p>
      <text:p text:style-name="P1"><text:tab/><text:tab/><text:tab/><text:tab/><text:tab/>frère, vers, style, critique littéraire, académie,</text:p>
      <text:p text:style-name="P1"><text:tab/><text:tab/><text:tab/><text:tab/><text:tab/>lettre extravagante de J.J., sentiments</text:p>
      <text:p text:style-name="P1">((((((((((((((((((((((((((((((((((((((((((((((((((((((((((((<text:tab/><text:tab/></text:p>
      <text:p text:style-name="P1">7869.17631208.69_Étienne-Noël Damilaville</text:p>
      <text:p text:style-name="P1"><text:tab/><text:tab/><text:a xlink:type="simple" xlink:href="https://w.wiki/Cuh2" text:style-name="Internet_20_link" text:visited-style-name="Visited_20_Internet_20_Link">https://w.wiki/Cuh2</text:a><text:tab/>(G5368)</text:p>
      <text:p text:style-name="P1"><text:tab/><text:tab/><text:tab/><text:tab/><text:tab/>finances, la lettre de J.J., s'étonne <text:s/>de l'influence du Savoyard,</text:p>
      <text:p text:style-name="P1"><text:tab/><text:tab/><text:tab/><text:tab/><text:tab/>écrit en latin, critique théâtrale, Ecr l'inf.</text:p>
      <text:p text:style-name="P1">(((((((((((((((((((((((((((((((((((((((((((((((((((((((((((((<text:tab/><text:tab/></text:p>
      <text:p text:style-name="P1">7879.17631408.69_Pierre Rousseau</text:p>
      <text:p text:style-name="P1"><text:tab/><text:tab/><text:a xlink:type="simple" xlink:href="https://w.wiki/Cui7" text:style-name="Internet_20_link" text:visited-style-name="Visited_20_Internet_20_Link">https://w.wiki/Cui7</text:a><text:tab/>(G5374)</text:p>
      <text:p text:style-name="P1"><text:tab/><text:tab/><text:tab/><text:tab/><text:tab/>Mélanges, désaveu, lettre de J.J., censure, Saül, désaveu,</text:p>
      <text:p text:style-name="P1"><text:tab/><text:tab/><text:tab/><text:tab/><text:tab/>offre polie d'article, politesse, P.S., jésuites, ruse,</text:p>
      <text:p text:style-name="P1">((((((((((((((((((((((((((((((((((((((((((((((((((((((((((((((<text:tab/><text:tab/></text:p>
      <text:p text:style-name="P1">7885.17631808.69_Charles Palissot de Montenoy</text:p>
      <text:p text:style-name="P1"><text:tab/><text:tab/><text:a xlink:type="simple" xlink:href="https://w.wiki/Cuki" text:style-name="Internet_20_link" text:visited-style-name="Visited_20_Internet_20_Link">https://w.wiki/Cuki</text:a><text:tab/>(G5379)</text:p>
      <text:p text:style-name="P1"><text:tab/><text:tab/><text:tab/><text:tab/><text:tab/>Vsanté, cit A.T., main tendue, philosophes, union, </text:p>
      <text:p text:style-name="P1"><text:tab/><text:tab/><text:tab/><text:tab/><text:tab/>chanter avec J.J., chimène, sentiments</text:p>
      <text:p text:style-name="P1"><text:soft-page-break/>((((((((((((((((((((((((((((((((((((((((((((((((((((((((((<text:tab/><text:tab/></text:p>
      <text:p text:style-name="P1">7889.17632108.69_Étienne-Noël Damilaville</text:p>
      <text:p text:style-name="P1"><text:tab/><text:tab/><text:a xlink:type="simple" xlink:href="https://w.wiki/CumD" text:style-name="Internet_20_link" text:visited-style-name="Visited_20_Internet_20_Link">https://w.wiki/CumD</text:a><text:tab/>(G5391)</text:p>
      <text:p text:style-name="P1"><text:tab/><text:tab/><text:tab/><text:tab/><text:tab/>frères, manif pour J.J., Saül, déni, procès, sainte église, sage,</text:p>
      <text:p text:style-name="P1"><text:tab/><text:tab/><text:tab/><text:tab/><text:tab/>Ecr l'inf., sentiments,</text:p>
      <text:p text:style-name="P1">(((((((((((((((((((((((((((((((((((((((((((((((((((((((((((<text:tab/><text:tab/></text:p>
      <text:p text:style-name="P1">7890.17632108.69_César-Gabriel de Choiseul, Duc de Praslin</text:p>
      <text:p text:style-name="P1"><text:tab/><text:tab/><text:a xlink:type="simple" xlink:href="https://w.wiki/CvGv" text:style-name="Internet_20_link" text:visited-style-name="Visited_20_Internet_20_Link">https://w.wiki/CvGv</text:a><text:tab/>(G5383)</text:p>
      <text:p text:style-name="P1"><text:tab/><text:tab/><text:tab/><text:tab/><text:tab/>théâtre, tout un peuple pour J.J., religion chrétienne, affaire,</text:p>
      <text:p text:style-name="P1"><text:tab/><text:tab/><text:tab/><text:tab/><text:tab/>Vsanté, politesse,</text:p>
      <text:p text:style-name="P1">((((((((((((((((((((((((((((((((((((((((((((((((((((((((((((((((<text:tab/><text:tab/></text:p>
      <text:p text:style-name="P1">7892.17632308.69_Étienne-Noël Damilaville</text:p>
      <text:p text:style-name="P1"><text:tab/><text:tab/><text:a xlink:type="simple" xlink:href="https://w.wiki/CvMa" text:style-name="Internet_20_link" text:visited-style-name="Visited_20_Internet_20_Link">https://w.wiki/CvMa</text:a><text:tab/>(G5385)</text:p>
      <text:p text:style-name="P1"><text:tab/><text:tab/><text:tab/><text:tab/><text:tab/> peuple de Calvin, défense de J.J., personne, cause, </text:p>
      <text:p text:style-name="P1"><text:tab/><text:tab/><text:tab/><text:tab/><text:tab/>latin d'un frère prieur, Le droit du Seigneur, Saül,</text:p>
      <text:p text:style-name="P1"><text:tab/><text:tab/><text:tab/><text:tab/><text:tab/>affaire Calas, encyclopédie, Ecr l'inf.,</text:p>
      <text:p text:style-name="P1">(((((((((((((((((((((((((((((((((((((((((((((((((((((((((((((((<text:tab/><text:tab/></text:p>
      <text:p text:style-name="P1">7896.17632508.69_Claude-Adrien Helvétius</text:p>
      <text:p text:style-name="P1"><text:tab/><text:tab/><text:a xlink:type="simple" xlink:href="https://w.wiki/CvNb" text:style-name="Internet_20_link" text:visited-style-name="Visited_20_Internet_20_Link">https://w.wiki/CvNb</text:a><text:tab/>(G5388)</text:p>
      <text:p text:style-name="P1"><text:tab/><text:tab/><text:tab/><text:tab/><text:tab/>gag, latin des jésuites, conscience, philosophie, contagion,</text:p>
      <text:p text:style-name="P1"><text:tab/><text:tab/><text:tab/><text:tab/><text:tab/>ironie,<text:tab/>la manif. pour J.J. vérité, raison, tolérance, </text:p>
      <text:p text:style-name="P1"><text:tab/><text:tab/><text:tab/><text:tab/><text:tab/>enthousiasme caché ?, antidogmes, </text:p>
      <text:p text:style-name="P1"><text:tab/><text:tab/><text:tab/><text:tab/><text:tab/>Le Testament de Jean Meslier, actions cachées, caute,</text:p>
      <text:p text:style-name="P1"><text:tab/><text:tab/><text:tab/><text:tab/><text:tab/>Sermon des 50, Catéchisme de l’honnête homme, pseudos ;</text:p>
      <text:p text:style-name="P1"><text:tab/><text:tab/><text:tab/><text:tab/><text:tab/>jésuite, </text:p>
      <text:p text:style-name="P1">((((((((((((((((((((((((((((((((((((((((((((((((((((((((((((((<text:tab/><text:tab/><text:tab/></text:p>
      <text:p text:style-name="P1">7902.17632908.69_Ami Camp</text:p>
      <text:p text:style-name="P1"><text:tab/><text:tab/>PVII-358<text:tab/><text:tab/>finances, parlement, la manif à J.J., J.J bruit, J.J. pas finances, </text:p>
      <text:p text:style-name="P1"><text:tab/><text:tab/><text:tab/><text:tab/><text:tab/>politesse, </text:p>
      <text:p text:style-name="P1">((((((((((((((((((((((((((((((((((((((((((((((((((((((((((((((((<text:tab/>1694 25 11 <text:s/>367, 384-386, 388, </text:p>
      <text:p text:style-name="P1">7915.17631109.69_Charles-Augustin Ferriol Comte d'Argental et à</text:p>
      <text:p text:style-name="P1"><text:tab/><text:tab/><text:tab/>Jeanne-Grâce Bosc Du Bouchet, <text:s/>Comtesse d'Argental </text:p>
      <text:p text:style-name="P1"><text:tab/><text:tab/><text:a xlink:type="simple" xlink:href="https://w.wiki/Cv$H" text:style-name="Internet_20_link" text:visited-style-name="Visited_20_Internet_20_Link">https://w.wiki/Cv$H</text:a><text:tab/>(G5405)</text:p>
      <text:p text:style-name="P1"><text:tab/><text:tab/><text:tab/><text:tab/><text:tab/>Octave, pseudo, théâtre/manif à J.J., K-§ supprimé, </text:p>
      <text:p text:style-name="P1"><text:tab/><text:tab/><text:tab/><text:tab/><text:tab/>souci de distribution, courtisan, santé, Vsanté, cit.A.T.</text:p>
      <text:p text:style-name="P1">((((((((((((((((((((((((((((((((((((((((((((((((((((((((((<text:tab/><text:tab/></text:p>
      <text:p text:style-name="P1">7933.17632709.69_César-Gabriel de Choiseul, Duc de Praslin</text:p>
      <text:p text:style-name="P1"><text:tab/><text:tab/>PVII-384<text:tab/><text:tab/>courtisan, théâtre, conspiration des roués, affaire J.J.,</text:p>
      <text:p text:style-name="P1"><text:tab/><text:tab/><text:tab/><text:tab/><text:tab/>amusé, <text:s/>coup de patte aux parlements, signature,</text:p>
      <text:p text:style-name="P1">(((((((((((((((((((((((((((((((((((((((((((((((((((((((((<text:tab/><text:tab/></text:p>
      <text:p text:style-name="P1">7935.17632809.69_Jean Le Rond d'Alembert</text:p>
      <text:p text:style-name="P1"><text:tab/><text:tab/><text:a xlink:type="simple" xlink:href="https://w.wiki/Cw3w" text:style-name="Internet_20_link" text:visited-style-name="Visited_20_Internet_20_Link">https://w.wiki/Cw3w</text:a><text:tab/>(G5419)</text:p>
      <text:p text:style-name="P1"><text:tab/><text:tab/><text:tab/><text:tab/> <text:s text:c="10"/>compliments, gredins croient au dogme, l'affaire J.J.,</text:p>
      <text:p text:style-name="P1"><text:tab/><text:tab/><text:tab/><text:tab/><text:tab/>exemple de tolérance, les français, faire agir d'autres, caute</text:p>
      <text:p text:style-name="P1"><text:tab/><text:tab/><text:tab/><text:tab/><text:tab/> Catéchisme de l’honnête homme, jésuite, sentiments, </text:p>
      <text:p text:style-name="P1"><text:tab/><text:tab/><text:tab/><text:tab/><text:tab/>Ecr l'inf.,</text:p>
      <text:p text:style-name="P1">(((((((((((((((((((((((((((((((((((((((((((((((((((((((((((<text:tab/></text:p>
      <text:p text:style-name="P1">7937.17632809.69_Ami Camp</text:p>
      <text:p text:style-name="P1"><text:tab/><text:tab/>PVII-388<text:tab/><text:tab/><text:tab/>finances, courrier, la lettre deJ.J., censure, sentiments</text:p>
      <text:p text:style-name="P2">((((((((((((((((((((((((((((((((((((((((((((((((((((((((((((((</text:p>
      <text:p text:style-name="P1">7938.17632809.69_Jean Ribote-Charron</text:p>
      <text:p text:style-name="P1"><text:tab/><text:tab/><text:a xlink:type="simple" xlink:href="https://w.wiki/CyVz" text:style-name="Internet_20_link" text:visited-style-name="Visited_20_Internet_20_Link">https://w.wiki/CyVz</text:a><text:tab/>(G10273)</text:p>
      <text:p text:style-name="P1"><text:soft-page-break/><text:tab/><text:tab/>PVII-389<text:tab/><text:tab/>Vsanté ?, affaire Calas, coup de patte à Pompignan, tolérance,</text:p>
      <text:p text:style-name="P1"><text:tab/><text:tab/><text:tab/><text:tab/><text:tab/>affaire J.J., rire ?, invitation, </text:p>
      <text:p text:style-name="P1">((((((((((((((((((((((((((((((((((((((((((((((((((((((((((((((((<text:tab/><text:tab/></text:p>
      <text:p text:style-name="P1">7940.17630110.69_Pierre Rousseau</text:p>
      <text:p text:style-name="P1"><text:tab/><text:tab/><text:a xlink:type="simple" xlink:href="https://w.wiki/Cwe7" text:style-name="Internet_20_link" text:visited-style-name="Visited_20_Internet_20_Link">https://w.wiki/Cwe7</text:a><text:tab/>(G5423)</text:p>
      <text:p text:style-name="P1"><text:tab/><text:tab/><text:tab/><text:tab/><text:tab/>censure, la faute à J.J., éloge d'un livre de finances, fanatique,</text:p>
      <text:p text:style-name="P1"><text:tab/><text:tab/><text:tab/><text:tab/><text:tab/>pères de l'oratoire, jésuites, la manif pour J.J.,</text:p>
      <text:p text:style-name="P1"><text:tab/><text:tab/><text:tab/><text:tab/><text:tab/>espoir de libération des dogmes,</text:p>
      <text:p text:style-name="P1">((((((((((((((((((((((((((((((((((((((((((((((((((((((((((((((</text:p>
      <text:p text:style-name="P1">7944.17630510.69_Bernard-Louis Chauvelin</text:p>
      <text:p text:style-name="P1"><text:tab/><text:tab/><text:a xlink:type="simple" xlink:href="https://w.wiki/CwgT" text:style-name="Internet_20_link" text:visited-style-name="Visited_20_Internet_20_Link">https://w.wiki/CwgT</text:a><text:tab/>(G5427)</text:p>
      <text:p text:style-name="P1"><text:tab/><text:tab/><text:tab/><text:tab/><text:tab/>Vsanté, tient tête, la manif à J.J., aurait aimé faire médiateur, </text:p>
      <text:p text:style-name="P1"><text:tab/><text:tab/><text:tab/><text:tab/><text:tab/>courtisan, </text:p>
      <text:p text:style-name="P1">((((((((((((((((((((((((((((((((((((((((((((((((((((((((((((<text:tab/><text:tab/><text:tab/></text:p>
      <text:p text:style-name="P1">7975.17630411.69_Étienne-Noël Damilaville</text:p>
      <text:p text:style-name="P1"><text:tab/><text:tab/><text:a xlink:type="simple" xlink:href="https://w.wiki/Cwh$" text:style-name="Internet_20_link" text:visited-style-name="Visited_20_Internet_20_Link">https://w.wiki/Cwh0$</text:a><text:tab/>(G5446)</text:p>
      <text:p text:style-name="P1"><text:tab/><text:tab/><text:tab/><text:tab/><text:tab/>frères, peuple du nord, peuple du <text:s/>midi, esprit,</text:p>
      <text:p text:style-name="P1"><text:tab/><text:tab/><text:tab/><text:tab/><text:tab/>prophétie de J.J., démenti de Catherine, Olympie, Mérope, </text:p>
      <text:p text:style-name="P1"><text:tab/><text:tab/><text:tab/><text:tab/><text:tab/>ironie sur la gloire de la France, ironie sur Pompignan, </text:p>
      <text:p text:style-name="P1"><text:tab/><text:tab/><text:tab/><text:tab/><text:tab/>frères, Ecr l'inf., </text:p>
      <text:p text:style-name="P1">((((((((((((((((((((((((((((((((((((((((((((((((((((((((((((((((((</text:p>
      <text:p text:style-name="P1">7990.17631411.69_François-Pierre Pictet</text:p>
      <text:p text:style-name="P1"><text:tab/><text:tab/>PVII-434<text:tab/><text:tab/>fait sa cour par secrétaire interposé, démenti à J.J.,</text:p>
      <text:p text:style-name="P1"><text:tab/><text:tab/><text:tab/><text:tab/><text:tab/>plaide pour le délassement,</text:p>
      <text:p text:style-name="P1"><text:tab/><text:tab/><text:tab/><text:tab/><text:tab/>plaidoyer pour les spectacles, sans prononcer le mot théâtre,</text:p>
      <text:p text:style-name="P1"><text:tab/><text:tab/><text:tab/><text:tab/><text:tab/>cherche à faire placer sa marchandise, </text:p>
      <text:p text:style-name="P1"><text:tab/><text:tab/><text:tab/><text:tab/><text:tab/>sentiments par toute la maisonnée, </text:p>
      <text:p text:style-name="P1">((((((((((((((((((((((((((((((((((((((((((((((((((((((((((((((<text:tab/><text:tab/><text:tab/></text:p>
      <text:p text:style-name="P1">8101.17640801.70_Élie Bertrand</text:p>
      <text:p text:style-name="P1"><text:tab/><text:tab/><text:a xlink:type="simple" xlink:href="https://w.wiki/CxW8" text:style-name="Internet_20_link" text:visited-style-name="Visited_20_Internet_20_Link">https://w.wiki/CxW8</text:a><text:tab/>(G5515)</text:p>
      <text:p text:style-name="P1"><text:tab/><text:tab/><text:tab/><text:tab/><text:tab/>prêcher, tolérance, prêtres, raison, persécution, préjugés,</text:p>
      <text:p text:style-name="P1"><text:tab/><text:tab/><text:tab/><text:tab/><text:tab/>semences, plaisanterie, gravité, ridicule, religion, superstition,</text:p>
      <text:p text:style-name="P1"><text:tab/><text:tab/><text:tab/><text:tab/><text:tab/>mon ami J.J., sentiments,</text:p>
      <text:p text:style-name="P1">(((((((((((((((((((((((((((((((((((((((((((((((((((((((<text:tab/></text:p>
      <text:p text:style-name="P1">8212.17640803.70_Gabriel Cramer</text:p>
      <text:p text:style-name="P1"><text:tab/><text:tab/>PVII-609<text:tab/><text:tab/>édition, corrections, Discours aux welches, critique J.J.,</text:p>
      <text:p text:style-name="P1"><text:tab/><text:tab/><text:tab/><text:tab/><text:tab/>vomissements de J.J., théâtre, <text:s/>Jésuites,</text:p>
      <text:p text:style-name="P1">(((((((((((((((((((((((((((((((((((((((((((((((((((((((((((((<text:tab/><text:tab/></text:p>
      <text:p text:style-name="P1">8216.17641103.70_Paul-Claude Moultou</text:p>
      <text:p text:style-name="P1"><text:tab/><text:tab/>PVII-613<text:tab/><text:tab/>philosophe, protestants, confiscation des biens, </text:p>
      <text:p text:style-name="P1"><text:tab/><text:tab/><text:tab/><text:tab/><text:tab/>culte en commun défendu, persécution, livres brûlés,</text:p>
      <text:p text:style-name="P1"><text:tab/><text:tab/><text:tab/><text:tab/><text:tab/>pauvre J.J., imitation théâtrale, J.J. entièrement fou, </text:p>
      <text:p text:style-name="P1"><text:tab/><text:tab/><text:tab/><text:tab/><text:tab/>lourde ironie sur l'élection d'un cardinal, Vsanté, sentiments,</text:p>
      <text:p text:style-name="P1">((((((((((((((((((((((((((((((((((((((((((((((((((((((((((((((((((<text:tab/><text:tab/></text:p>
      <text:p text:style-name="P1">8221.17641403.70_Étienne-Noël Damilaville</text:p>
      <text:p text:style-name="P1"><text:tab/><text:tab/><text:a xlink:type="simple" xlink:href="https://w.wiki/Cxgw" text:style-name="Internet_20_link" text:visited-style-name="Visited_20_Internet_20_Link">https://w.wiki/Cxgw</text:a><text:tab/>(G5595)</text:p>
      <text:p text:style-name="P1"><text:tab/><text:tab/><text:tab/><text:tab/><text:tab/>frère, critique littéraire, pour nuire, l'encyclopédie, cit. Horace : </text:p>
      <text:p text:style-name="P1"><text:tab/><text:tab/><text:tab/><text:tab/><text:tab/>écrire librement, satire, Traité sur la tolérance,</text:p>
      <text:p text:style-name="P1"><text:tab/><text:tab/><text:tab/><text:tab/><text:tab/> souffrir et attendre, chimène, luttes entre <text:s/>philosophes, </text:p>
      <text:p text:style-name="P1"><text:tab/><text:tab/><text:tab/><text:tab/><text:tab/>ce malheureux J.J., la religion, académie, <text:s/>Ecr l'inf., </text:p>
      <text:p text:style-name="P1">((((((((((((((((((((((((((((((((((((((((((((((((((((((((((((((((<text:tab/></text:p>
      <text:p text:style-name="P1"><text:tab/></text:p>
      <text:p text:style-name="P1"><text:soft-page-break/>8230.17640003.70_Jacob Vernes</text:p>
      <text:p text:style-name="P1"><text:tab/><text:tab/>PVII-624<text:tab/><text:tab/>J.J. âne rouge, compassion pour J.J., sentiments</text:p>
      <text:p text:style-name="P1">(((((((((((((((((((((((((((((((((((((((((((((((((((((((((((((((((<text:tab/><text:tab/></text:p>
      <text:p text:style-name="P1">8231.17641603.70_Étienne-Noël Damilaville</text:p>
      <text:p text:style-name="P1"><text:tab/><text:tab/><text:a xlink:type="simple" xlink:href="https://w.wiki/CyEK" text:style-name="Internet_20_link" text:visited-style-name="Visited_20_Internet_20_Link">https://w.wiki/CyEK</text:a><text:tab/>(G5598)</text:p>
      <text:p text:style-name="P1"><text:tab/><text:tab/><text:tab/><text:tab/><text:tab/>frère, satire, K omet honte, encyclopédie, critique littéraire,</text:p>
      <text:p text:style-name="P1"><text:tab/><text:tab/><text:tab/><text:tab/><text:tab/>Traité sur la tolérance, répandre en douce, <text:s/>courtisan ?,</text:p>
      <text:p text:style-name="P1"><text:tab/><text:tab/><text:tab/><text:tab/><text:tab/>cafarde J.J. sentiments, Ecr l'inf., P.S. K supprimé</text:p>
      <text:p text:style-name="P1">(((((((((((((((((((((((((((((((((((((((((((((((((((((((((((((((((((<text:tab/><text:tab/></text:p>
      <text:p text:style-name="P1">8236.17642003.70_Gabriel Cramer</text:p>
      <text:p text:style-name="P1"><text:tab/><text:tab/>PVII-632<text:tab/><text:tab/>ordres d'expéditions, ordres de corrections, </text:p>
      <text:p text:style-name="P1"><text:tab/><text:tab/><text:tab/><text:tab/><text:tab/>livre de J.J. détestable, J.J. polisson,</text:p>
      <text:p text:style-name="P1">((((((((((((((((((((((((((((((((((((((((((((((((((((((((((((((((((((((<text:tab/><text:tab/></text:p>
      <text:p text:style-name="P1">8330.17642805.70_Étienne-Noël Damilaville</text:p>
      <text:p text:style-name="P1"><text:tab/><text:tab/>PVII-720<text:tab/><text:tab/>frères, Vsanté, l'infâme, désunion, faiblesse, cit.lat.,</text:p>
      <text:p text:style-name="P1"><text:tab/><text:tab/><text:tab/><text:tab/><text:tab/>fausse lettre de J.J., évèque, rente, Ecr l'inf.,</text:p>
      <text:p text:style-name="P1">(((((((((((((((((((((((((((((((((((((((((((((((((((((((((((((((((((((((((<text:tab/><text:tab/></text:p>
      <text:p text:style-name="P1">8364.17642206.70_Pierre-Louis D'Aquin de Château-Lyon</text:p>
      <text:p text:style-name="P1"><text:tab/><text:tab/><text:a xlink:type="simple" xlink:href="https://w.wiki/Cz4C" text:style-name="Internet_20_link" text:visited-style-name="Visited_20_Internet_20_Link">https://w.wiki/Cz4C</text:a><text:tab/>(G5683)</text:p>
      <text:p text:style-name="P1"><text:tab/><text:tab/><text:tab/><text:tab/><text:tab/>compliments à un auteur, fausse lettre de J.J., raison de J.J.,</text:p>
      <text:p text:style-name="P1"><text:tab/><text:tab/><text:tab/><text:tab/><text:tab/>rancœurs accumulées, absurde, pitié pour J.J.,</text:p>
      <text:p text:style-name="P1"><text:tab/><text:tab/><text:tab/><text:tab/><text:tab/>J.J. à plaindre, plaisanterie, politesse, </text:p>
      <text:p text:style-name="P1">(((((((((((((((((((((((((((((((((((((((((((((((((((((((((((((((((( <text:tab/><text:tab/></text:p>
      <text:p text:style-name="P1">8372.17642706.70_Marie de Vichy de Chamrond, Marquise du Deffand</text:p>
      <text:p text:style-name="P1"><text:tab/><text:tab/><text:a xlink:type="simple" xlink:href="https://w.wiki/CzF9" text:style-name="Internet_20_link" text:visited-style-name="Visited_20_Internet_20_Link">https://w.wiki/CzF9</text:a><text:tab/>(G5690)</text:p>
      <text:p text:style-name="P1"><text:tab/><text:tab/><text:tab/><text:tab/><text:tab/>K:votre, <text:s/>défense muée en demande d'aide, cit.J.J.,</text:p>
      <text:p text:style-name="P1"><text:tab/><text:tab/><text:tab/><text:tab/><text:tab/> lettre d'un fou, théâtre, asile, XXpersécuteur, jésuite, respecter,</text:p>
      <text:p text:style-name="P1"><text:tab/><text:tab/><text:tab/><text:tab/><text:tab/>estimer, génie, plaide par personne interposée, sensibilité,</text:p>
      <text:p text:style-name="P1"><text:tab/><text:tab/><text:tab/><text:tab/><text:tab/>être consolé, sentiments,</text:p>
      <text:p text:style-name="P1">((((((((((((((((((((((((((((((((((((((((((((((((((((((((((((((((<text:tab/><text:tab/></text:p>
      <text:p text:style-name="P1">8374.17642906.70_Étienne-Noël Damilaville</text:p>
      <text:p text:style-name="P1"><text:tab/><text:tab/><text:a xlink:type="simple" xlink:href="https://w.wiki/CzG9" text:style-name="Internet_20_link" text:visited-style-name="Visited_20_Internet_20_Link">https://w.wiki/CzG9</text:a><text:tab/>(G5691)</text:p>
      <text:p text:style-name="P1"><text:tab/><text:tab/><text:tab/><text:tab/><text:tab/>frère, affaire Calas, circulation des pièces, J.J. monstre fou,</text:p>
      <text:p text:style-name="P1"><text:tab/><text:tab/><text:tab/><text:tab/><text:tab/>vertu, rire, Ecr l'inf.,</text:p>
      <text:p text:style-name="P1">((((((((((((((((((((((((((((((((((((((((((((((((((((((((((((((((((((<text:tab/><text:tab/></text:p>
      <text:p text:style-name="P1">8380.17643006.70_Jean-François De La Harpe</text:p>
      <text:p text:style-name="P1"><text:tab/><text:tab/><text:a xlink:type="simple" xlink:href="https://w.wiki/CzZ9" text:style-name="Internet_20_link" text:visited-style-name="Visited_20_Internet_20_Link">https://w.wiki/CzZ9</text:a><text:tab/>(G5696)</text:p>
      <text:p text:style-name="P1"><text:tab/><text:tab/><text:tab/><text:tab/><text:tab/>bienveillance, J.J. étrange fou, ironie, rancœurs, folie de J.J.,</text:p>
      <text:p text:style-name="P1"><text:tab/><text:tab/><text:tab/><text:tab/><text:tab/>sentiments</text:p>
      <text:p text:style-name="P1">((((((((((((((((((((((((((((((((((((((((((((((((((((((((((((((((<text:tab/><text:tab/></text:p>
      <text:p text:style-name="P1">8382.17643006.70_Théodore Tronchin</text:p>
      <text:p text:style-name="P1"><text:tab/><text:tab/><text:a xlink:type="simple" xlink:href="https://w.wiki/Czkj" text:style-name="Internet_20_link" text:visited-style-name="Visited_20_Internet_20_Link">https://w.wiki/Czkj</text:a><text:tab/>(G5699)</text:p>
      <text:p text:style-name="P1"><text:tab/><text:tab/><text:tab/><text:tab/><text:tab/>doc. sur compagnie des Indes, absurde démence de J.J.,</text:p>
      <text:p text:style-name="P1"><text:tab/><text:tab/><text:tab/><text:tab/><text:tab/>Vsanté, sentiments</text:p>
      <text:p text:style-name="P1">((((((((((((((((((((((((((((((((((((((((((((((((((((((((((((((((<text:tab/></text:p>
      <text:p text:style-name="P1">8387.17640107.70_Marie de Vichy de Chamrond, Marquise du Deffand</text:p>
      <text:p text:style-name="P1"><text:tab/><text:tab/><text:a xlink:type="simple" xlink:href="https://w.wiki/Czn7" text:style-name="Internet_20_link" text:visited-style-name="Visited_20_Internet_20_Link">https://w.wiki/Czn7</text:a><text:tab/>(G5700)</text:p>
      <text:p text:style-name="P1"><text:tab/><text:tab/><text:tab/><text:tab/><text:tab/>se défend d'impolitesse, Vsanté en excuses, thèse des fluxions,</text:p>
      <text:p text:style-name="P1"><text:tab/><text:tab/><text:tab/><text:tab/> <text:s text:c="9"/>mondanités, thèse du climat, liberté, cit.A.T., J.J. inconséquent,</text:p>
      <text:p text:style-name="P1"><text:tab/><text:tab/><text:tab/><text:tab/><text:tab/>J.J. à plaindre, éreintement de Corneille, apologie de Racine,</text:p>
      <text:p text:style-name="P1"><text:tab/><text:tab/><text:tab/><text:tab/><text:tab/>Racine m'enchante, Corneille m'ennuie, cit. Montaigne, </text:p>
      <text:p text:style-name="P1"><text:tab/><text:tab/><text:tab/><text:tab/><text:tab/>sentiments,</text:p>
      <text:p text:style-name="P1"><text:soft-page-break/>(((((((((((((((((((((((((((((((((((((((((((((((((((((((((((((<text:tab/><text:tab/></text:p>
      <text:p text:style-name="P1">8391.17640607.70_Étienne-Noël Damilaville</text:p>
      <text:p text:style-name="P1"><text:tab/><text:tab/><text:a xlink:type="simple" xlink:href="https://w.wiki/CzuS" text:style-name="Internet_20_link" text:visited-style-name="Visited_20_Internet_20_Link">https://w.wiki/CzuS</text:a><text:tab/>(G5705)</text:p>
      <text:p text:style-name="P1"><text:tab/><text:tab/><text:tab/><text:tab/><text:tab/>frère, ordre de rester caché, Testament de Meslier distribué,</text:p>
      <text:p text:style-name="P1"><text:tab/><text:tab/><text:tab/><text:tab/><text:tab/>conversions, frères tièdes, pas groupés, J.J. capricieux,</text:p>
      <text:p text:style-name="P1"><text:tab/><text:tab/><text:tab/><text:tab/><text:tab/>J.J. le plus capable, J.J. abandonné de Dieu, J.J. fou,</text:p>
      <text:p text:style-name="P1"><text:tab/><text:tab/><text:tab/><text:tab/><text:tab/>sentiments, Ecr l'inf.,</text:p>
      <text:p text:style-name="P1">(((((((((((((((((((((((((((((((((((((((((((((((((((((((((((<text:tab/><text:tab/></text:p>
      <text:p text:style-name="P1">8401.17641607.70_Jean Le Rond d'Alembert</text:p>
      <text:p text:style-name="P1"><text:tab/><text:tab/><text:a xlink:type="simple" xlink:href="https://w.wiki/C$FP" text:style-name="Internet_20_link" text:visited-style-name="Visited_20_Internet_20_Link">https://w.wiki/C$FP</text:a><text:tab/>(G5712)</text:p>
      <text:p text:style-name="P1"><text:tab/><text:tab/><text:tab/><text:tab/><text:tab/>philosophe, cit.N.T., sentiment critique sur Corneille, </text:p>
      <text:p text:style-name="P1"><text:tab/><text:tab/><text:tab/><text:tab/><text:tab/>avoue un travail baclé, <text:s/>jésuites, jansénistes, le Meslier,</text:p>
      <text:p text:style-name="P1"><text:tab/><text:tab/><text:tab/><text:tab/><text:tab/>Dictionnaire philosophique portatif, mensonges, déni, </text:p>
      <text:p text:style-name="P1"><text:tab/><text:tab/><text:tab/><text:tab/><text:tab/>J.J. écervelé, portrait négatif de J.J., les fous, affaire Calas,</text:p>
      <text:p text:style-name="P1"><text:tab/><text:tab/><text:tab/><text:tab/><text:tab/>sentiments,</text:p>
      <text:p text:style-name="P1">(((((((((((((((((((((((((((((((((((((((((((((((((((((((((((((<text:tab/><text:tab/></text:p>
      <text:p text:style-name="P1">8411.17642107.70_<text:span text:style-name="T5">Étienne-Noël Damilaville</text:span></text:p>
      <text:p text:style-name="P1"><text:span text:style-name="T5"><text:tab/><text:tab/></text:span><text:a xlink:type="simple" xlink:href="https://w.wiki/C$fx" text:style-name="Internet_20_link" text:visited-style-name="Visited_20_Internet_20_Link"><text:span text:style-name="T5">https://w.wiki/C$fx</text:span></text:a><text:span text:style-name="T5"><text:tab/>(G5719)<text:tab/>K : lettre composée d'extraits d'autres lettres</text:span></text:p>
      <text:p text:style-name="P5"><text:tab/><text:tab/><text:tab/><text:tab/><text:tab/>frère, diffusion de Corneille, déni de Saül et David, mensonge,</text:p>
      <text:p text:style-name="P5"><text:tab/><text:tab/><text:tab/><text:tab/><text:tab/>amour de la vérité, danger, persécution, folie de J.J., chagrin,</text:p>
      <text:p text:style-name="P5"><text:tab/><text:tab/><text:tab/><text:tab/><text:tab/>amitié, Ecr l'inf.</text:p>
      <text:p text:style-name="P5">((((((((((((((((((((((((((((((((((((((((((((((((((((((((((((((<text:tab/><text:tab/></text:p>
      <text:p text:style-name="P5">8415.17642207.70_François Tronchin</text:p>
      <text:p text:style-name="P5"><text:tab/><text:tab/><text:a xlink:type="simple" xlink:href="https://w.wiki/D2Z5" text:style-name="Internet_20_link" text:visited-style-name="Visited_20_Internet_20_Link">https://w.wiki/D2Z5</text:a><text:tab/>(G5711)</text:p>
      <text:p text:style-name="P5"><text:tab/><text:tab/><text:tab/><text:tab/><text:tab/>ami, j'ai fait ce que j'ai pu ?, la faute aux persécuteurs, </text:p>
      <text:p text:style-name="P5"><text:tab/><text:tab/><text:tab/><text:tab/><text:tab/>soupçonné d'avoir influé pour la condamnation de J.J.,</text:p>
      <text:p text:style-name="P5"><text:tab/><text:tab/><text:tab/><text:tab/><text:tab/>silence, caute, maman, sentiments, finances</text:p>
      <text:p text:style-name="P5">(((((((((((((((((((((((((((((((((((((((((((((((((((((((((<text:tab/><text:tab/></text:p>
      <text:p text:style-name="P5">8417.17642407.70_Étienne-Noël Damilaville</text:p>
      <text:p text:style-name="P5"><text:tab/><text:tab/>PVII-790<text:tab/><text:tab/>frère, welches, censure, blessé de la calomnie de J.J., </text:p>
      <text:p text:style-name="P5"><text:tab/><text:tab/><text:tab/><text:tab/><text:tab/>sentiments, Ecr l'inf., P.S., édition du Corneille, </text:p>
      <text:p text:style-name="P5"><text:tab/><text:tab/><text:tab/><text:tab/><text:tab/>Dieu soit loué ?,</text:p>
      <text:p text:style-name="P5">((((((((((((((((((((((((((((((((((((((((((((((((((((((((<text:tab/><text:tab/></text:p>
      <text:p text:style-name="P5">8419.17642407.70_Théodore Tronchin</text:p>
      <text:p text:style-name="P5"><text:tab/><text:tab/><text:a xlink:type="simple" xlink:href="https://w.wiki/D2uB" text:style-name="Internet_20_link" text:visited-style-name="Visited_20_Internet_20_Link">https://w.wiki/D2uB</text:a><text:tab/>(G5703)</text:p>
      <text:p text:style-name="P5"><text:tab/><text:tab/><text:tab/><text:tab/><text:tab/>santé des invités, dénonce d'avoir perdu J.J., Vsanté, </text:p>
      <text:p text:style-name="P5"><text:tab/><text:tab/><text:tab/><text:tab/><text:tab/>amour,<text:tab/>je maintiendrai, philosophie, devoir,</text:p>
      <text:p text:style-name="P5">(((((((((((((((((((((((((((((((((((((((((((((((((((((((((<text:tab/><text:tab/></text:p>
      <text:p text:style-name="P5">8421.17642407.70_Marie de Vichy de Chamrond, Marquise du Deffand</text:p>
      <text:p text:style-name="P5"><text:tab/><text:tab/><text:a xlink:type="simple" xlink:href="https://w.wiki/D36h" text:style-name="Internet_20_link" text:visited-style-name="Visited_20_Internet_20_Link">https://w.wiki/D36h</text:a><text:tab/>(G5724)</text:p>
      <text:p text:style-name="P5"><text:tab/><text:tab/><text:tab/><text:tab/><text:tab/>courtisan, amour de J.J. ?, devoir, fait sa cour à tout le cercle,</text:p>
      <text:p text:style-name="P5"><text:tab/><text:tab/><text:tab/><text:tab/><text:tab/>pessimisme actuel, l'âme romaine, Vsanté enlaidit le monde,</text:p>
      <text:p text:style-name="P5"><text:tab/><text:tab/><text:tab/><text:tab/><text:tab/>critique d'art, sentiments, </text:p>
      <text:p text:style-name="P5">(((((((((((((((((((((((((((((((((((((((((((((((((((((((((((((((<text:tab/></text:p>
      <text:p text:style-name="P5">8480.17640009.70_Théodore Tronchin</text:p>
      <text:p text:style-name="P5"><text:tab/><text:tab/>PVII-843<text:tab/><text:tab/>la lettre de J.J., J.J. jean-foutre, fait sa cour par tierce personne,</text:p>
      <text:p text:style-name="P5"><text:tab/><text:tab/><text:tab/><text:tab/><text:tab/>71 ans ?,</text:p>
      <text:p text:style-name="P5">(((((((((((((((((((((((((((((((((((((((((((((((((((((((((((((((<text:tab/></text:p>
      <text:p text:style-name="P5"/>
      <text:p text:style-name="P5"/>
      <text:p text:style-name="P5"/>
      <text:p text:style-name="P5"/>
      <text:p text:style-name="P5"><text:soft-page-break/>8496.17641909.70_Étienne-Noël Damilaville</text:p>
      <text:p text:style-name="P5"><text:tab/><text:tab/>PVII-858<text:tab/><text:tab/>déni du Dictionnaire philosophique portatif, Encyclopédie,</text:p>
      <text:p text:style-name="P5"><text:tab/><text:tab/><text:tab/><text:tab/><text:tab/>Évangile de la raison, cit.Milton, caute</text:p>
      <text:p text:style-name="P1"><text:span text:style-name="T5"><text:tab/><text:tab/><text:tab/><text:tab/><text:tab/>Le Testament de Jean Meslier, </text:span>Sermon des 50, pseudo, </text:p>
      <text:p text:style-name="P1"><text:tab/><text:tab/><text:tab/><text:tab/><text:tab/>J.J. justifié, sentiments, <text:span text:style-name="T5">Ecr l'inf.,</text:span></text:p>
      <text:p text:style-name="P5">(((((((((((((((((((((((((((((((((((((((((((((((((((((((((((((((<text:tab/></text:p>
      <text:p text:style-name="P5">8515.17641210.70_Jean Le Rond d'Alembert</text:p>
      <text:p text:style-name="P5"><text:tab/><text:tab/><text:a xlink:type="simple" xlink:href="https://w.wiki/D3Y9" text:style-name="Internet_20_link" text:visited-style-name="Visited_20_Internet_20_Link">https://w.wiki/D3Y9</text:a><text:tab/>(G5788)</text:p>
      <text:p text:style-name="P5"><text:tab/><text:tab/><text:tab/>philosophe, rire,Dictionnaire philosophique, déni, les auteurs suisses,</text:p>
      <text:p text:style-name="P5"><text:tab/><text:tab/><text:tab/><text:tab/><text:tab/>un auteur préféré de J.J., déni des Mélanges, faire agir autrui,</text:p>
      <text:p text:style-name="P5"><text:tab/><text:tab/><text:tab/><text:tab/><text:tab/>pression morale, vérité ?, la raison triomphante, frères, </text:p>
      <text:p text:style-name="P5">((((((((((((((((((((((((((((((((((((((((((((((((((((((((((((((((<text:tab/><text:tab/></text:p>
      <text:p text:style-name="P5">8549.17640511.70_Charles-Augustin Ferriol Comte d'Argental</text:p>
      <text:p text:style-name="P5"><text:tab/><text:tab/><text:a xlink:type="simple" xlink:href="https://w.wiki/D3az" text:style-name="Internet_20_link" text:visited-style-name="Visited_20_Internet_20_Link">https://w.wiki/D3az</text:a><text:tab/>(G5811)</text:p>
      <text:p text:style-name="P5"><text:tab/><text:tab/><text:tab/><text:tab/><text:tab/>affaire Richelieu, Vsanté, Octave et le jeune Pompée, Portatif,</text:p>
      <text:p text:style-name="P5"><text:tab/><text:tab/><text:tab/><text:tab/><text:tab/>parti de J.J., fanatisme, tolérance, Vsanté évite le voyage,</text:p>
      <text:p text:style-name="P5"><text:tab/><text:tab/><text:tab/><text:tab/><text:tab/>sentiments, </text:p>
      <text:p text:style-name="P5">(((((((((((((((((((((((((((((((((((((((((((((((((((((((<text:tab/><text:tab/></text:p>
      <text:p text:style-name="P5">8574.17642511.71_Étienne-Noël Damilaville</text:p>
      <text:p text:style-name="P5"><text:tab/><text:tab/><text:a xlink:type="simple" xlink:href="https://w.wiki/D3np" text:style-name="Internet_20_link" text:visited-style-name="Visited_20_Internet_20_Link">https://w.wiki/D3np</text:a><text:tab/>(G5833)</text:p>
      <text:p text:style-name="P5"><text:tab/><text:tab/><text:tab/><text:tab/><text:tab/>Le Portatif, <text:s/>danger pour V., obstacle à la faveur royale, </text:p>
      <text:p text:style-name="P5"><text:tab/><text:tab/><text:tab/><text:tab/><text:tab/>écraser l'infâme incognito, s'exprime en latin,<text:tab/><text:tab/><text:tab/><text:tab/><text:tab/><text:tab/><text:tab/>Lettres de J.J. inconnues dans notre suisse, libelle insipide,</text:p>
      <text:p text:style-name="P5"><text:tab/><text:tab/><text:tab/><text:tab/><text:tab/>pauvre victime, salutation, </text:p>
      <text:p text:style-name="P5">(((((((((((((((((((((((((((((((((((((((((((((((((((((<text:tab/></text:p>
      <text:p text:style-name="P5">8583.17643011.71_Gabriel Cramer</text:p>
      <text:p text:style-name="P5"><text:tab/><text:tab/>PVII-941<text:tab/><text:tab/>lettres de J.J. non reçues, bierre, vins,</text:p>
      <text:p text:style-name="P5">((((((((((((((((((((((((((((((((((((((((((((((((((((((((((((<text:tab/><text:tab/></text:p>
      <text:p text:style-name="P5">8600.17641112.71_Étienne-Noël Damilaville</text:p>
      <text:p text:style-name="P5"><text:tab/><text:tab/><text:a xlink:type="simple" xlink:href="https://w.wiki/D3$K" text:style-name="Internet_20_link" text:visited-style-name="Visited_20_Internet_20_Link">https://w.wiki/D3$K</text:a><text:tab/>(G5843)</text:p>
      <text:p text:style-name="P5"><text:tab/><text:tab/><text:tab/><text:tab/><text:tab/>édition, jésuites, raison, philosophie, inoculation, Portatif,</text:p>
      <text:p text:style-name="P5"><text:tab/><text:tab/><text:tab/><text:tab/><text:tab/>éviter d'avoir à fuir <text:s/>J;J ;, vestibule de la raison, </text:p>
      <text:p text:style-name="P5"><text:tab/><text:tab/><text:tab/><text:tab/><text:tab/>appel aux frères pour écraser les monstres, Ecr l'inf.,</text:p>
      <text:p text:style-name="P5">(((((((((((((((((((((((((((((((((((((((((((((((((((((((((((((<text:tab/><text:tab/></text:p>
      <text:p text:style-name="P5">8612.17642012.71_Jacob Vernes</text:p>
      <text:p text:style-name="P5"><text:tab/><text:tab/>PVII-963<text:tab/><text:tab/>J.J. et moi, inutiles, cit. A.T., </text:p>
      <text:p text:style-name="P5">((((((((((((((((((((((((((((((((((((((((((((((((((((((((((((((((<text:tab/></text:p>
      <text:p text:style-name="P5">8615.17642312.71_Charles-Augustin Ferriol Comte d'Argental </text:p>
      <text:p text:style-name="P5"><text:tab/><text:tab/><text:a xlink:type="simple" xlink:href="https://w.wiki/D4PC" text:style-name="Internet_20_link" text:visited-style-name="Visited_20_Internet_20_Link">https://w.wiki/D4PC</text:a><text:tab/>(G5853)</text:p>
      <text:p text:style-name="P5"><text:tab/><text:tab/><text:tab/><text:tab/><text:tab/>reconnaissance, courtisan, théâtre, présentation de V.,</text:p>
      <text:p text:style-name="P5"><text:tab/><text:tab/><text:tab/><text:tab/><text:tab/>J.J. meneur de manif, soupçon caché sous l'ironie, le Portatif,</text:p>
      <text:p text:style-name="P5"><text:tab/><text:tab/><text:tab/><text:tab/><text:tab/>livre de J.J., tocsin ridicule, inquiétude de santé de Mme.,</text:p>
      <text:p text:style-name="P5"><text:tab/><text:tab/><text:tab/><text:tab/><text:tab/>ironie sur son médecin, sentiments, </text:p>
      <text:p text:style-name="P5">((((((((((((((((((((((((((((((((((((((((((((((((((((((((((((((((((((((<text:tab/><text:tab/></text:p>
      <text:p text:style-name="P5">8624.17642612.71_Étienne-Noël Damilaville</text:p>
      <text:p text:style-name="P5"><text:tab/><text:tab/><text:a xlink:type="simple" xlink:href="https://w.wiki/D4RU" text:style-name="Internet_20_link" text:visited-style-name="Visited_20_Internet_20_Link">https://w.wiki/D4RU</text:a><text:tab/>(G5856)</text:p>
      <text:p text:style-name="P5"><text:tab/><text:tab/><text:tab/><text:tab/><text:tab/>frère, philosophie, géométrie, d'Alembert contraire de J.J.,</text:p>
      <text:p text:style-name="P5"><text:tab/><text:tab/><text:tab/><text:tab/><text:tab/>J.J. ni philosophe, J.J.aurait rendu de grands services, </text:p>
      <text:p text:style-name="P5"><text:tab/><text:tab/><text:tab/><text:tab/><text:tab/>imprimeur de J.J. révèle les brochures de V., <text:s/>bombe, </text:p>
      <text:p text:style-name="P5"><text:tab/><text:tab/><text:tab/><text:tab/><text:tab/>appel au secours, réseau familial, 71 ans, <text:s/>frère opprimé, </text:p>
      <text:p text:style-name="P5"><text:tab/><text:tab/><text:tab/><text:tab/><text:tab/>sentiments, Ecr l'inf.,</text:p>
      <text:p text:style-name="P5">(((((((((((((((((((((((((((((((((((((((((((((((((((((((((((((((<text:tab/></text:p>
      <text:p text:style-name="P5"><text:soft-page-break/>8629.17643112.71_Étienne-Noël Damilaville</text:p>
      <text:p text:style-name="P5"><text:tab/><text:tab/><text:a xlink:type="simple" xlink:href="https://w.wiki/D4ZM" text:style-name="Internet_20_link" text:visited-style-name="Visited_20_Internet_20_Link">https://w.wiki/D4ZM</text:a><text:tab/>(G5862)</text:p>
      <text:p text:style-name="P5"><text:tab/><text:tab/><text:tab/><text:tab/><text:tab/>frère, dénonce les actions de J.J., les œuvres de V. dénoncées,</text:p>
      <text:p text:style-name="P5"><text:tab/><text:tab/><text:tab/><text:tab/><text:tab/>J.J. opprobre des philosophes, J.J. à transfuser,</text:p>
      <text:p text:style-name="P5"><text:tab/><text:tab/><text:tab/><text:tab/><text:tab/>J.J. le plus méchant, sentiments, pauvre petit à plaindre,</text:p>
      <text:p text:style-name="P5">((((((((((((((((((((((((((((((((((((((((((((((((((((((((((((((((((<text:tab/><text:tab/></text:p>
      <text:p text:style-name="P5">8634.17650401.71_Charles Bordes</text:p>
      <text:p text:style-name="P5"><text:tab/><text:tab/><text:a xlink:type="simple" xlink:href="https://w.wiki/D4bb" text:style-name="Internet_20_link" text:visited-style-name="Visited_20_Internet_20_Link">https://w.wiki/D4bb</text:a><text:tab/>(G5867)</text:p>
      <text:p text:style-name="P5"><text:tab/><text:tab/><text:tab/><text:tab/><text:tab/>ironie sur les décrets médicaux, le Portatif, théâtre, </text:p>
      <text:p text:style-name="P5"><text:tab/><text:tab/><text:tab/><text:tab/><text:tab/>J.J. met tout en combustion, invitation, sentiments, Vsanté,</text:p>
      <text:p text:style-name="P5">((((((((((((((((((((((((((((((((((((((((((((((((((((((((((((((((((((<text:tab/><text:tab/></text:p>
      <text:p text:style-name="P5">8635.17650401.71_Étienne-Noël Damilaville</text:p>
      <text:p text:style-name="P5"><text:tab/><text:tab/><text:a xlink:type="simple" xlink:href="https://w.wiki/D4br" text:style-name="Internet_20_link" text:visited-style-name="Visited_20_Internet_20_Link">https://w.wiki/D4br</text:a><text:tab/>(G5868)</text:p>
      <text:p text:style-name="P5"><text:tab/><text:tab/><text:tab/><text:tab/><text:tab/>frère, J.J. homme d'esprit, J.J. comme un sot,</text:p>
      <text:p text:style-name="P5"><text:tab/><text:tab/><text:tab/><text:tab/><text:tab/>J.J. enragé contre le genre humain, ironie sur l'action de J.J.,</text:p>
      <text:p text:style-name="P5"><text:tab/><text:tab/><text:tab/><text:tab/><text:tab/>sentiments,((((((((((((((((((((((((((((((((((((((((((((((((((((((((((((((((((<text:tab/><text:tab/></text:p>
      <text:p text:style-name="P5">8641.17650901.71_Jean Le Rond d'Alembert</text:p>
      <text:p text:style-name="P5"><text:tab/><text:tab/><text:a xlink:type="simple" xlink:href="https://w.wiki/D4tu" text:style-name="Internet_20_link" text:visited-style-name="Visited_20_Internet_20_Link">https://w.wiki/D4tu</text:a><text:tab/>(G5874)</text:p>
      <text:p text:style-name="P5"><text:tab/><text:tab/><text:tab/><text:tab/><text:tab/>philosophe, soucis d'édition, J.J. trouble les élections, J.J. fou, </text:p>
      <text:p text:style-name="P5"><text:tab/><text:tab/><text:tab/><text:tab/><text:tab/>J.J. malhonnête, petit magot boursouflé d'orgueil, J.J. délateur</text:p>
      <text:p text:style-name="P5"><text:tab/><text:tab/><text:tab/><text:tab/><text:tab/>cit. Quinault, je prenais son parti ?, infâme soit décriée, </text:p>
      <text:p text:style-name="P5">(((((((((((((((((((((((((((((((((((((((((((((((((((((((((((((((((((((((((((((((<text:tab/><text:tab/></text:p>
      <text:p text:style-name="P5">8643.17650901.71_Étienne-Noël Damilaville</text:p>
      <text:p text:style-name="P5"><text:tab/><text:tab/><text:a xlink:type="simple" xlink:href="https://w.wiki/D56v" text:style-name="Internet_20_link" text:visited-style-name="Visited_20_Internet_20_Link">https://w.wiki/D56v</text:a><text:tab/>(G5873)</text:p>
      <text:p text:style-name="P5"><text:tab/><text:tab/><text:tab/><text:tab/><text:tab/>frère, souci de courrier, Vsanté, conduite de J.J., </text:p>
      <text:p text:style-name="P5"><text:tab/><text:tab/><text:tab/><text:tab/><text:tab/>ironie sur rousseau, vertu, sentiments, Ecr l'inf.,</text:p>
      <text:p text:style-name="P5">(((((((((((((((((((((((((((((((((((((((((((((((((((((((((((((((((<text:tab/></text:p>
      <text:p text:style-name="P5">8645.17650901.71_Madeleine-Angélique de Neuville-Villeroy, Duchesse de Luxembourg</text:p>
      <text:p text:style-name="P5"><text:tab/><text:tab/><text:a xlink:type="simple" xlink:href="https://w.wiki/D58a" text:style-name="Internet_20_link" text:visited-style-name="Visited_20_Internet_20_Link">https://w.wiki/D58a</text:a><text:tab/>(G5875)</text:p>
      <text:p text:style-name="P5"><text:tab/><text:tab/><text:tab/><text:tab/><text:tab/>présente toute l'affaire Rousseau, J.J. délateur, </text:p>
      <text:p text:style-name="P5"><text:tab/><text:tab/><text:tab/><text:tab/><text:tab/>J.J. calomniateur, V. persécuteur, mensonges,</text:p>
      <text:p text:style-name="P5"><text:tab/><text:tab/><text:tab/><text:tab/><text:tab/>demande un arbitrage, salutation courtisane, Vsanté, </text:p>
      <text:p text:style-name="P5">(((((((((((((((((((((((((((((((((((((((((((((((((((((((((((((((<text:tab/><text:tab/></text:p>
      <text:p text:style-name="P5">8646.17651001.71_Charles-Augustin Ferriol Comte d'Argental</text:p>
      <text:p text:style-name="P5"><text:tab/><text:tab/><text:a xlink:type="simple" xlink:href="https://w.wiki/D5GG" text:style-name="Internet_20_link" text:visited-style-name="Visited_20_Internet_20_Link">https://w.wiki/D5GG</text:a><text:tab/>(G5876)</text:p>
      <text:p text:style-name="P5"><text:tab/><text:tab/><text:tab/><text:tab/><text:tab/>Vsanté, cit. Corneille, K:1er§ censuré, discorde à Genève, </text:p>
      <text:p text:style-name="P5"><text:tab/><text:tab/><text:tab/><text:tab/><text:tab/>J.J. s'est moqué des ministres, ministres du parti de J.J.,</text:p>
      <text:p text:style-name="P5"><text:tab/><text:tab/><text:tab/><text:tab/><text:tab/>médiation de Spinoza, ridicule, santé de Mme., courtisan, </text:p>
      <text:p text:style-name="P5"><text:tab/><text:tab/><text:tab/><text:tab/><text:tab/>K : dernier § supprimé,</text:p>
      <text:p text:style-name="P5">(((((((((((((((((((((((((((((((((((((((((((((((((((((((((((((((<text:tab/><text:tab/></text:p>
      <text:p text:style-name="P5">8651.17651201.71_Charles-Augustin Ferriol Comte d'Argental et à</text:p>
      <text:p text:style-name="P5"><text:tab/><text:tab/><text:tab/>Jeanne-Grâce Bosc Du Bouchet, <text:s/>Comtesse d'Argental </text:p>
      <text:p text:style-name="P5"><text:tab/><text:tab/><text:a xlink:type="simple" xlink:href="https://w.wiki/D5Gp" text:style-name="Internet_20_link" text:visited-style-name="Visited_20_Internet_20_Link">https://w.wiki/D5Gp</text:a><text:tab/>(G5879)</text:p>
      <text:p text:style-name="P5"><text:tab/><text:tab/><text:tab/><text:tab/><text:tab/>requête pour autrui, P.S., K:P.S.supprimé, J.J. fou, </text:p>
      <text:p text:style-name="P5"><text:tab/><text:tab/><text:tab/><text:tab/><text:tab/>J.J.et les troubles de Genève, Vsanté, Octave et jeune Pompée,</text:p>
      <text:p text:style-name="P5">((((((((((((((((((((((((((((((((((((((((((((((((((((((((((((((((((</text:p>
      <text:p text:style-name="P5"/>
      <text:p text:style-name="P5"/>
      <text:p text:style-name="P5"/>
      <text:p text:style-name="P5"/>
      <text:p text:style-name="P5"><text:tab/><text:tab/></text:p>
      <text:p text:style-name="P5"><text:soft-page-break/>8653.17651201.71_Étienne-Noël Damilaville</text:p>
      <text:p text:style-name="P5"><text:a xlink:type="simple" xlink:href="https://w.wiki/D5Xr" text:style-name="Internet_20_link" text:visited-style-name="Visited_20_Internet_20_Link">https://w.wiki/D5Xr</text:a>/(G5878) <text:s text:c="6"/><text:a xlink:type="simple" xlink:href="https://w.wiki/D5Xe" text:style-name="Internet_20_link" text:visited-style-name="Visited_20_Internet_20_Link">https://w.wiki/D5Xe</text:a>/(G5883) <text:s text:c="4"/><text:a xlink:type="simple" xlink:href="https://w.wiki/D5Xi" text:style-name="Internet_20_link" text:visited-style-name="Visited_20_Internet_20_Link">https://w.wiki/D5Xi</text:a>/(G5885)</text:p>
      <text:p text:style-name="P5"><text:tab/><text:tab/>PVII-999<text:tab/><text:tab/>brochures contre J.J., protestations d’innocence,</text:p>
      <text:p text:style-name="P5"><text:tab/><text:tab/><text:tab/><text:tab/><text:tab/>ironie sur le nom de Rousseau, Lettres secrètes,</text:p>
      <text:p text:style-name="P5"><text:tab/><text:tab/><text:tab/><text:tab/><text:tab/>fatigue d'être un homme public, victime jeté aux bêtes,</text:p>
      <text:p text:style-name="P5"><text:tab/><text:tab/><text:tab/><text:tab/><text:tab/>Ecr l'inf.,</text:p>
      <text:p text:style-name="P5">(((((((((((((((((((((((((((((((((((((((((((((((((((((((((((((((((((((<text:tab/></text:p>
      <text:p text:style-name="P5">8657.17651201.71_François Tronchin</text:p>
      <text:p text:style-name="P5"><text:tab/><text:tab/>PVII-999<text:tab/>amitié,<text:tab/>démission, J.J. godenot malhonnête, J.J.méprisé,</text:p>
      <text:p text:style-name="P5">(((((((((((((((((((((((((((((((((((((((((((((((((((((((((((((<text:tab/><text:tab/></text:p>
      <text:p text:style-name="P5">8662.17651401.71_Étienne-Noël Damilaville</text:p>
      <text:p text:style-name="P5"><text:tab/><text:tab/><text:a xlink:type="simple" xlink:href="https://w.wiki/D5Xi" text:style-name="Internet_20_link" text:visited-style-name="Visited_20_Internet_20_Link">https://w.wiki/D5Xi</text:a><text:tab/>(G5885)</text:p>
      <text:p text:style-name="P5"><text:tab/><text:tab/><text:tab/><text:tab/><text:tab/>frère, Le Testament de Jean Meslier, <text:s/>délateur J.J.,</text:p>
      <text:p text:style-name="P5"><text:tab/><text:tab/><text:tab/><text:tab/><text:tab/>J.J. philosophe et malhonnête, Ecr l'inf.,</text:p>
      <text:p text:style-name="P5">((((((((((((((((((((((((((((((((((((((((((((((((((((((((((((((<text:tab/><text:tab/></text:p>
      <text:p text:style-name="P5">8664.17651501.71_Jean Le Rond d'Alembert</text:p>
      <text:p text:style-name="P5"><text:tab/><text:tab/><text:a xlink:type="simple" xlink:href="https://w.wiki/D5nK" text:style-name="Internet_20_link" text:visited-style-name="Visited_20_Internet_20_Link">https://w.wiki/D5nK</text:a><text:tab/>(G5882)</text:p>
      <text:p text:style-name="P5"><text:tab/><text:tab/><text:tab/><text:tab/><text:tab/>philosophe, édition, Le Corneille, pauvre petite victime,</text:p>
      <text:p text:style-name="P5"><text:tab/><text:tab/><text:tab/><text:tab/><text:tab/>malheureux J.J., J.J. fou malhonnête, J.J. avide de notoriété,/</text:p>
      <text:p text:style-name="P5"><text:tab/><text:tab/><text:tab/><text:tab/><text:tab/>K : phrase sautée, la raison en progrès, K:§ sauté,</text:p>
      <text:p text:style-name="P5"><text:tab/><text:tab/><text:tab/><text:tab/><text:tab/>bonne âme qui écrasera l'infâme, formule ecclésiale, </text:p>
      <text:p text:style-name="P5">((((((((((((((((((((((((((((((((((((((((((((((((((((((((((((((((((((</text:p>
      <text:p text:style-name="P5">8665.17651501.71_Étienne-Noël Damilaville</text:p>
      <text:p text:style-name="P5"><text:tab/><text:tab/><text:a xlink:type="simple" xlink:href="https://w.wiki/D5Xe" text:style-name="Internet_20_link" text:visited-style-name="Visited_20_Internet_20_Link">https://w.wiki/D5Xe</text:a><text:tab/>(G5883)</text:p>
      <text:p text:style-name="P5"><text:tab/><text:tab/><text:tab/><text:tab/><text:tab/>frère, J.J. en horreur, étalage de ses démêlés avec J.J., </text:p>
      <text:p text:style-name="P5"><text:tab/><text:tab/><text:tab/><text:tab/><text:tab/>Évangile de la Raison, Le Portatif, Vsanté, traîtres, Ecr l'inf.,</text:p>
      <text:p text:style-name="P5">(((((((((((((((((((((((((((((((((((((((((((((((((((((((((((<text:tab/><text:tab/></text:p>
      <text:p text:style-name="P5">8668.17651701.71_Charles-Augustin Ferriol Comte d'Argental </text:p>
      <text:p text:style-name="P5"><text:tab/><text:tab/><text:a xlink:type="simple" xlink:href="https://w.wiki/D5vs" text:style-name="Internet_20_link" text:visited-style-name="Visited_20_Internet_20_Link">https://w.wiki/D5vs</text:a><text:tab/>(G5886)</text:p>
      <text:p text:style-name="P5"><text:tab/><text:tab/><text:tab/><text:tab/><text:tab/>santé de Mme., théâtre, fin du grand théâtre Corneille Racine,</text:p>
      <text:p text:style-name="P5"><text:tab/><text:tab/><text:tab/><text:tab/><text:tab/>l'avenir à la comédie, tracasseries de J.J.,</text:p>
      <text:p text:style-name="P5"><text:tab/><text:tab/><text:tab/><text:tab/><text:tab/>image Paul et Pierre même évangile, sentiments, finances ?</text:p>
      <text:p text:style-name="P5">(((((((((((((((((((((((((((((((((((((((((((((((((((((((((((<text:tab/><text:tab/></text:p>
      <text:p text:style-name="P5">8670.17651801.71_Étienne-Noël Damilaville</text:p>
      <text:p text:style-name="P5"><text:tab/><text:tab/><text:a xlink:type="simple" xlink:href="https://w.wiki/D5Xr" text:style-name="Internet_20_link" text:visited-style-name="Visited_20_Internet_20_Link">https://w.wiki/D5Xr</text:a><text:tab/>(G5878)</text:p>
      <text:p text:style-name="P5"><text:tab/><text:tab/><text:tab/><text:tab/><text:tab/>frère, diables absurdité, J.J. monstre, attentats contre la philo. ;</text:p>
      <text:p text:style-name="P5"><text:tab/><text:tab/><text:tab/><text:tab/><text:tab/>èdition, les horreurs de J.J.,</text:p>
      <text:p text:style-name="P5">(((((((((((((((((((((((((((((((((((((((((((((((((((((((((<text:tab/><text:tab/></text:p>
      <text:p text:style-name="P5">8671.17652001.71_Gabriel Cramer</text:p>
      <text:p text:style-name="P5"><text:tab/><text:tab/>PVII-1010<text:tab/><text:tab/>académie, édition, lettres de J.J., raisonnable ?,</text:p>
      <text:p text:style-name="P5">(((((((((((((((((((((((((((((((((((((((((((((((((((((((((<text:tab/><text:tab/></text:p>
      <text:p text:style-name="P5">8677.17652201.71_François Tronchin</text:p>
      <text:p text:style-name="P5"><text:tab/><text:tab/>PVII-1016<text:tab/><text:tab/>assure Genève que J.J. n' aura pas de protection, </text:p>
      <text:p text:style-name="P5"><text:tab/><text:tab/><text:tab/><text:tab/><text:tab/>J.J. perturbateur du repos public, on dit mais pas moi,</text:p>
      <text:p text:style-name="P5"><text:tab/><text:tab/><text:tab/><text:tab/><text:tab/>J.J. noir et faux dans ses pensées, J.J. scélérat, </text:p>
      <text:p text:style-name="P5">(((((((((((((((((((((((((((((((((((((((((((((((((((((((((((<text:tab/><text:tab/></text:p>
      <text:p text:style-name="P5">8680.17652401.71_Charles-Augustin Ferriol Comte d'Argental et à</text:p>
      <text:p text:style-name="P5"><text:tab/><text:tab/><text:tab/>Jeanne-Grâce Bosc Du Bouchet, <text:s/>Comtesse d'Argental</text:p>
      <text:p text:style-name="P5"><text:tab/><text:tab/><text:a xlink:type="simple" xlink:href="https://w.wiki/D6Ti" text:style-name="Internet_20_link" text:visited-style-name="Visited_20_Internet_20_Link">https://w.wiki/D6Ti</text:a><text:tab/>(G5922)</text:p>
      <text:p text:style-name="P5"><text:tab/><text:tab/><text:tab/><text:tab/><text:tab/>extrait de lettre de Luc, régime rigoureux, </text:p>
      <text:p text:style-name="P5"><text:tab/><text:tab/><text:tab/><text:tab/><text:tab/>Vsanté qui surmonte, théâtre, J.J. fou dangereux, courtisan, </text:p>
      <text:p text:style-name="P5"><text:tab/><text:tab/><text:tab/><text:tab/><text:tab/>santé de Mme., P.S. se vante de ses relations avec 3 ou 4 rois,</text:p>
      <text:p text:style-name="P5"><text:soft-page-break/><text:tab/><text:tab/><text:tab/><text:tab/><text:tab/>sentiments, K:ignore le P.S.,</text:p>
      <text:p text:style-name="P5">(((((((((((((((((((((((((((((((((((((((((((((((((((((((((((((((((((((((((((<text:tab/><text:tab/></text:p>
      <text:p text:style-name="P5">8683.17652501.71_Jean-Jacques Gilbert, Marquis de Fraigne</text:p>
      <text:p text:style-name="P5"><text:tab/><text:tab/><text:a xlink:type="simple" xlink:href="https://w.wiki/D6Yx" text:style-name="Internet_20_link" text:visited-style-name="Visited_20_Internet_20_Link">https://w.wiki/D6Yx</text:a><text:tab/>(G5895)</text:p>
      <text:p text:style-name="P5"><text:tab/><text:tab/><text:tab/><text:tab/><text:tab/>troubles de Genève vus de Ferney, liberté, république, peuple,</text:p>
      <text:p text:style-name="P5"><text:tab/><text:tab/><text:tab/><text:tab/><text:tab/>gouvernement, démocratie, l'envie, la faute à J.J.,</text:p>
      <text:p text:style-name="P5"><text:tab/><text:tab/><text:tab/><text:tab/><text:tab/>image de l'A.T., </text:p>
      <text:p text:style-name="P5">((((((((((((((((((((((((((((((((((((((((((((((((((((((((((<text:tab/><text:tab/></text:p>
      <text:p text:style-name="P5">8687.17652801.71_Étienne-Noël Damilaville</text:p>
      <text:p text:style-name="P5"><text:tab/><text:tab/><text:a xlink:type="simple" xlink:href="https://w.wiki/D6aA" text:style-name="Internet_20_link" text:visited-style-name="Visited_20_Internet_20_Link">https://w.wiki/D6aA</text:a><text:tab/>(G5899)</text:p>
      <text:p text:style-name="P5"><text:tab/><text:tab/><text:tab/><text:tab/><text:tab/>J.J. méchant fou à oublier, tort à la philosophie, les vrais sages,</text:p>
      <text:p text:style-name="P5"><text:tab/><text:tab/><text:tab/><text:tab/><text:tab/>tiédeur, désunion, Évangile de la raison, Le Portatif, </text:p>
      <text:p text:style-name="P5"><text:tab/><text:tab/><text:tab/><text:tab/><text:tab/>sentiments, Ecr l'inf.,</text:p>
      <text:p text:style-name="P5">((((((((((((((((((((((((((((((((((((((((((((((((((((((((((<text:tab/><text:tab/></text:p>
      <text:p text:style-name="P5">8695.17652901.71_Paul-Claude Moultou</text:p>
      <text:p text:style-name="P5"><text:tab/><text:tab/>PVII-1029<text:tab/><text:tab/>philosophe, ministre, rien ne m'appartient, tracasseries de J.J.,</text:p>
      <text:p text:style-name="P5"><text:tab/><text:tab/><text:tab/><text:tab/><text:tab/>J.J. pas philosophe, sentiments,</text:p>
      <text:p text:style-name="P5">(((((((((((((((((((((((((((((((((((((((((((((((((((((((((<text:tab/><text:tab/></text:p>
      <text:p text:style-name="P5">8700.17650102.71_Étienne-Noël Damilaville</text:p>
      <text:p text:style-name="P5"><text:tab/><text:tab/><text:a xlink:type="simple" xlink:href="https://w.wiki/D6qJ" text:style-name="Internet_20_link" text:visited-style-name="Visited_20_Internet_20_Link">https://w.wiki/D6qJ</text:a><text:tab/>(G5905)</text:p>
      <text:p text:style-name="P5"><text:tab/><text:tab/><text:tab/><text:tab/><text:tab/>frère, finances, J.J. égoïste / moi entrepreneur,</text:p>
      <text:p text:style-name="P5"><text:tab/><text:tab/><text:tab/><text:tab/><text:tab/>nourrit 70 personnes, colonisation, philosophie / celle de J.J.,</text:p>
      <text:p text:style-name="P5"><text:tab/><text:tab/><text:tab/><text:tab/><text:tab/>prêtre janséniste, chiffon, Vsanté, finances,</text:p>
      <text:p text:style-name="P5">((((((((((((((((((((((((((((((((((((((((((((((((((((((((((((((((((</text:p>
      <text:p text:style-name="P5">8709.17650402.71_François Tronchin</text:p>
      <text:p text:style-name="P5"><text:tab/><text:tab/>PVII-1038<text:tab/><text:tab/>finances, Mme Denis en colère, ne se plaint pas, n'a plus rien,</text:p>
      <text:p text:style-name="P5"><text:tab/><text:tab/><text:tab/><text:tab/><text:tab/>amitié,<text:tab/>pauvre petite victime qui attend la mort, </text:p>
      <text:p text:style-name="P5"><text:tab/><text:tab/><text:tab/><text:tab/><text:tab/>insinue que le conseil doit condamner J.J., sentiments, </text:p>
      <text:p text:style-name="P5"><text:tab/><text:tab/><text:tab/><text:tab/><text:tab/>P.S., finances, expertise immobilière, </text:p>
      <text:p text:style-name="P5">((((((((((((((((((((((((((((((((((((((((((((((((((((((((((((((((<text:tab/></text:p>
      <text:p text:style-name="P5">8710.17650502.71_Jean Le Rond d'Alembert</text:p>
      <text:p text:style-name="P5"><text:tab/><text:tab/><text:a xlink:type="simple" xlink:href="https://w.wiki/D7AM" text:style-name="Internet_20_link" text:visited-style-name="Visited_20_Internet_20_Link">https://w.wiki/D7AM</text:a><text:tab/>(G5910)</text:p>
      <text:p text:style-name="P5"><text:tab/><text:tab/><text:tab/><text:tab/><text:tab/>sentiments, philosophe, édition, dénonce les abayes,</text:p>
      <text:p text:style-name="P5"><text:tab/><text:tab/><text:tab/><text:tab/><text:tab/>moines si utiles à l'état ?, cibles à détruire pour Dalembert</text:p>
      <text:p text:style-name="P5"><text:tab/><text:tab/><text:tab/><text:tab/><text:tab/>P.S., envoi de Corneille, sentiments, Vsanté,</text:p>
      <text:p text:style-name="P5">((((((((((((((((((((((((((((((((((((((((((((((((((((((((((((((((<text:tab/></text:p>
      <text:p text:style-name="P5">8728.17652002.71_Étienne-Noël Damilaville</text:p>
      <text:p text:style-name="P5"><text:tab/><text:tab/><text:a xlink:type="simple" xlink:href="https://w.wiki/D7FT" text:style-name="Internet_20_link" text:visited-style-name="Visited_20_Internet_20_Link">https://w.wiki/D7FT</text:a><text:tab/>(G5920)</text:p>
      <text:p text:style-name="P5"><text:tab/><text:tab/><text:tab/><text:tab/><text:tab/>frère, critique de livre, les Délices, spinoziste,</text:p>
      <text:p text:style-name="P5"><text:tab/><text:tab/><text:tab/><text:tab/><text:tab/> marché plus juif que calviniste, affaire Calas,</text:p>
      <text:p text:style-name="P5"><text:tab/><text:tab/><text:tab/><text:tab/><text:tab/>tous les griefs envers J.J., J.J. fou, philosophes tièdes,</text:p>
      <text:p text:style-name="P5"><text:tab/><text:tab/><text:tab/><text:tab/><text:tab/>vrai anniversaire le 20 février 72 ans, persécution, sentiments</text:p>
      <text:p text:style-name="P5"><text:tab/><text:tab/><text:tab/><text:tab/><text:tab/>Ecr l'inf.,</text:p>
      <text:p text:style-name="P5">(((((((((((((((((((((((((((((((((((((((((((((((((((((((((((((((((((<text:tab/><text:tab/></text:p>
      <text:p text:style-name="P5">8735.17652702.71_Étienne-Noël Damilaville</text:p>
      <text:p text:style-name="P5"><text:tab/><text:tab/><text:a xlink:type="simple" xlink:href="https://w.wiki/D7H3" text:style-name="Internet_20_link" text:visited-style-name="Visited_20_Internet_20_Link">https://w.wiki/D7H3</text:a><text:tab/>(G5925)</text:p>
      <text:p text:style-name="P5"><text:tab/><text:tab/><text:tab/><text:tab/><text:tab/>frère, dissémination des 'bagatelles', affaire Calas, </text:p>
      <text:p text:style-name="P5"><text:tab/><text:tab/><text:tab/>édition,<text:tab/>K ; 1§ sauté concernant l'édition de Racine,</text:p>
      <text:p text:style-name="P5"><text:tab/><text:tab/><text:tab/><text:tab/><text:tab/>pour les honnêtes gens J.J. monstre, J.J. le plus à plaindre, </text:p>
      <text:p text:style-name="P5"><text:tab/><text:tab/><text:tab/><text:tab/><text:tab/>sentiments, Ecr l'inf.,</text:p>
      <text:p text:style-name="P5">((((((((((((((((((((((((((((((((((((((((((((((((((((((((((((((((<text:tab/></text:p>
      <text:p text:style-name="P5">8741.17650403.71_Charles Bordes</text:p>
      <text:p text:style-name="P5"><text:soft-page-break/><text:tab/><text:tab/><text:a xlink:type="simple" xlink:href="https://w.wiki/D7Hc" text:style-name="Internet_20_link" text:visited-style-name="Visited_20_Internet_20_Link">https://w.wiki/D7Hc</text:a><text:tab/>(G5932)</text:p>
      <text:p text:style-name="P5"><text:tab/><text:tab/><text:tab/><text:tab/><text:tab/>J.J. singe de philosophe, J.J. en horreur à tous honnêtes gens,</text:p>
      <text:p text:style-name="P5"><text:tab/><text:tab/><text:tab/><text:tab/><text:tab/>J.J. pas frère des philosophes, invitation, Vsanté en excuse,</text:p>
      <text:p text:style-name="P5"><text:tab/><text:tab/><text:tab/><text:tab/><text:tab/>amitié,</text:p>
      <text:p text:style-name="P5">((((((((((((((((((((((((((((((((((((((((((((((((((((((((((((((((((<text:tab/></text:p>
      <text:p text:style-name="P5">8743.17650403.71_Charles Pinot Duclos</text:p>
      <text:p text:style-name="P5"><text:tab/><text:tab/><text:a xlink:type="simple" xlink:href="https://w.wiki/D7Y3" text:style-name="Internet_20_link" text:visited-style-name="Visited_20_Internet_20_Link">https://w.wiki/D7Y3</text:a><text:tab/>(G5933)</text:p>
      <text:p text:style-name="P5"><text:tab/><text:tab/><text:tab/><text:tab/><text:tab/>bonne critique, comparaison avec les mœurs de J.J.,</text:p>
      <text:p text:style-name="P5"><text:tab/><text:tab/><text:tab/><text:tab/><text:tab/>J.J. pas heureux, l'hédonisme meilleur que l'ascétisme,</text:p>
      <text:p text:style-name="P5">((((((((((((((((((((((((((((((((((((((((((((((((((((((((((((((((((((((<text:tab/><text:tab/></text:p>
      <text:p text:style-name="P5">8751.17650603.71_Étienne-Noël Damilaville</text:p>
      <text:p text:style-name="P5"><text:tab/><text:tab/><text:a xlink:type="simple" xlink:href="https://w.wiki/D7Yp" text:style-name="Internet_20_link" text:visited-style-name="Visited_20_Internet_20_Link">https://w.wiki/D7Yp</text:a><text:tab/>(G5934)</text:p>
      <text:p text:style-name="P5"><text:tab/><text:tab/><text:tab/><text:tab/><text:tab/>frère, méchanceté de ce misérable J.J.,</text:p>
      <text:p text:style-name="P5"><text:tab/><text:tab/><text:tab/><text:tab/><text:tab/>le chien de Diogène attaqué par la rage, santé, sentiments,</text:p>
      <text:p text:style-name="P5"><text:tab/><text:tab/><text:tab/><text:tab/><text:tab/>Ecr l'inf., K : mots omis</text:p>
      <text:p text:style-name="P5">(((((((((((((((((((((((((((((((((((((((((((((((((((((((((((((((((<text:tab/><text:tab/></text:p>
      <text:p text:style-name="P5">8763.17651503.71_David-Louis Constant de Rebecque, Seigneur d'Hermenches</text:p>
      <text:p text:style-name="P5"><text:tab/><text:tab/>PVII-1087<text:tab/><text:tab/>courtisan, théâtre, coup de griffe à J.J.,Vsanté, </text:p>
      <text:p text:style-name="P5"><text:tab/><text:tab/><text:tab/><text:tab/><text:tab/>ni faire ni jouer la comédie, 72 ans, invitations, sentiments,</text:p>
      <text:p text:style-name="P5">(((((((((((((((((((((((((((((((((((((((((((((((((((((((((((((((</text:p>
      <text:p text:style-name="P5"><text:tab/><text:tab/> 1089, 1099, 1100, 1103, <text:tab/><text:tab/>1107-1112, 1116, 1120, /</text:p>
      <text:p text:style-name="P5">(((((((((((((((((((((((((((((((((((((((((((((((((((((((((((((((((((((((((((<text:tab/></text:p>
      <text:p text:style-name="P5">8765.17651503.71_Gabriel Cramer</text:p>
      <text:p text:style-name="P5"><text:tab/><text:tab/>PVII-1089<text:tab/><text:tab/>distribution des éditions, demande de doc.,</text:p>
      <text:p text:style-name="P5"><text:tab/><text:tab/><text:tab/><text:tab/><text:tab/>nouvelles des écrits de J.J.,</text:p>
      <text:p text:style-name="P5">((((((((((((((((((((((((((((((((((((((((((((((((((((((((((((((((((((((((((<text:tab/></text:p>
      <text:p text:style-name="P5">8781.17652003.71_François de Chennevières</text:p>
      <text:p text:style-name="P5"><text:tab/><text:tab/>PVII-1098<text:tab/><text:tab/>théâtre, affaire Calas, succès de V., se compare à J.J.,</text:p>
      <text:p text:style-name="P5"><text:tab/><text:tab/><text:tab/><text:tab/><text:tab/>J.J. démasqué et abhorré, carpe diem, pleurs de joie,</text:p>
      <text:p text:style-name="P5"><text:tab/><text:tab/><text:tab/><text:tab/><text:tab/>image de l'A.T., profusion de sentiments, </text:p>
      <text:p text:style-name="P5">((((((((((((((((((((((((((((((((((((((((((((((((((((((((((((((((((((((((((<text:tab/></text:p>
      <text:p text:style-name="P5">8782.17652003.71_Pierre-Robert Le Cornier de Cideville</text:p>
      <text:p text:style-name="P5"><text:tab/><text:tab/><text:a xlink:type="simple" xlink:href="https://w.wiki/D7xN" text:style-name="Internet_20_link" text:visited-style-name="Visited_20_Internet_20_Link">https://w.wiki/D7xN</text:a><text:tab/>(G5952)</text:p>
      <text:p text:style-name="P5"><text:tab/><text:tab/><text:tab/><text:tab/><text:tab/>affaire Calas, s'amuse d'un supposé anonymat de Dalembert,</text:p>
      <text:p text:style-name="P5"><text:tab/><text:tab/><text:tab/><text:tab/><text:tab/>louange de la pièce de Du Belloy, J.J. prétendu philosophe,</text:p>
      <text:p text:style-name="P5"><text:tab/><text:tab/><text:tab/><text:tab/><text:tab/>J.J. en horreur ici, les cantons suisses du XIVème, sentiments,</text:p>
      <text:p text:style-name="P5"><text:tab/><text:tab/><text:tab/><text:tab/><text:tab/>amitié,</text:p>
      <text:p text:style-name="P5">(((((((((((((((((((((((((((((((((((((((((((((((((((((((((((((((((((((((((((<text:tab/></text:p>
      <text:p text:style-name="P5">8787.17652103.71_Jean-Robert Tronchin</text:p>
      <text:p text:style-name="P5"><text:tab/><text:tab/>PVII-1103<text:tab/><text:tab/>transaction sur les Délices, rien ne m'appartient plus, </text:p>
      <text:p text:style-name="P5"><text:tab/><text:tab/><text:tab/><text:tab/><text:tab/>Vsanté excuse, agit par Mme. Denis, J.J. pas philosophe,</text:p>
      <text:p text:style-name="P6"><text:tab/><text:tab/><text:tab/><text:tab/><text:tab/>j'espère que J.J. ne troublera pas la Suisse, sentiments,</text:p>
      <text:p text:style-name="P6">((((((((((((((((((((((((((((((((((((((((((((((((((((((((((((((((((((((((((<text:tab/></text:p>
      <text:p text:style-name="P6">8793.17652503.71_Charles Bordes</text:p>
      <text:p text:style-name="P6"><text:tab/><text:tab/><text:a xlink:type="simple" xlink:href="https://w.wiki/D9GF" text:style-name="Internet_20_link" text:visited-style-name="Visited_20_Internet_20_Link">https://w.wiki/D9GF</text:a><text:tab/>(G5959)</text:p>
      <text:p text:style-name="P6"><text:tab/><text:tab/><text:tab/><text:tab/><text:tab/>joie de la réussite du procès Calas, victoire sur le fanatisme,</text:p>
      <text:p text:style-name="P6"><text:tab/><text:tab/><text:tab/><text:tab/><text:tab/>trois ans de peines, J.J. le cœur aussi faux que l'esprit,</text:p>
      <text:p text:style-name="P6"><text:tab/><text:tab/><text:tab/><text:tab/><text:tab/>J.J. charlatan, théâtre, critique théâtrale, sentiments</text:p>
      <text:p text:style-name="P6">((((((((((((((((((((((((((((((((((((((((((((((((((((((((((((((((((((((((((</text:p>
      <text:p text:style-name="P6"/>
      <text:p text:style-name="P6"/>
      <text:p text:style-name="P6"><text:tab/></text:p>
      <text:p text:style-name="P6"><text:soft-page-break/>8794.17652303.71_Étienne-Noël Damilaville</text:p>
      <text:p text:style-name="P6"><text:tab/><text:tab/><text:a xlink:type="simple" xlink:href="https://w.wiki/D9HQ" text:style-name="Internet_20_link" text:visited-style-name="Visited_20_Internet_20_Link">https://w.wiki/D9HQ</text:a><text:tab/>(G5958)</text:p>
      <text:p text:style-name="P6"><text:tab/><text:tab/><text:tab/><text:tab/><text:tab/>frère, souci des Calas, affaire Sirven, honteux d'être homme,</text:p>
      <text:p text:style-name="P6"><text:tab/><text:tab/><text:tab/><text:tab/><text:tab/>abominations, critique littéraire, sentiments, Ecr l'inf.,</text:p>
      <text:p text:style-name="P6">(((((((((((((((((((((((((((((((((((((((((((((((((((((((<text:tab/><text:tab/></text:p>
      <text:p text:style-name="P6">8795.17652503.71_Jean Le Rond d'Alembert</text:p>
      <text:p text:style-name="Standard"><text:span text:style-name="T5"><text:tab/><text:tab/></text:span><text:a xlink:type="simple" xlink:href="https://w.wiki/D9VB" text:style-name="Internet_20_link" text:visited-style-name="Visited_20_Internet_20_Link"><text:span text:style-name="T5">https://w.wiki/D9VB</text:span></text:a><text:span text:style-name="T5"><text:tab/>(G5960)</text:span></text:p>
      <text:p text:style-name="P6"><text:s/><text:tab/><text:tab/><text:tab/><text:tab/><text:tab/>philosophe, critique littéraire enthousiaste, avocats,</text:p>
      <text:p text:style-name="P6"><text:tab/><text:tab/><text:tab/><text:tab/><text:tab/>critique de style, cit.-lat., fanatisme, J.J. entièrement fou,</text:p>
      <text:p text:style-name="P6"><text:tab/><text:tab/><text:tab/><text:tab/><text:tab/>J.J. en horreur, plume, action anonyme, sentiments, </text:p>
      <text:p text:style-name="P6">((((((((((((((((((((((((((((((((((((((((((((((((((((((((((<text:tab/><text:tab/></text:p>
      <text:p text:style-name="P6">8796.17652503.71_Jean-François Marmontel</text:p>
      <text:p text:style-name="P6"><text:tab/><text:tab/><text:a xlink:type="simple" xlink:href="https://w.wiki/D9fA" text:style-name="Internet_20_link" text:visited-style-name="Visited_20_Internet_20_Link">https://w.wiki/D9fA</text:a><text:tab/>(G5962)</text:p>
      <text:p text:style-name="P6"><text:tab/><text:tab/><text:tab/><text:tab/><text:tab/>confrère, remerciements, cit. Cervantes, inquisition, </text:p>
      <text:p text:style-name="P6"><text:tab/><text:tab/><text:tab/><text:tab/><text:tab/>bonne cause, union des philosophes, contre le fanatisme,</text:p>
      <text:p text:style-name="P6"><text:tab/><text:tab/><text:tab/><text:tab/><text:tab/>J.J. déshonore la philosophie, vous devez la défendre, </text:p>
      <text:p text:style-name="P6"><text:tab/><text:tab/><text:tab/><text:tab/><text:tab/>amitié, </text:p>
      <text:p text:style-name="P6">((((((((((((((((((((((((((((((((((((((((((((((((((((((((((<text:tab/><text:tab/></text:p>
      <text:p text:style-name="P6">8797.17652503.71_Étienne-Noël Damilaville</text:p>
      <text:p text:style-name="P6"><text:tab/><text:tab/><text:a xlink:type="simple" xlink:href="https://w.wiki/D9gz" text:style-name="Internet_20_link" text:visited-style-name="Visited_20_Internet_20_Link">https://w.wiki/D9gz</text:a><text:tab/>(G5965)</text:p>
      <text:p text:style-name="P6"><text:tab/><text:tab/><text:tab/><text:tab/><text:tab/>K : omet le 1er. §, avis de courrier, affaire Sirven, </text:p>
      <text:p text:style-name="P6"><text:tab/><text:tab/><text:tab/><text:tab/><text:tab/>La Philosophie de l'histoire, pseudo, religion, fanatisme,</text:p>
      <text:p text:style-name="P6"><text:tab/><text:tab/><text:tab/><text:tab/><text:tab/>autocritique élogieuse, J.J. scélérat, J.J. charlatan, Ecr l'inf.,</text:p>
      <text:p text:style-name="P6">((((((((((((((((((((((((((((((((((((((((((((((((((((((((<text:tab/><text:tab/></text:p>
      <text:p text:style-name="P6">8798.17652503.71_Théodore Tronchin</text:p>
      <text:p text:style-name="P6"><text:tab/><text:tab/><text:a xlink:type="simple" xlink:href="https://w.wiki/D9md" text:style-name="Internet_20_link" text:visited-style-name="Visited_20_Internet_20_Link">https://w.wiki/D9md</text:a><text:tab/>(G5961)</text:p>
      <text:p text:style-name="P6"><text:tab/><text:tab/><text:tab/><text:tab/><text:tab/>petit troupeau, horde des sots, J.J. met le comble, </text:p>
      <text:p text:style-name="P6"><text:tab/><text:tab/><text:tab/><text:tab/><text:tab/>J.J. espère rentrer, je ne crois pas, suggestion ?, sentiments</text:p>
      <text:p text:style-name="P6">(((((((((((((((((((((((((((((((((((((((((((((((((((((((((<text:tab/><text:tab/></text:p>
      <text:p text:style-name="P6">8804.17652703.71_Étienne-Noël Damilaville</text:p>
      <text:p text:style-name="P6"><text:tab/><text:tab/><text:a xlink:type="simple" xlink:href="https://w.wiki/D9gz" text:style-name="Internet_20_link" text:visited-style-name="Visited_20_Internet_20_Link">https://w.wiki/D9gz</text:a><text:tab/>(G5965)</text:p>
      <text:p text:style-name="P6"><text:tab/><text:tab/><text:tab/><text:tab/><text:tab/>K : 3premiers § remplacés par début de 8797,</text:p>
      <text:p text:style-name="P6"><text:tab/><text:tab/><text:tab/><text:tab/><text:tab/>courrier pour éviter la censure, affaire Sirven, mémoire copié,</text:p>
      <text:p text:style-name="P6"><text:tab/><text:tab/><text:tab/><text:tab/><text:tab/>publier les lettres pour Sirven et Calas, journal de Rousseau,,</text:p>
      <text:p text:style-name="P6"><text:tab/><text:tab/><text:tab/><text:tab/><text:tab/>pas le Rousseau de la montagne, </text:p>
      <text:p text:style-name="P6"><text:tab/><text:tab/><text:tab/><text:tab/><text:tab/>honnêtes gens plaignent mais ne défendent pas, gémissons</text:p>
      <text:p text:style-name="P6"><text:tab/><text:tab/><text:tab/><text:tab/><text:tab/>Ecr l'inf.,</text:p>
      <text:p text:style-name="P6">((((((((((((((((((((((((((((((((((((((((((((((((((((((((((((((((((((((((</text:p>
      <text:p text:style-name="P6">8809.17650004.71_Théodore Tronchin</text:p>
      <text:p text:style-name="P6"><text:tab/><text:tab/><text:a xlink:type="simple" xlink:href="https://w.wiki/D9uN" text:style-name="Internet_20_link" text:visited-style-name="Visited_20_Internet_20_Link">https://w.wiki/D9uN</text:a><text:tab/>(G5956)</text:p>
      <text:p text:style-name="P6"><text:tab/><text:tab/><text:tab/><text:tab/><text:tab/>accueil des patients de Tronchin, Vsanté,</text:p>
      <text:p text:style-name="P6"><text:tab/><text:tab/><text:tab/><text:tab/><text:tab/>faire sa cour pour lui, J.J. bâtard du chien de Diogène,</text:p>
      <text:p text:style-name="P6"><text:tab/><text:tab/><text:tab/><text:tab/><text:tab/>secours, quelle différence de Tronchin à J.J.,</text:p>
      <text:p text:style-name="P6">(((((((((((((((((((((((((((((((((((((((((((((((((((((((((((((((((((((</text:p>
      <text:p text:style-name="Standard">8821.17650704.71_Paul-Claude Moultou</text:p>
      <text:p text:style-name="Standard"><text:tab/><text:tab/><text:a xlink:type="simple" xlink:href="https://w.wiki/DAaK" text:style-name="Internet_20_link" text:visited-style-name="Visited_20_Internet_20_Link">https://w.wiki/DAaK</text:a><text:tab/>(G5980)</text:p>
      <text:p text:style-name="Standard"><text:tab/><text:tab/><text:tab/><text:tab/><text:tab/>philosophe, courtisan, souci des Calas, royaliste, </text:p>
      <text:p text:style-name="Standard"><text:tab/><text:tab/><text:tab/><text:tab/><text:tab/>pousse à œuvrer pour la lumière, J.J. imprime d'autres lettres,</text:p>
      <text:p text:style-name="Standard"><text:tab/><text:tab/><text:tab/><text:tab/><text:tab/>philosophes qui <text:s/>savent que haïr, ceux qui ne savent qu'aimer,</text:p>
      <text:p text:style-name="Standard"><text:tab/><text:tab/><text:tab/><text:tab/><text:tab/>J.J./nous, </text:p>
      <text:p text:style-name="Standard">((((((((((((((((((((((((((((((((((((((((((((((((((((((((((((((((<text:tab/></text:p>
      <text:p text:style-name="Standard"><text:tab/></text:p>
      <text:p text:style-name="Standard"><text:soft-page-break/>8832.17651604.71_<text:span text:style-name="T5">Jean Le Rond d'Alembert</text:span></text:p>
      <text:p text:style-name="Standard"><text:span text:style-name="T5"><text:tab/><text:tab/></text:span><text:a xlink:type="simple" xlink:href="https://w.wiki/DAcA" text:style-name="Internet_20_link" text:visited-style-name="Visited_20_Internet_20_Link"><text:span text:style-name="T5">https://w.wiki/DAcA</text:span></text:a><text:span text:style-name="T5"><text:tab/>(G5987)</text:span></text:p>
      <text:p text:style-name="P4"><text:tab/><text:tab/><text:tab/><text:tab/><text:tab/>ratés dans la distribution de La Destruction, remède, </text:p>
      <text:p text:style-name="P4"><text:tab/><text:tab/><text:tab/><text:tab/><text:tab/>stylets de luxe, pour percer l'infâme, cit. Racine, tous fous, </text:p>
      <text:p text:style-name="P4"><text:tab/><text:tab/><text:tab/><text:tab/><text:tab/>le pouvoir de guérison des textes de Dalembert, confesseurs,</text:p>
      <text:p text:style-name="P4"><text:tab/><text:tab/><text:tab/><text:tab/><text:tab/>J.J. fait du tort, J.J. esprit faux et cœur malhonnête,</text:p>
      <text:p text:style-name="P4"><text:tab/><text:tab/><text:tab/><text:tab/><text:tab/> je pardonnerai si, sa main pas digne, mais auto-citation, </text:p>
      <text:p text:style-name="P4"><text:tab/><text:tab/><text:tab/><text:tab/><text:tab/>espère en Helvétius, maître, frère, Vsanté, souci de mort,</text:p>
      <text:p text:style-name="P4"><text:tab/><text:tab/><text:tab/><text:tab/><text:tab/>clt. Coran, </text:p>
      <text:p text:style-name="P4">((((((((((((((((((((((((((((((((((((((((((((((((((((((((((((<text:tab/><text:tab/></text:p>
      <text:p text:style-name="P4">8845.17652204.71_Marie de Vichy de Chamrond, Marquise du Deffand</text:p>
      <text:p text:style-name="P4"><text:tab/><text:tab/><text:a xlink:type="simple" xlink:href="https://w.wiki/DArN" text:style-name="Internet_20_link" text:visited-style-name="Visited_20_Internet_20_Link">https://w.wiki/DArN</text:a><text:tab/>(G5998)</text:p>
      <text:p text:style-name="P4"><text:tab/><text:tab/><text:tab/><text:tab/><text:tab/>prêtre, libelle, dénoncer son prochain, la censure,</text:p>
      <text:p text:style-name="P4"><text:tab/><text:tab/><text:tab/><text:tab/><text:tab/>il faut lire entre les lignes, l'inquisition, </text:p>
      <text:p text:style-name="P4"><text:tab/><text:tab/><text:tab/><text:tab/><text:tab/>vous amuser sans vous compromettre, Vsanté,</text:p>
      <text:p text:style-name="P4"><text:tab/><text:tab/><text:tab/><text:tab/><text:tab/>éloge de la science des bonnes femmes, l'inoculation,</text:p>
      <text:p text:style-name="P4"><text:tab/><text:tab/><text:tab/><text:tab/><text:tab/>parlement, faculté, Destruction du fanatisme, cit. Chaulieu,</text:p>
      <text:p text:style-name="P4"><text:tab/><text:tab/><text:tab/><text:tab/><text:tab/>plaint les malheurs de J.J., souci des Calas, caute, sentiments,</text:p>
      <text:p text:style-name="P4">((((((((((((((((((((((((((((((((((((((((((((((((((((((((((((((((((((((((<text:tab/></text:p>
      <text:p text:style-name="P4">8877.17652005.71_Jean-François Marengo</text:p>
      <text:p text:style-name="P4"><text:tab/><text:tab/>PVIII-60<text:tab/><text:tab/>réponse négative très courtoise sur J.J., Vsanté excuse,</text:p>
      <text:p text:style-name="P4"><text:tab/><text:tab/><text:tab/><text:tab/><text:tab/>J.J. ses livres pas lus, J.J. sa personne ignorée ?,</text:p>
      <text:p text:style-name="P4"><text:tab/><text:tab/><text:tab/><text:tab/><text:tab/>renvoi au procureur général de Genève, caute, signature,</text:p>
      <text:p text:style-name="P4">((((((((((((((((((((((((((((((((((((((((((((((((((((((((((((((((((((((<text:tab/><text:tab/></text:p>
      <text:p text:style-name="P4">8909.17651206.71_François Tronchin</text:p>
      <text:p text:style-name="P4"><text:tab/><text:tab/>PVIII-86<text:tab/><text:tab/>soucis de relais de correspondance, sentiments, </text:p>
      <text:p text:style-name="P4"><text:tab/><text:tab/><text:tab/><text:tab/><text:tab/>P.S., J.J.législateur des Corses ?, </text:p>
      <text:p text:style-name="P4">(((((((((((((((((((((((((((((((((((((((((((((((((((((((((((((((((((((<text:tab/><text:tab/></text:p>
      <text:p text:style-name="P4">8915.17652206.71_Étienne-Noël Damilaville</text:p>
      <text:p text:style-name="P4"><text:tab/><text:tab/><text:a xlink:type="simple" xlink:href="https://w.wiki/DCBQ" text:style-name="Internet_20_link" text:visited-style-name="Visited_20_Internet_20_Link">https://w.wiki/DCBQ</text:a><text:tab/>(G6047)</text:p>
      <text:p text:style-name="P4"><text:tab/><text:tab/><text:tab/><text:tab/><text:tab/>santé, philosophie, invitation, affaire Sirven,</text:p>
      <text:p text:style-name="P4"><text:tab/><text:tab/><text:tab/><text:tab/><text:tab/>apologie de Dalembert, pseudo, Philosophie de l'histoire,</text:p>
      <text:p text:style-name="P4"><text:tab/><text:tab/><text:tab/><text:tab/><text:tab/>menterie, caute, philosophes décriés, les sottises de Rousseau,</text:p>
      <text:p text:style-name="P4"><text:tab/><text:tab/><text:tab/><text:tab/><text:tab/>gens de lettres, amis de l'ordre, cit. La Fontaine, amitié</text:p>
      <text:p text:style-name="P4">((((((((((((((((((((((((((((((((((((((((((((((((((((((((((<text:tab/></text:p>
      <text:p text:style-name="P4">9080.17652308.71_Charles-Augustin Ferriol Comte d'Argental et à</text:p>
      <text:p text:style-name="P4"><text:tab/><text:tab/><text:tab/>Jeanne-Grâce Bosc Du Bouchet, <text:s/>Comtesse d'Argental </text:p>
      <text:p text:style-name="P4"><text:tab/><text:tab/><text:a xlink:type="simple" xlink:href="https://w.wiki/DCCm" text:style-name="Internet_20_link" text:visited-style-name="Visited_20_Internet_20_Link">https://w.wiki/DCCm</text:a><text:tab/>(G6088)</text:p>
      <text:p text:style-name="P4"><text:tab/><text:tab/><text:tab/><text:tab/><text:tab/>louanges pour la Clairon, Tancrède, Électre, souci des Calas,</text:p>
      <text:p text:style-name="P4"><text:tab/><text:tab/><text:tab/><text:tab/><text:tab/>estampe des Calas, persiflage des Welches, demande de doc.</text:p>
      <text:p text:style-name="P4"><text:tab/><text:tab/><text:tab/><text:tab/><text:tab/>Barrau pseudo de Taules, se renseigne sur J.J. à Venise, </text:p>
      <text:p text:style-name="P4"><text:tab/><text:tab/><text:tab/><text:tab/><text:tab/>fait état d'une lettre de l'impératrice à son pseudo, sentiments,</text:p>
      <text:p text:style-name="P4"><text:tab/><text:tab/><text:tab/><text:tab/><text:tab/>P.S. Souci de courriers contresignés, K : sans P.S., </text:p>
      <text:p text:style-name="P4">(((((((((((((((((((((((((((((((((((((((((((((((((((((((((<text:tab/><text:tab/></text:p>
      <text:p text:style-name="P4">9082.17652308.71_Louis-François-Armand du Plessis, Duc de Richelieu</text:p>
      <text:p text:style-name="P9"><text:tab/><text:tab/><text:a xlink:type="simple" xlink:href="https://w.wiki/DCxx" text:style-name="Internet_20_link" text:visited-style-name="Visited_20_Internet_20_Link">https://w.wiki/DCxx</text:a><text:tab/>(G6091)</text:p>
      <text:p text:style-name="P4"><text:tab/><text:tab/><text:tab/><text:tab/><text:tab/>Vsanté, obeissance courtisane, rappel de gratification,</text:p>
      <text:p text:style-name="P4"><text:tab/><text:tab/><text:tab/><text:tab/><text:tab/>K : 1§ omis, défense ironique des encyclopédistes, </text:p>
      <text:p text:style-name="P4"><text:tab/><text:tab/><text:tab/><text:tab/><text:tab/>se moque du jugement du duc, renie les écrits sous son nom,</text:p>
      <text:p text:style-name="P4"><text:tab/><text:tab/><text:tab/><text:tab/><text:tab/>pauvre victime avec souci de mort ?, sentiments</text:p>
      <text:p text:style-name="P4">(((((((((((((((((((((((((((((((((((((((((((((((((((((((((((((<text:tab/><text:tab/></text:p>
      <text:p text:style-name="P4"/>
      <text:p text:style-name="P4"><text:soft-page-break/>9088.17652808.71_Jean Le Rond d'Alembert</text:p>
      <text:p text:style-name="P4"><text:tab/><text:tab/><text:a xlink:type="simple" xlink:href="https://w.wiki/DC$d" text:style-name="Internet_20_link" text:visited-style-name="Visited_20_Internet_20_Link">https://w.wiki/DC$d</text:a><text:tab/>(G6096)</text:p>
      <text:p text:style-name="P4"><text:tab/><text:tab/><text:tab/><text:tab/><text:tab/>philosophe, injustice et vols de l'état, souci des Calas,</text:p>
      <text:p text:style-name="P4"><text:tab/><text:tab/><text:tab/><text:tab/><text:tab/>éthique de tout homme public, raillerie, J.J. père de l'église, </text:p>
      <text:p text:style-name="P4"><text:tab/><text:tab/><text:tab/><text:tab/><text:tab/>J.J. ce saint homme si honnête, vertu, le comble de la vertu,</text:p>
      <text:p text:style-name="P4"><text:tab/><text:tab/><text:tab/><text:tab/><text:tab/>ironie grinçante, ennemis des philosophes à cause de J.J.,</text:p>
      <text:p text:style-name="P4"><text:tab/><text:tab/><text:tab/><text:tab/><text:tab/>éthique vis à vis des titres (de noblesse), sentiments, </text:p>
      <text:p text:style-name="P4">((((((((((((((((((((((((((((((((((((((((((((((((((((((((((((((((((((<text:tab/></text:p>
      <text:p text:style-name="P4">9092.17653008.71_Nicolas-Claude Thieriot</text:p>
      <text:p text:style-name="P4"><text:tab/><text:tab/><text:a xlink:type="simple" xlink:href="https://w.wiki/DDmo" text:style-name="Internet_20_link" text:visited-style-name="Visited_20_Internet_20_Link">https://w.wiki/DDmo</text:a><text:tab/>(G6098)</text:p>
      <text:p text:style-name="P4"><text:tab/><text:tab/><text:tab/><text:tab/><text:tab/>amitié, persiflage sur J.J., mensonges, pseudo, </text:p>
      <text:p text:style-name="P4"><text:tab/><text:tab/><text:tab/><text:tab/><text:tab/>dénonciation calomnieuse, Questions sur les miracles,</text:p>
      <text:p text:style-name="P4"><text:tab/><text:tab/><text:tab/><text:tab/><text:tab/>dénégations, éloge de Mlle. Clairon, mariage de chimène,</text:p>
      <text:p text:style-name="P4"><text:tab/><text:tab/><text:tab/><text:tab/><text:tab/>regret de non paternité, ce n'est pas ma faute, </text:p>
      <text:p text:style-name="P4"><text:tab/><text:tab/><text:tab/><text:tab/><text:tab/>amitié, sentiments, Vsanté, </text:p>
      <text:p text:style-name="P4">(((((((((((((((((((((((((((((((((((((((((((((((((((((((((((((((<text:tab/><text:tab/></text:p>
      <text:p text:style-name="P4">9100.17650409.71_Charles-Augustin Ferriol Comte d'Argental et à</text:p>
      <text:p text:style-name="P4"><text:tab/><text:tab/><text:tab/>Jeanne-Grâce Bosc Du Bouchet, <text:s/>Comtesse d'Argental </text:p>
      <text:p text:style-name="P4"><text:tab/><text:tab/><text:a xlink:type="simple" xlink:href="https://w.wiki/DDoD" text:style-name="Internet_20_link" text:visited-style-name="Visited_20_Internet_20_Link">https://w.wiki/DDoD</text:a><text:tab/>(G6105)</text:p>
      <text:p text:style-name="P4"><text:tab/><text:tab/><text:tab/><text:tab/><text:tab/>Adélaïde du Guesclin, recommande un tiers, satisfaction,</text:p>
      <text:p text:style-name="P4"><text:tab/><text:tab/><text:tab/><text:tab/><text:tab/>la vertu de J.J., la vérité, sentiments,</text:p>
      <text:p text:style-name="P4">(((((((((((((((((((((((((((((((((((((((((((((((((((((((((((((((<text:tab/><text:tab/></text:p>
      <text:p text:style-name="P4">9101.17650609.71_Étienne-Noël Damilaville</text:p>
      <text:p text:style-name="P4"><text:tab/><text:tab/>PVIII-178<text:tab/><text:tab/>frère, souci Calas, s'adresse au philosophe qui est chez lui ?,</text:p>
      <text:p text:style-name="P4"><text:tab/><text:tab/><text:tab/><text:tab/><text:tab/>différence avec J.J., fait sa cour par intermédiaire, Vsanté,</text:p>
      <text:p text:style-name="P4"><text:tab/><text:tab/><text:tab/><text:tab/><text:tab/>sentiments, </text:p>
      <text:p text:style-name="P4">(((((((((((((((((((((((((((((((((((((((((((((((((((((((((((((<text:tab/><text:tab/></text:p>
      <text:p text:style-name="P4">9111.17651809.71_Jean Le Rond d'Alembert</text:p>
      <text:p text:style-name="P4"><text:tab/><text:tab/><text:a xlink:type="simple" xlink:href="https://w.wiki/DEDn" text:style-name="Internet_20_link" text:visited-style-name="Visited_20_Internet_20_Link">https://w.wiki/DEDn</text:a><text:tab/>(G6112)</text:p>
      <text:p text:style-name="P4"><text:tab/><text:tab/><text:tab/><text:tab/><text:tab/>ironie acide sur les services payant la pension de d'Alembert, </text:p>
      <text:p text:style-name="P4"><text:tab/><text:tab/><text:tab/><text:tab/><text:tab/>Fréron et J.J. misérables, J.J. plus fou, indignation sur faux,</text:p>
      <text:p text:style-name="P4"><text:tab/><text:tab/><text:tab/><text:tab/><text:tab/>Calvin cuistre intolérant, étonnante révolution dans les esprits,</text:p>
      <text:p text:style-name="P4"><text:tab/><text:tab/><text:tab/><text:tab/><text:tab/>vivez pour éclairer les hommes,</text:p>
      <text:p text:style-name="P4">((((((((((((((((((((((((((((((((((((((((((((((((((((((((((((((<text:tab/><text:tab/><text:tab/></text:p>
      <text:p text:style-name="P4">9133.17650210.71_Charles-Augustin Ferriol Comte d'Argental et à</text:p>
      <text:p text:style-name="P4"><text:tab/><text:tab/><text:tab/>Jeanne-Grâce Bosc Du Bouchet, <text:s/>Comtesse d'Argental <text:tab/><text:tab/><text:tab/><text:tab/><text:tab/><text:tab/><text:a xlink:type="simple" xlink:href="https://w.wiki/DEKE" text:style-name="Internet_20_link" text:visited-style-name="Visited_20_Internet_20_Link">https://w.wiki/DEKE</text:a><text:tab/>(G6125)</text:p>
      <text:p text:style-name="P4"><text:tab/><text:tab/><text:tab/><text:tab/><text:tab/>Les Roués, Adélaïde du Guesclin, corrections difficiles, </text:p>
      <text:p text:style-name="P4"><text:tab/><text:tab/><text:tab/><text:tab/><text:tab/>cit. Molière, la mode au théâtre, coup de patte sur J.J.,</text:p>
      <text:p text:style-name="P4"><text:tab/><text:tab/><text:tab/><text:tab/><text:tab/>J.J. pas honnête homme, accusation fausse,</text:p>
      <text:p text:style-name="P4"><text:tab/><text:tab/><text:tab/><text:tab/><text:tab/>paraît attribuer son pamphlet sur les miracles à J.J., auto cit.,</text:p>
      <text:p text:style-name="P4"><text:tab/><text:tab/><text:tab/><text:tab/><text:tab/>cit. A.T., amour, Vsanté, sentiments, </text:p>
      <text:p text:style-name="P4">(((((((((((((((((((((((((((((((((((((((((((((((((((((((((((((((((((<text:tab/></text:p>
      <text:p text:style-name="P4">9149.17651610.71_Jean Le Rond d'Alembert</text:p>
      <text:p text:style-name="P4"><text:tab/><text:tab/><text:a xlink:type="simple" xlink:href="https://w.wiki/DEVv" text:style-name="Internet_20_link" text:visited-style-name="Visited_20_Internet_20_Link">https://w.wiki/DEVv</text:a><text:tab/>(G6137)</text:p>
      <text:p text:style-name="P4"><text:tab/><text:tab/><text:tab/><text:tab/><text:tab/>philosophe, indignation pour la pension non versée à D.,</text:p>
      <text:p text:style-name="P4"><text:tab/><text:tab/><text:tab/><text:tab/><text:tab/>les arts jugés par des Midas, accusation fausse contre J.J.,</text:p>
      <text:p text:style-name="P4"><text:tab/><text:tab/><text:tab/><text:tab/><text:tab/>les Génevois ces déistes honteux, l'infâme est en mépris,</text:p>
      <text:p text:style-name="P4"><text:tab/><text:tab/><text:tab/><text:tab/><text:tab/>le jour de la raison commence à luire, </text:p>
      <text:p text:style-name="P4"><text:tab/><text:tab/><text:tab/><text:tab/><text:tab/>les parlements contre les évêques alliés des sages, la raison,</text:p>
      <text:p text:style-name="P4"><text:tab/><text:tab/><text:tab/><text:tab/><text:tab/>cit. Racine, union souhaitée, étendard et mot de ralliement,</text:p>
      <text:p text:style-name="P4"><text:tab/><text:tab/><text:tab/><text:tab/><text:tab/>agissez, caute, pseudo de Damilaville, chantage de conscience,</text:p>
      <text:p text:style-name="P4"><text:soft-page-break/><text:tab/><text:tab/><text:tab/><text:tab/><text:tab/>l'infâme, amour, souci de mort, Vsanté,</text:p>
      <text:p text:style-name="P4">((((((((((((((((((((((((((((((((((((((((((((((((((((((((((((((((((((<text:tab/><text:tab/></text:p>
      <text:p text:style-name="P4">9150.17651610.71_Étienne-Noël Damilaville</text:p>
      <text:p text:style-name="P4"><text:tab/><text:tab/><text:a xlink:type="simple" xlink:href="https://w.wiki/DFBQ" text:style-name="Internet_20_link" text:visited-style-name="Visited_20_Internet_20_Link">https://w.wiki/DFBQ</text:a><text:tab/>(G6138)</text:p>
      <text:p text:style-name="P4"><text:tab/><text:tab/><text:tab/><text:tab/><text:tab/>frère, reinvitation, zèle, prudence, vertu, raison, philosophes,</text:p>
      <text:p text:style-name="P4"><text:tab/><text:tab/><text:tab/><text:tab/><text:tab/>J.J. infâme, clergé, parlementaires, auto-citation, peuple, </text:p>
      <text:p text:style-name="P4"><text:tab/><text:tab/><text:tab/><text:tab/><text:tab/>liberté, magistrats, toute puissance, la rage de la domination,</text:p>
      <text:p text:style-name="P4"><text:tab/><text:tab/><text:tab/><text:tab/><text:tab/>texte philosophique, l'auteur est un frère,</text:p>
      <text:p text:style-name="P4"><text:tab/><text:tab/><text:tab/><text:tab/><text:tab/>adieu au nom de 5 philosophes antiques</text:p>
      <text:p text:style-name="P4">((((((((((((((((((((((((((((((((((((((((((((((((((((((((((((((((((((((<text:tab/><text:tab/></text:p>
      <text:p text:style-name="P4">9154.17651910.71_Jean-André de Luc</text:p>
      <text:p text:style-name="P4"><text:tab/><text:tab/>PVIII-223<text:tab/><text:tab/>témoin connu, tout V. au service de J.J., rancœur envers J.J.,</text:p>
      <text:p text:style-name="P4"><text:tab/><text:tab/><text:tab/><text:tab/><text:tab/>finances immobilières, se pose en défenseur de J.J.,</text:p>
      <text:p text:style-name="P4"><text:tab/><text:tab/><text:tab/><text:tab/><text:tab/>exemple de délation, J.J. délateur de V., menace de publication,</text:p>
      <text:p text:style-name="P4"><text:tab/><text:tab/><text:tab/><text:tab/><text:tab/>si J.J. se corrige V. lui pardonnera ?, signature,</text:p>
      <text:p text:style-name="P4">((((((((((((((((((((((((((((((((((((((((((((((((((((((((((((((((((((((((((<text:tab/><text:tab/></text:p>
      <text:p text:style-name="P4">9156.17652010.71_Jean-André de Luc</text:p>
      <text:p text:style-name="P4"><text:tab/><text:tab/>PVIII-225<text:tab/><text:tab/>un grand bonheur pour V., offre toute l'hospitalité,,</text:p>
      <text:p text:style-name="P4"><text:tab/><text:tab/><text:tab/><text:tab/><text:tab/> ma maison comme la vôtre, pour J.J.V. blanc comme neige,</text:p>
      <text:p text:style-name="P4"><text:tab/><text:tab/><text:tab/><text:tab/><text:tab/>comment se peut-il ?, J.J. oui ou non secrétaire d'ambasade,</text:p>
      <text:p text:style-name="P4"><text:tab/><text:tab/><text:tab/><text:tab/><text:tab/>la faute à 'on', sentiments, signature, </text:p>
      <text:p text:style-name="P4">((((((((((((((((((((((((((((((((((((((((((((((((((((((((((((((((((((((<text:tab/><text:tab/></text:p>
      <text:p text:style-name="P4">9169.17650711.71_Marie-Elisabeth de Dompierre de Fontaine, Marquise de Florian</text:p>
      <text:p text:style-name="P4"><text:tab/><text:tab/><text:a xlink:type="simple" xlink:href="https://w.wiki/DHDj" text:style-name="Internet_20_link" text:visited-style-name="Visited_20_Internet_20_Link">https://w.wiki/DHDj</text:a><text:tab/>(G6148)</text:p>
      <text:p text:style-name="P4"><text:tab/><text:tab/><text:tab/><text:tab/><text:tab/>parentèle, nièce, souci de courrier, inondation de l'Ain,</text:p>
      <text:p text:style-name="P4"><text:tab/><text:tab/><text:tab/><text:tab/><text:tab/>Dr. Tronchin ira à Paris, souci pour Mlle. Clairon,</text:p>
      <text:p text:style-name="P4"><text:tab/><text:tab/><text:tab/><text:tab/><text:tab/>opéra-comique, parlement et clergé, divertissants, J.J. lapidé,</text:p>
      <text:p text:style-name="P4"><text:tab/><text:tab/><text:tab/><text:tab/><text:tab/>J.J. enfui indemne, cit. N.T., parlement perdu procès, <text:s/></text:p>
      <text:p text:style-name="P4"><text:tab/><text:tab/><text:tab/><text:tab/><text:tab/>évêque gagné sur sa juridiction, ironie amère, </text:p>
      <text:p text:style-name="P4"><text:tab/><text:tab/><text:tab/><text:tab/><text:tab/>prie sa nièce d'inviter l'avocat des Calas et des Sirvens,</text:p>
      <text:p text:style-name="P4"><text:tab/><text:tab/><text:tab/><text:tab/><text:tab/>nous avons besoin, mémoire, plaisir, illusions,</text:p>
      <text:p text:style-name="P4">((((((((((((((((((((((((((((((((((((((((((((((((((((((((((((((<text:tab/><text:tab/></text:p>
      <text:p text:style-name="P4">9174.17651311.71_Jacob Tronchin</text:p>
      <text:p text:style-name="P4"><text:tab/><text:tab/><text:a xlink:type="simple" xlink:href="https://w.wiki/DHGA" text:style-name="Internet_20_link" text:visited-style-name="Visited_20_Internet_20_Link">https://w.wiki/DHGA</text:a><text:tab/>(G6153)</text:p>
      <text:p text:style-name="P4"><text:tab/><text:tab/><text:tab/><text:tab/><text:tab/>protestation de fidélité à un magistrat de Genève,</text:p>
      <text:p text:style-name="P4"><text:tab/><text:tab/><text:tab/><text:tab/><text:tab/>inutile de reproduire l'erreur de J.J., </text:p>
      <text:p text:style-name="P4"><text:tab/><text:tab/><text:tab/><text:tab/><text:tab/>avoue avoir rencontré des partisans de J.J pour les retourner,</text:p>
      <text:p text:style-name="P4"><text:tab/><text:tab/><text:tab/><text:tab/><text:tab/>coup de langue sur Genève, offre humble d'être conciliateur,</text:p>
      <text:p text:style-name="P4"><text:tab/><text:tab/><text:tab/><text:tab/><text:tab/>offre d'un repas, but caché, repas où l'on pourrait s'entendre,</text:p>
      <text:p text:style-name="P4"><text:tab/><text:tab/><text:tab/><text:tab/><text:tab/>sentiments, signature, P.S. Invitation personnelle,</text:p>
      <text:p text:style-name="P4">((((((((((((((((((((((((((((((((((((((((((((((((((((((((((((((((((((((((((<text:tab/><text:tab/><text:tab/></text:p>
      <text:p text:style-name="P4">9175.17651311.71_Charles-Augustin Ferriol Comte d'Argental et à</text:p>
      <text:p text:style-name="P4"><text:tab/><text:tab/><text:tab/>Jeanne-Grâce Bosc Du Bouchet, <text:s/>Comtesse d'Argental </text:p>
      <text:p text:style-name="P4"><text:tab/><text:tab/><text:a xlink:type="simple" xlink:href="https://w.wiki/DJ3S" text:style-name="Internet_20_link" text:visited-style-name="Visited_20_Internet_20_Link">https://w.wiki/DJ3S</text:a><text:tab/>(G6154)</text:p>
      <text:p text:style-name="P4"><text:tab/><text:tab/><text:tab/><text:tab/><text:tab/>théâtre, une correction difficile, encyclopédie, citoyens, </text:p>
      <text:p text:style-name="P4"><text:tab/><text:tab/><text:tab/><text:tab/><text:tab/>J.J. à Potsdam donc innocenté des troubles suisses, </text:p>
      <text:p text:style-name="P4"><text:tab/><text:tab/><text:tab/><text:tab/><text:tab/>K : phrase sautée, un parti veut le compromettre,</text:p>
      <text:p text:style-name="P4"><text:tab/><text:tab/><text:tab/><text:tab/><text:tab/>je veux paraître impartial, demande de le couvrir,</text:p>
      <text:p text:style-name="P4"><text:tab/><text:tab/><text:tab/><text:tab/><text:tab/>clergé, parlement, usurpations ecclésiastiques, la constitution,</text:p>
      <text:p text:style-name="P4"><text:tab/><text:tab/><text:tab/><text:tab/><text:tab/>arlequinade jésuitique, pouvoir sacerdotal, évangile, </text:p>
      <text:p text:style-name="P4"><text:tab/><text:tab/><text:tab/><text:tab/><text:tab/>sentiments,</text:p>
      <text:p text:style-name="P4"><text:tab/><text:tab/><text:tab/><text:tab/><text:tab/>P.S. places au ministère,</text:p>
      <text:p text:style-name="P4"><text:soft-page-break/>(((((((((((((((((((((((((((((((((((((((((((((((((((((((((((((((((((((((((((((((((<text:tab/></text:p>
      <text:p text:style-name="P4">9177.17651311.71_Étienne-Noël Damilaville</text:p>
      <text:p text:style-name="P4"><text:tab/><text:tab/><text:a xlink:type="simple" xlink:href="https://w.wiki/DJ62" text:style-name="Internet_20_link" text:visited-style-name="Visited_20_Internet_20_Link">https://w.wiki/DJ62</text:a><text:tab/>(G6155)</text:p>
      <text:p text:style-name="P4"><text:tab/><text:tab/><text:tab/><text:tab/><text:tab/>injustice, raison, occasion de flatter un grand, J.J. à Potsdam,</text:p>
      <text:p text:style-name="P4"><text:tab/><text:tab/><text:tab/><text:tab/><text:tab/>action après instruction, pseudo, capucins, impartialité,</text:p>
      <text:p text:style-name="P4"><text:tab/><text:tab/><text:tab/><text:tab/><text:tab/>message caché, pseudo, sentiments, </text:p>
      <text:p text:style-name="P4">(((((((((((((((((((((((((((((((((((((((((((((((((((((((((((((((((((((((((((((<text:tab/><text:tab/></text:p>
      <text:p text:style-name="P4">9180.17651511.71_Baron Frédéric Melchior von Grimm</text:p>
      <text:p text:style-name="P4"><text:tab/><text:tab/>PVIII-253<text:tab/><text:tab/>frère, pseudo, message caché, Jean Calvin maroufle,</text:p>
      <text:p text:style-name="P4"><text:tab/><text:tab/><text:tab/><text:tab/><text:tab/>souci de la souscription pour l'estampe des Calas,</text:p>
      <text:p text:style-name="P4"><text:tab/><text:tab/><text:tab/><text:tab/><text:tab/>J.J. pas à plaindre, lapidé mais intact, le besoin des rois, </text:p>
      <text:p text:style-name="P4"><text:tab/><text:tab/><text:tab/><text:tab/><text:tab/>il faut guérir les fous, sentiments, image de l'A.T.,</text:p>
      <text:p text:style-name="P4">((((((((((((((((((((((((((((((((((((((((((((((((((((((((((((((((((((((((((((<text:tab/><text:tab/></text:p>
      <text:p text:style-name="P4">9186.17651611.71_Philippe-Antoine de Claris, Marquis de Florian</text:p>
      <text:p text:style-name="P4"><text:tab/><text:tab/><text:a xlink:type="simple" xlink:href="https://w.wiki/DKWc" text:style-name="Internet_20_link" text:visited-style-name="Visited_20_Internet_20_Link">https://w.wiki/DKWc</text:a><text:tab/>(G6145)</text:p>
      <text:p text:style-name="P4"><text:tab/><text:tab/><text:tab/><text:tab/><text:tab/>famille, le docteur part à Paris, sa malade suit en camping-car,</text:p>
      <text:p text:style-name="P4"><text:tab/><text:tab/><text:tab/><text:tab/><text:tab/>K : § en plus, prières, mandements, position politique,</text:p>
      <text:p text:style-name="P4"><text:tab/><text:tab/><text:tab/><text:tab/><text:tab/>moi et <text:s/>J.J., jouer un rôle contraire, <text:s/>cit. Molière, </text:p>
      <text:p text:style-name="P4"><text:tab/><text:tab/><text:tab/><text:tab/><text:tab/>jouir de la nature travaillée, cit. La Fontaine, évêque, <text:tab/><text:tab/><text:tab/><text:tab/><text:tab/><text:tab/>excommunication, conseiller du parlement, bûcher, </text:p>
      <text:p text:style-name="P4"><text:tab/><text:tab/><text:tab/><text:tab/><text:tab/>K : manque les 2 derniers §, sentiments,</text:p>
      <text:p text:style-name="P4">(((((((((((((((((((((((((((((((((((((((((((((((((((((((((((((((((((((((((((<text:tab/><text:tab/></text:p>
      <text:p text:style-name="P4">9196.17652811.72_Charles-Augustin Ferriol Comte d'Argental et à</text:p>
      <text:p text:style-name="P4"><text:tab/><text:tab/><text:tab/>Jeanne-Grâce Bosc Du Bouchet, <text:s/>Comtesse d'Argental </text:p>
      <text:p text:style-name="P4"><text:tab/><text:tab/><text:a xlink:type="simple" xlink:href="https://w.wiki/DKd6" text:style-name="Internet_20_link" text:visited-style-name="Visited_20_Internet_20_Link">https://w.wiki/DKd6</text:a><text:tab/>(G6165)</text:p>
      <text:p text:style-name="P4"><text:tab/><text:tab/><text:tab/><text:tab/><text:tab/>théâtre, corrections, Adélaïde, mémoire pour la paix à Genève,</text:p>
      <text:list xml:id="list239762157453899993" text:style-name="L1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14">vu par lui-même, texte de médiation,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4"><text:tab/><text:tab/><text:tab/><text:tab/><text:tab/>jouer un rôle diamétralement opposé à celui de J.J.,</text:p>
      <text:p text:style-name="P4"><text:tab/><text:tab/><text:tab/><text:tab/><text:tab/>désir d'être approuvé par plusieurs, cit. A.T. Dans le sens N.T.,</text:p>
      <text:p text:style-name="P4"><text:tab/><text:tab/><text:tab/><text:tab/><text:tab/>auto-citation, souci du Dauphin, théâtre, Les Roués, pseudo,<text:tab/><text:tab/><text:tab/><text:tab/><text:tab/>sentiments, P.S., soucis d'édition, K ; P.S. absent,</text:p>
      <text:p text:style-name="P4">((((((((((((((((((((((((((((((((((((((((((((((((((((((((((((((((((((((((((<text:tab/><text:tab/></text:p>
      <text:p text:style-name="P4">9198.17652511.72_Étienne-Noël Damilaville</text:p>
      <text:p text:style-name="P4"><text:tab/><text:tab/><text:a xlink:type="simple" xlink:href="https://w.wiki/DKxi" text:style-name="Internet_20_link" text:visited-style-name="Visited_20_Internet_20_Link">https://w.wiki/DKxi</text:a><text:tab/>(G6161)</text:p>
      <text:p text:style-name="P4"><text:tab/><text:tab/><text:tab/><text:tab/><text:tab/>souci de santé, médecine, philosophie, parlement, roi, ministre,</text:p>
      <text:p text:style-name="P4"><text:tab/><text:tab/><text:tab/><text:tab/><text:tab/>clergé, auto-citation, souci de la santé du Dauphin,</text:p>
      <text:p text:style-name="P4"><text:tab/><text:tab/><text:tab/><text:tab/><text:tab/>santé du Dauphin vaut mieux que bulles papales.</text:p>
      <text:p text:style-name="P4"><text:tab/><text:tab/><text:tab/><text:tab/><text:tab/>plaisanterie ou attachement à J.J., Génevois toujours divisés,</text:p>
      <text:p text:style-name="P4"><text:tab/><text:tab/><text:tab/><text:tab/><text:tab/>sant » Mme. Denis, sentiments, soucis domestiques, </text:p>
      <text:p text:style-name="P4"><text:tab/><text:tab/><text:tab/><text:tab/><text:tab/>nouvelles de Diderot, Dalembert, Thieriot, J.J. théâtre,</text:p>
      <text:p text:style-name="P4"><text:tab/><text:tab/><text:tab/><text:tab/><text:tab/>souci de l'affaire des Sirvens, sentiments,</text:p>
      <text:p text:style-name="P4">(((((((((((((((((((((((((((((((((((((((((((((((((((((((((((((((((((((((((((<text:tab/><text:tab/></text:p>
      <text:p text:style-name="P4">9201.17652711.72_Étienne-Noël Damilaville</text:p>
      <text:p text:style-name="P4"><text:tab/><text:tab/><text:a xlink:type="simple" xlink:href="https://w.wiki/DLRh" text:style-name="Internet_20_link" text:visited-style-name="Visited_20_Internet_20_Link">https://w.wiki/DLRh</text:a><text:tab/>(G6164)</text:p>
      <text:p text:style-name="P4"><text:tab/><text:tab/><text:tab/><text:tab/><text:tab/>souci de courrier, coup de patte à Fréron, affaire Sirven,</text:p>
      <text:p text:style-name="P4"><text:tab/><text:tab/><text:tab/><text:tab/><text:tab/>K : § sauté, troubles de Genève, ordre et décence, caute,</text:p>
      <text:p text:style-name="P4"><text:tab/><text:tab/><text:tab/><text:tab/><text:tab/>J.J. et ses folies, ingratitude, famille, enfant mort-né, chimène,</text:p>
      <text:p text:style-name="P4"><text:tab/><text:tab/><text:tab/><text:tab/><text:tab/>enfant baptisé, sentiment, écr. l'inf.,</text:p>
      <text:p text:style-name="P4"><text:tab/><text:tab/><text:tab/><text:tab/><text:tab/>K :P.S. le § sauté plus haut</text:p>
      <text:p text:style-name="P4">((((((((((((((((((((((((((((((((((((((((((((((((((((((((((((((((((((((((((<text:tab/><text:tab/></text:p>
      <text:p text:style-name="P4"/>
      <text:p text:style-name="P4"/>
      <text:p text:style-name="P4"><text:soft-page-break/>9204.17652911.72_Charles-Augustin Ferriol Comte d'Argental et à</text:p>
      <text:p text:style-name="P4"><text:tab/><text:tab/><text:tab/>Jeanne-Grâce Bosc Du Bouchet, <text:s/>Comtesse d'Argental </text:p>
      <text:p text:style-name="P4"><text:tab/><text:tab/><text:a xlink:type="simple" xlink:href="https://w.wiki/DMAr" text:style-name="Internet_20_link" text:visited-style-name="Visited_20_Internet_20_Link">https://w.wiki/DMAr</text:a><text:tab/>(G6169)</text:p>
      <text:p text:style-name="P4"><text:tab/><text:tab/><text:tab/><text:tab/><text:tab/>théâtre, encourage les jeunes auteurs, apprécie leurs conseils,</text:p>
      <text:p text:style-name="P4"><text:tab/><text:tab/><text:tab/><text:tab/><text:tab/>famille, enfant mort-né, chimène, santé, remercié par Genève,</text:p>
      <text:p text:style-name="P4"><text:tab/><text:tab/><text:tab/><text:tab/><text:tab/>impartialité, perd trop de temps, va déléguer sans abandonner,</text:p>
      <text:p text:style-name="P4"><text:tab/><text:tab/><text:tab/><text:tab/><text:tab/>le rôle que je joue, jeter de l'eau sur le feu de J.J.,</text:p>
      <text:p text:style-name="P4"><text:tab/><text:tab/><text:tab/><text:tab/><text:tab/>fait sa cour par correspondants, en invoquant son pseudo,</text:p>
      <text:p text:style-name="P4"><text:tab/><text:tab/><text:tab/><text:tab/><text:tab/>on fait de la peine à un pauvre petit, la raison, le fanatisme</text:p>
      <text:p text:style-name="P4"><text:tab/><text:tab/><text:tab/><text:tab/><text:tab/>écrasement, sagesse du roi, sentiments,</text:p>
      <text:p text:style-name="P4">((((((((((((((((((((((((((((((((((((((((((((((((((((((((((((((((((((((((<text:tab/><text:tab/></text:p>
      <text:p text:style-name="P4">9207.17653011.72_Étienne-Noël Damilaville</text:p>
      <text:p text:style-name="P4"><text:tab/><text:tab/><text:a xlink:type="simple" xlink:href="https://w.wiki/DMD2" text:style-name="Internet_20_link" text:visited-style-name="Visited_20_Internet_20_Link">https://w.wiki/DMD2</text:a><text:tab/>(G6172)</text:p>
      <text:p text:style-name="P4"><text:tab/><text:tab/><text:tab/><text:tab/><text:tab/>amitié, théâtre, critique littéraire, cours de théâtre, J.J. écervelé,</text:p>
      <text:p text:style-name="P4"><text:tab/><text:tab/><text:tab/><text:tab/><text:tab/>souci de courrier, souci de santé, Vsanté, sentiments, amitié,</text:p>
      <text:p text:style-name="P4">(((((((((((((((((((((((((((((((((((((((((((((((((((((((((((((((((((((((((<text:tab/></text:p>
      <text:p text:style-name="P4">9210.17650012.72_Gabriel Cramer</text:p>
      <text:p text:style-name="P4"><text:tab/><text:tab/>PVIII-278<text:tab/><text:tab/>souci d'impression, Histoire de Charles XII, corrections,</text:p>
      <text:p text:style-name="P4"><text:tab/><text:tab/><text:tab/><text:tab/><text:tab/>incite à parler de son indignation de la lettre à+ J.J.,</text:p>
      <text:p text:style-name="P4"><text:tab/><text:tab/><text:tab/><text:tab/><text:tab/>incite à répandre l'image de sa bonne conduite, caute,</text:p>
      <text:p text:style-name="P4"><text:tab/><text:tab/><text:tab/><text:tab/><text:tab/>sentiments,</text:p>
      <text:p text:style-name="P4">(((((((((((((((((((((((((((((((((((((((((((((((((((((((((((((((((( </text:p>
      <text:p text:style-name="P4">9211.17650212.72_Charles-Augustin Ferriol Comte d'Argental et à</text:p>
      <text:p text:style-name="P4"><text:tab/><text:tab/><text:tab/>Jeanne-Grâce Bosc Du Bouchet, <text:s/>Comtesse d'Argental </text:p>
      <text:p text:style-name="P4"><text:tab/><text:tab/><text:a xlink:type="simple" xlink:href="https://w.wiki/DMjq" text:style-name="Internet_20_link" text:visited-style-name="Visited_20_Internet_20_Link">https://w.wiki/DMjq</text:a><text:tab/>(G6174)</text:p>
      <text:p text:style-name="P4"><text:tab/><text:tab/><text:tab/><text:tab/><text:tab/>perd son temps, passe le relais à un tiers, </text:p>
      <text:p text:style-name="P4"><text:tab/><text:tab/><text:tab/><text:tab/><text:tab/>se bornait à jeter de l'eau sur les charbons de J.J.,</text:p>
      <text:p text:style-name="P4"><text:tab/><text:tab/><text:tab/><text:tab/><text:tab/>scandalisé par l'indifférence du Conseil à un français giflé, </text:p>
      <text:p text:style-name="P4"><text:tab/><text:tab/><text:tab/><text:tab/><text:tab/>aime la paix, désistement de l'abbé dans l'affaire des dîmes,</text:p>
      <text:p text:style-name="P4"><text:tab/><text:tab/><text:tab/><text:tab/><text:tab/>fait sa cour par autrui, amitié, sentiments, </text:p>
      <text:p text:style-name="P4">((((((((((((((((((((((((((((((((((((((((((((((((((((((((((((((((((</text:p>
      <text:p text:style-name="P4"><text:tab/><text:tab/><text:tab/> </text:p>
      <text:p text:style-name="P4"><text:tab/><text:tab/>PVIII-281<text:tab/><text:tab/>vrai philosophe, déplore la gestion de l'Académie, </text:p>
      <text:p text:style-name="P4"><text:tab/><text:tab/><text:tab/><text:tab/><text:tab/>mépris de Frédéric II pour J.J., prédicants, lapidation de J.J.,</text:p>
      <text:p text:style-name="P4"><text:tab/><text:tab/><text:tab/><text:tab/><text:tab/>J.J. fou avec des demi talents, torts à la philosophie, </text:p>
      <text:p text:style-name="P4"><text:tab/><text:tab/><text:tab/><text:tab/><text:tab/>soucis de courrier, sous entendu : les pâtés salés, jésuites,</text:p>
      <text:p text:style-name="P4"><text:tab/><text:tab/><text:tab/><text:tab/><text:tab/>bonheur, vie à la campagne, cit. lat.,</text:p>
      <text:p text:style-name="P4">((((((((((((((((((((((((((((((((((((((((((((((((((((((((((((((<text:tab/><text:tab/><text:tab/></text:p>
      <text:p text:style-name="Standard">9224.17651412.72<text:span text:style-name="T5">_Charles-Augustin Ferriol Comte d'Argental et à</text:span></text:p>
      <text:p text:style-name="P4"><text:tab/><text:tab/><text:tab/>Jeanne-Grâce Bosc Du Bouchet, <text:s/>Comtesse d'Argental </text:p>
      <text:p text:style-name="P4"><text:tab/><text:tab/><text:a xlink:type="simple" xlink:href="https://w.wiki/DMsv" text:style-name="Internet_20_link" text:visited-style-name="Visited_20_Internet_20_Link">https://w.wiki/DMsv</text:a><text:tab/>(G6186)</text:p>
      <text:p text:style-name="P4"><text:tab/><text:tab/><text:tab/><text:tab/><text:tab/>souci de la santé des d'A., souci de la comédie des Génevois,</text:p>
      <text:p text:style-name="P4"><text:tab/><text:tab/><text:tab/><text:tab/><text:tab/>prépare un mémoire pour le résident, </text:p>
      <text:p text:style-name="P4"><text:tab/><text:tab/><text:tab/><text:tab/><text:tab/>cherche à ce que l'ambassadeur le prenne pour un anti J.J.,</text:p>
      <text:p text:style-name="P4"><text:tab/><text:tab/><text:tab/><text:tab/><text:tab/>cit. N.T. Inversée, reconnaissance envers les d'A., parlements,</text:p>
      <text:p text:style-name="P4"><text:tab/><text:tab/><text:tab/><text:tab/><text:tab/>lois, nations, prêtres, vive Catherine qui a assujetti son clergé,</text:p>
      <text:p text:style-name="P4"><text:tab/><text:tab/><text:tab/><text:tab/><text:tab/>famille, sentiments,</text:p>
      <text:p text:style-name="P4">((((((((((((((((((((((((((((((((((((((((((((((((((((((((((<text:tab/><text:tab/></text:p>
      <text:p text:style-name="P4">9227.17650012.72_Gabriel Cramer</text:p>
      <text:p text:style-name="P4"><text:tab/><text:tab/>PVIII-294<text:tab/><text:tab/>souci d 'édition, corrections à faire, moi et J.J., affront,</text:p>
      <text:p text:style-name="P4"><text:tab/><text:tab/><text:tab/><text:tab/><text:tab/>correcteur d'imprimerie, invitation, corrections d'accents,</text:p>
      <text:p text:style-name="P4"><text:tab/><text:tab/><text:tab/><text:tab/><text:tab/>leçon à l'imprimeur, sentiments,</text:p>
      <text:p text:style-name="P4"><text:soft-page-break/>(((((((((((((((((((((((((((((((((((((((((((((((((((((((((((((((<text:tab/><text:tab/></text:p>
      <text:p text:style-name="P4">9238.17652212.72_Pierre-Michel Hennin</text:p>
      <text:p text:style-name="P4"><text:tab/><text:tab/><text:a xlink:type="simple" xlink:href="https://w.wiki/DNhm" text:style-name="Internet_20_link" text:visited-style-name="Visited_20_Internet_20_Link">https://w.wiki/DNhm</text:a><text:tab/>(G6197)</text:p>
      <text:p text:style-name="P4"><text:tab/><text:tab/><text:tab/><text:tab/><text:tab/>aimerai rendre visite et aide, le croit très politique,</text:p>
      <text:p text:style-name="P4"><text:tab/><text:tab/><text:tab/><text:tab/><text:tab/>J.J. ni habile ni heureux, les 2 partis, faire boire+, la paix,</text:p>
      <text:p text:style-name="P4"><text:tab/><text:tab/><text:tab/><text:tab/><text:tab/>la retraite, invitation, politesse,</text:p>
      <text:p text:style-name="P4">(((((((((((((((((((((((((((((((((((((((((((((((((((((((((((((<text:tab/><text:tab/><text:tab/></text:p>
      <text:p text:style-name="P4">9241.17652512.72_Étienne-Noël Damilaville</text:p>
      <text:p text:style-name="P4"><text:tab/><text:tab/><text:a xlink:type="simple" xlink:href="https://w.wiki/DNic" text:style-name="Internet_20_link" text:visited-style-name="Visited_20_Internet_20_Link">https://w.wiki/DNic</text:a><text:tab/>(G6198)</text:p>
      <text:p text:style-name="P4"><text:tab/><text:tab/><text:tab/><text:tab/> <text:s text:c="2"/><text:tab/>frère, doute, Les Mélanges, Épître à Ninon, affaire de Genève, </text:p>
      <text:p text:style-name="P4"><text:tab/><text:tab/><text:tab/><text:tab/><text:tab/>tranquillité, bienséance, s'en vante en s'en défendant, </text:p>
      <text:p text:style-name="P4"><text:tab/><text:tab/><text:tab/><text:tab/><text:tab/>souci des Sirven et du mémoire de leur défenseur,</text:p>
      <text:p text:style-name="P4"><text:tab/><text:tab/><text:tab/><text:tab/><text:tab/>J.J. grand fou et méchant, K : 2§ sautés, sentiments,</text:p>
      <text:p text:style-name="P4">(((((((((((((((((((((((((((((((((((((((((((((((((((((((((((<text:tab/><text:tab/><text:tab/></text:p>
      <text:p text:style-name="P4">9246.17652812.72_Étienne-Noël Damilaville</text:p>
      <text:p text:style-name="P4"><text:tab/><text:tab/><text:a xlink:type="simple" xlink:href="https://w.wiki/DPKC" text:style-name="Internet_20_link" text:visited-style-name="Visited_20_Internet_20_Link">https://w.wiki/DPKC</text:a><text:tab/>(G6202)</text:p>
      <text:p text:style-name="P4"><text:tab/><text:tab/><text:tab/><text:tab/><text:tab/>frère, mort du Dauphin, guerre évêques et parlementaires, </text:p>
      <text:p text:style-name="P4"><text:tab/><text:tab/><text:tab/><text:tab/><text:tab/>bulle, malheureux, cit. A.T., J.J. petit polisson à oublier,</text:p>
      <text:p text:style-name="P4"><text:tab/><text:tab/><text:tab/><text:tab/><text:tab/>médecin, sobriété, Encyclopédie, souci des Sirven, </text:p>
      <text:p text:style-name="P4"><text:tab/><text:tab/><text:tab/><text:tab/><text:tab/>conseil à l'avocat, </text:p>
      <text:p text:style-name="P4">((((((((((((((((((((((((((((((((((((((((((((((((((((((((((<text:tab/><text:tab/><text:tab/></text:p>
      <text:p text:style-name="P4">9256.17660301.72_Charles-Augustin Ferriol Comte d'Argental </text:p>
      <text:p text:style-name="P4"><text:tab/><text:tab/><text:a xlink:type="simple" xlink:href="https://w.wiki/DPTE" text:style-name="Internet_20_link" text:visited-style-name="Visited_20_Internet_20_Link">https://w.wiki/DPTE</text:a><text:tab/>(G6214)</text:p>
      <text:p text:style-name="P4"><text:tab/><text:tab/><text:tab/><text:tab/><text:tab/>le Médiateur choisi n'a pas été pris, V. essaie de garder la main,</text:p>
      <text:p text:style-name="P4"><text:tab/><text:tab/><text:tab/><text:tab/><text:tab/>coup de griffe à J.J., mensonge, anonymat véhément,</text:p>
      <text:p text:style-name="P4"><text:tab/><text:tab/><text:tab/><text:tab/><text:tab/>innocence véhémente, lutte contre la superstition, </text:p>
      <text:p text:style-name="P4"><text:tab/><text:tab/><text:tab/><text:tab/><text:tab/>les philosophes vont changer l'opinion universelle, vers, </text:p>
      <text:p text:style-name="P4"><text:tab/><text:tab/><text:tab/><text:tab/><text:tab/>fajt sa cour par personne interposée, </text:p>
      <text:p text:style-name="P4">(((((((((((((((((((((((((((((((((((((((((((((((((((((((((((((((<text:tab/><text:tab/></text:p>
      <text:p text:style-name="P4">9272.17661001.72_Étienne-Noël Damilaville </text:p>
      <text:p text:style-name="P4"><text:tab/><text:tab/><text:a xlink:type="simple" xlink:href="https://w.wiki/DPin" text:style-name="Internet_20_link" text:visited-style-name="Visited_20_Internet_20_Link">https://w.wiki/DPin</text:a><text:tab/>(G6220)</text:p>
      <text:p text:style-name="P4"><text:tab/><text:tab/><text:tab/><text:tab/><text:tab/>monsieur, souci de courrier, 3ème vol. des Mélanges, </text:p>
      <text:p text:style-name="P4"><text:tab/><text:tab/><text:tab/><text:tab/><text:tab/>troubles de Genève, tracasseries qui affligent, résident, </text:p>
      <text:p text:style-name="P4"><text:tab/><text:tab/><text:tab/><text:tab/><text:tab/>médiation et comédie, chapitre des Mélanges à cause de J.J.,</text:p>
      <text:p text:style-name="P4"><text:tab/><text:tab/><text:tab/><text:tab/><text:tab/>impertinence, cit. J.J., Dialogue sur anciens et <text:s/>modernes,</text:p>
      <text:p text:style-name="P4"><text:tab/><text:tab/><text:tab/><text:tab/><text:tab/>critique d'art du Catilina de Crébillon, pseudo. signature,</text:p>
      <text:p text:style-name="P4"><text:tab/><text:tab/><text:tab/><text:tab/><text:tab/>liste de pseudos avoués note 6 de Garnier,</text:p>
      <text:p text:style-name="P4">((((((((((((((((((((((((((((((((((((((((((((((((((((((((((((((<text:tab/><text:tab/><text:tab/></text:p>
      <text:p text:style-name="P4">9275.17661101.72_Jean-André de Luc</text:p>
      <text:p text:style-name="P4"><text:tab/><text:tab/>PVIII-331<text:tab/><text:tab/>plaide son innocence, accusations au sujet de J.J., </text:p>
      <text:p text:style-name="P4"><text:tab/><text:tab/><text:tab/><text:tab/><text:tab/>critique des décisions de J.J., appel à la vérité, candeur,</text:p>
      <text:p text:style-name="P4"><text:tab/><text:tab/><text:tab/><text:tab/><text:tab/>indignation, demande d'entretien en privé, <text:s/></text:p>
      <text:p text:style-name="P4">(((((((((((((((((((((((((((((((((((((((((((((((((((((((((((((((((<text:tab/><text:tab/></text:p>
      <text:p text:style-name="P4">9280.17661501.72_Étienne-Noël Damilaville</text:p>
      <text:p text:style-name="P4"><text:tab/><text:tab/><text:a xlink:type="simple" xlink:href="https://w.wiki/DQxp" text:style-name="Internet_20_link" text:visited-style-name="Visited_20_Internet_20_Link">https://w.wiki/DQxp</text:a><text:tab/>(G6232)</text:p>
      <text:p text:style-name="P4"><text:tab/><text:tab/><text:tab/><text:tab/><text:tab/>amitié, finances, tribulations de J.J., J.J. jeteur de troubles, </text:p>
      <text:p text:style-name="P4"><text:tab/><text:tab/><text:tab/><text:tab/><text:tab/>imposture, calomnie, ses pseudos comme témoins, </text:p>
      <text:p text:style-name="P4"><text:tab/><text:tab/><text:tab/><text:tab/><text:tab/>même un document signé par un pseudo., acte authentique,</text:p>
      <text:p text:style-name="P4"><text:tab/><text:tab/><text:tab/><text:tab/><text:tab/>souci de courrier, ignore ce que fait son pseudo., amitié, </text:p>
      <text:p text:style-name="P4"><text:tab/><text:tab/><text:tab/><text:tab/><text:tab/>sentiments,</text:p>
      <text:p text:style-name="P4">((((((((((((((((((((((((((((((((((((((((((((((((((((((((((((((((<text:tab/></text:p>
      <text:p text:style-name="P4"><text:tab/></text:p>
      <text:p text:style-name="P4"><text:soft-page-break/>9281.17661701.72_Charles-Augustin Ferriol Comte d'Argental et à</text:p>
      <text:p text:style-name="P4"><text:tab/><text:tab/><text:tab/>Jeanne-Grâce Bosc Du Bouchet, <text:s/>Comtesse d'Argental</text:p>
      <text:p text:style-name="P4"><text:tab/><text:tab/><text:a xlink:type="simple" xlink:href="https://w.wiki/DQyu" text:style-name="Internet_20_link" text:visited-style-name="Visited_20_Internet_20_Link">https://w.wiki/DQyu</text:a><text:tab/>(G6235)</text:p>
      <text:p text:style-name="P4"><text:tab/><text:tab/><text:tab/><text:tab/><text:tab/>attitude face à la division des Génevois, jouer un rôle, </text:p>
      <text:p text:style-name="P4"><text:tab/><text:tab/><text:tab/><text:tab/><text:tab/>rôle contraire à celui de J.J., concorde, médiation, lois,</text:p>
      <text:p text:style-name="P4"><text:tab/><text:tab/><text:tab/><text:tab/><text:tab/>autorité, je vous conjure de devenir médiateurs, mensonge,</text:p>
      <text:p text:style-name="P4"><text:tab/><text:tab/><text:tab/><text:tab/><text:tab/>Questions sur les miracles, accusation, pas confondu, caute,</text:p>
      <text:p text:style-name="P4"><text:tab/><text:tab/><text:tab/><text:tab/><text:tab/>appel à ses 72 ans et à sa bonne réputation de chrétien,</text:p>
      <text:p text:style-name="P4"><text:tab/><text:tab/><text:tab/><text:tab/><text:tab/>je fais trop de bien pour qu'on me fasse du mal, sentiments, </text:p>
      <text:p text:style-name="P4">(((((((((((((((((((((((((((((((((((((((((((((((((((((((((((((((((((((<text:tab/><text:tab/></text:p>
      <text:p text:style-name="P4">9285.17661801.72_Germain-Gilles-Richard de Ruffey</text:p>
      <text:p text:style-name="P4"><text:tab/><text:tab/><text:a xlink:type="simple" xlink:href="https://w.wiki/DRb6" text:style-name="Internet_20_link" text:visited-style-name="Visited_20_Internet_20_Link">https://w.wiki/DRb6</text:a><text:tab/>(G6236)</text:p>
      <text:p text:style-name="P4"><text:tab/><text:tab/><text:tab/><text:tab/><text:tab/>confrère, félicitations pour un jeune accadémicien, vers, </text:p>
      <text:p text:style-name="P4"><text:tab/><text:tab/><text:tab/><text:tab/><text:tab/>échange de nouvelles, J.J. grand fou méchant malheureux,</text:p>
      <text:p text:style-name="P4"><text:tab/><text:tab/><text:tab/><text:tab/><text:tab/>honnêtes gens, </text:p>
      <text:p text:style-name="P4">((((((((((((((((((((((((((((((((((((((((((((((((((((((((((((((((((((<text:tab/><text:tab/></text:p>
      <text:p text:style-name="P4">9287.17661901.72_Jean-André de Luc</text:p>
      <text:p text:style-name="P4"><text:tab/><text:tab/>PVIII-342<text:tab/><text:tab/>plaide son bon droit vis à vis de J.J., la concorde, <text:s/>probité, </text:p>
      <text:p text:style-name="P4"><text:tab/><text:tab/><text:tab/><text:tab/><text:tab/>calomniateur, politesse stricte, signature</text:p>
      <text:p text:style-name="P4">(((((((((((((((((((((((((((((((((((((((((((((((((((((((((((((<text:tab/><text:tab/></text:p>
      <text:p text:style-name="P4">9288.17662001.72_Jean Le Rond d'Alembert</text:p>
      <text:p text:style-name="P4"><text:tab/><text:tab/><text:a xlink:type="simple" xlink:href="https://w.wiki/DS68" text:style-name="Internet_20_link" text:visited-style-name="Visited_20_Internet_20_Link">https://w.wiki/DS68</text:a><text:tab/>(G6240)</text:p>
      <text:p text:style-name="P4"><text:tab/><text:tab/><text:tab/><text:tab/><text:tab/>frère, maître, sage, J.J. fou partout, folie, philosophie,</text:p>
      <text:p text:style-name="P4"><text:tab/><text:tab/><text:tab/><text:tab/><text:tab/>le cœur navré, ironie sur les critiques possibles de ses vers, </text:p>
      <text:p text:style-name="P4"><text:tab/><text:tab/><text:tab/><text:tab/><text:tab/>persécution, sages, bigots, monstres, demande de nouvelles,</text:p>
      <text:p text:style-name="P4"><text:tab/><text:tab/><text:tab/><text:tab/><text:tab/>Vsanté, souci de mort, coup de patte à Shakespeare, cit. Shak.</text:p>
      <text:p text:style-name="P4"><text:tab/><text:tab/><text:tab/><text:tab/><text:tab/>Ironie, cit. Leibniz, sentiments,</text:p>
      <text:p text:style-name="P4">(((((((((((((((((((((((((((((((((((((((((((((((((((((((((((((<text:tab/><text:tab/><text:tab/></text:p>
      <text:p text:style-name="P4">9295.17662401.72_Charles-Augustin Ferriol Comte d'Argental et à</text:p>
      <text:p text:style-name="P4"><text:tab/><text:tab/><text:tab/>Jeanne-Grâce Bosc Du Bouchet, <text:s/>Comtesse d'Argental </text:p>
      <text:p text:style-name="P4"><text:tab/><text:tab/><text:a xlink:type="simple" xlink:href="https://w.wiki/DSDR" text:style-name="Internet_20_link" text:visited-style-name="Visited_20_Internet_20_Link">https://w.wiki/DSDR</text:a><text:tab/>(G6245)</text:p>
      <text:p text:style-name="P4"><text:tab/><text:tab/><text:tab/><text:tab/><text:tab/>déception du refus de poste de médiateurs, sentiments, </text:p>
      <text:p text:style-name="P4"><text:tab/><text:tab/><text:tab/><text:tab/><text:tab/>coup de patte à la superstition, cite son pseudo avec fierté,</text:p>
      <text:p text:style-name="P4"><text:tab/><text:tab/><text:tab/><text:tab/> <text:s text:c="10"/><text:tab/>prophète, Catherine à aboli la persécution, ma Catherine,</text:p>
      <text:p text:style-name="P4"><text:tab/><text:tab/><text:tab/><text:tab/><text:tab/>tolérance, vérité, raison, savoir se résigner, nature, </text:p>
      <text:p text:style-name="P4"><text:tab/><text:tab/><text:tab/><text:tab/><text:tab/>J.J. bien méchant fou, les griefs de V., J.J. orgueilleux, </text:p>
      <text:p text:style-name="P4"><text:tab/><text:tab/><text:tab/><text:tab/><text:tab/>J.J. malhonnête, annonce la lettre 9287, témoignage écrit, </text:p>
      <text:p text:style-name="P4"><text:tab/><text:tab/><text:tab/><text:tab/><text:tab/>souci de contacts sociaux, K : manque 2§ contacts sociaux,</text:p>
      <text:p text:style-name="P4"><text:tab/><text:tab/><text:tab/><text:tab/><text:tab/>sentiments, </text:p>
      <text:p text:style-name="P4">((((((((((((((((((((((((((((((((((((((((((((((((((((((((((((((((<text:tab/><text:tab/></text:p>
      <text:p text:style-name="P4">9297.17662501.72_Étienne-Noël Damilaville </text:p>
      <text:p text:style-name="P4"><text:tab/><text:tab/><text:a xlink:type="simple" xlink:href="https://w.wiki/DTpE" text:style-name="Internet_20_link" text:visited-style-name="Visited_20_Internet_20_Link">https://w.wiki/DTpE</text:a><text:tab/>(G6246)</text:p>
      <text:p text:style-name="P4"><text:tab/><text:tab/><text:tab/><text:tab/><text:tab/>frère, Mandement …, pseudo, mensonge, les 2 puissances,</text:p>
      <text:p text:style-name="P4"><text:tab/><text:tab/><text:tab/><text:tab/><text:tab/>un archevêque de Novgorod agit dans le sens de V., la raison</text:p>
      <text:p text:style-name="P4"><text:tab/><text:tab/><text:tab/><text:tab/><text:tab/>Questions sur les miracles attribué à J.J., calomnie, </text:p>
      <text:p text:style-name="P4"><text:tab/><text:tab/><text:tab/><text:tab/><text:tab/>rapports épistoliers avec Catherine, K : 1 § sauté, théisme,</text:p>
      <text:p text:style-name="P4"><text:tab/><text:tab/><text:tab/><text:tab/><text:tab/>théologiens raisonnables, honnêtes gens éclairés, écr. l'inf.,</text:p>
      <text:p text:style-name="P4">(((((((((((((((((((((((((((((((((((((((((((((((((((((((((((((((((((((<text:tab/></text:p>
      <text:p text:style-name="P4"/>
      <text:p text:style-name="P4"/>
      <text:p text:style-name="P4"/>
      <text:p text:style-name="P4"><text:tab/><text:tab/></text:p>
      <text:p text:style-name="P4"><text:soft-page-break/>9298.17662501.72_Pierre Lullin</text:p>
      <text:p text:style-name="P4"><text:tab/><text:tab/>PVIII-355<text:tab/><text:tab/>politesse stricte, calomnie de Rousseau, imposture injurieuse,</text:p>
      <text:p text:style-name="P4"><text:tab/><text:tab/><text:tab/><text:tab/><text:tab/>mise en cause du conseil, mépris, destruction, </text:p>
      <text:p text:style-name="P4"><text:tab/><text:tab/><text:tab/><text:tab/><text:tab/>lettre lue au conseil par un tiers, justice, respect, signature, </text:p>
      <text:p text:style-name="P4">((((((((((((((((((((((((((((((((((((((((((((((((((((((((((((((((((<text:tab/><text:tab/></text:p>
      <text:p text:style-name="P4">9299.17662501.72_François Tronchin</text:p>
      <text:p text:style-name="P4"><text:tab/><text:tab/>PVIII-356<text:tab/><text:tab/>amitié, détruire les calomnies auprès des grands,</text:p>
      <text:p text:style-name="P4"><text:tab/><text:tab/><text:tab/><text:tab/><text:tab/> fait agir le docteur, J.J. un misérable dénoncé par le docteur,</text:p>
      <text:p text:style-name="P4"><text:tab/><text:tab/><text:tab/><text:tab/><text:tab/>menace voilée d'implication, chantage à la vérité, sentiments,</text:p>
      <text:p text:style-name="P4">(((((((((((((((((((((((((((((((((((((((((((((((((((((((((((((((((((((((<text:tab/></text:p>
      <text:p text:style-name="P4">9302.17663001.72_Pierre Lullin</text:p>
      <text:p text:style-name="P4"><text:tab/><text:tab/><text:a xlink:type="simple" xlink:href="https://w.wiki/DUfW" text:style-name="Internet_20_link" text:visited-style-name="Visited_20_Internet_20_Link">https://w.wiki/DUfW</text:a><text:tab/>(G6250)</text:p>
      <text:p text:style-name="P4"><text:tab/><text:tab/><text:tab/><text:tab/><text:tab/> politesse stricte, vous savez, calomnie, J.J. décrêté cause de V.,</text:p>
      <text:p text:style-name="P4"><text:tab/><text:tab/><text:tab/><text:tab/><text:tab/>origine des troubles, protestations d'innocence, étranger,</text:p>
      <text:p text:style-name="P4"><text:tab/><text:tab/><text:tab/><text:tab/><text:tab/>persécution, amitié, haine, culpabilité, signature : </text:p>
      <text:p text:style-name="P4">((((((((((((((((((((((((((((((((((((((((((((((((((((((((((((((((((((((((<text:tab/><text:tab/></text:p>
      <text:p text:style-name="P4">9309.17660202.72_Étienne-Noël Damilaville </text:p>
      <text:p text:style-name="P4"><text:tab/><text:tab/><text:a xlink:type="simple" xlink:href="https://w.wiki/DVeu" text:style-name="Internet_20_link" text:visited-style-name="Visited_20_Internet_20_Link">https://w.wiki/DVeu</text:a><text:tab/>(G6255)</text:p>
      <text:p text:style-name="P4"><text:tab/><text:tab/><text:tab/><text:tab/><text:tab/>frère, affaire Sirven, très content du mémoire, </text:p>
      <text:p text:style-name="P4"><text:tab/><text:tab/><text:tab/><text:tab/><text:tab/>minimise les troubles de Genève, ironie, cit. Homère, Vsanté,</text:p>
      <text:p text:style-name="P4"><text:tab/><text:tab/><text:tab/><text:tab/><text:tab/>sous entendu J.J. auteur des Questions sur les miracles,</text:p>
      <text:p text:style-name="P4"><text:tab/><text:tab/><text:tab/><text:tab/><text:tab/>preuve aurait pu être mieux, souci de courrier,</text:p>
      <text:p text:style-name="P4">((((((( <text:s text:c="14"/>(((((((((((((((((((((((((((((((((((((((((((((((((((((((((((((((<text:tab/><text:tab/><text:tab/></text:p>
      <text:p text:style-name="P4">9332.17661902.72_Marie de Vichy de Chamrond, Marquise du Deffand</text:p>
      <text:p text:style-name="P4"><text:tab/><text:tab/><text:a xlink:type="simple" xlink:href="https://w.wiki/DWMS" text:style-name="Internet_20_link" text:visited-style-name="Visited_20_Internet_20_Link">https://w.wiki/DWMS</text:a><text:tab/> <text:s text:c="3"/>(G6273) </text:p>
      <text:p text:style-name="P4"><text:tab/><text:tab/><text:tab/><text:tab/><text:tab/>Le Philosophe ignorant, curiosité, esprit humain, l'étude,</text:p>
      <text:p text:style-name="P4"><text:tab/><text:tab/><text:tab/><text:tab/><text:tab/>fardeau de notre oisiveté, la méditation, thèmes de méditation,</text:p>
      <text:p text:style-name="P4"><text:tab/><text:tab/><text:tab/><text:tab/><text:tab/>inverse du populaire, cit. La Fontaine, envoi d'1 Question sur,</text:p>
      <text:p text:style-name="P4"><text:tab/><text:tab/><text:tab/><text:tab/><text:tab/>J.J. et prêtres calvinistes, goguenard de Neuchâtel, sentiments,</text:p>
      <text:p text:style-name="P4">((((((((((((((((((((((((((((((((((((((((((((((((((((</text:p>
      <text:p text:style-name="P4"><text:tab/><text:tab/><text:tab/> 388, 403, 453, 471, 492, 497, 504, </text:p>
      <text:p text:style-name="P4">(((((((((((((((((((((((((((((((((((((((((((((((((((((((<text:tab/><text:tab/></text:p>
      <text:p text:style-name="P4">9349.17661203.72_Jean Le Rond d'Alembert</text:p>
      <text:p text:style-name="P4"><text:tab/><text:tab/><text:a xlink:type="simple" xlink:href="https://w.wiki/DWPs" text:style-name="Internet_20_link" text:visited-style-name="Visited_20_Internet_20_Link">https://w.wiki/DWPs</text:a><text:tab/>(G6290)</text:p>
      <text:p text:style-name="P4"><text:tab/><text:tab/><text:tab/><text:tab/><text:tab/>désir de petits philosophes, vision moliniste, jésuites, </text:p>
      <text:p text:style-name="P4"><text:tab/><text:tab/><text:tab/><text:tab/><text:tab/>jansénistes, cherche à raccommoder les gens, Vsanté,</text:p>
      <text:p text:style-name="P4"><text:tab/><text:tab/><text:tab/><text:tab/><text:tab/>cit. Naïs de Rameau, satisfaction d'un écrit du Roi, Stamp Act,</text:p>
      <text:p text:style-name="P4"><text:tab/><text:tab/><text:tab/><text:tab/><text:tab/>coup de patte à J.J., philosophe, sentiments, penseurs, </text:p>
      <text:p text:style-name="P4">((((((((((((((((((((((((((((((((((((((((((((((((((((((((((((((((((<text:tab/><text:tab/></text:p>
      <text:p text:style-name="P4">9406.17660105.72_Chevalier Pierre de Taulès</text:p>
      <text:p text:style-name="P4"><text:tab/><text:tab/><text:a xlink:type="simple" xlink:href="https://w.wiki/DWXy" text:style-name="Internet_20_link" text:visited-style-name="Visited_20_Internet_20_Link">https://w.wiki/DWXy</text:a><text:tab/>(G6330)</text:p>
      <text:p text:style-name="P4"><text:tab/><text:tab/><text:tab/><text:tab/><text:tab/>les troubles de Genève expliqués au secrétaire d'ambassade,</text:p>
      <text:p text:style-name="P4"><text:tab/><text:tab/><text:tab/><text:tab/><text:tab/>laboureur, âgé, Vsanté, pauvre petit innocent, près de mourir,</text:p>
      <text:p text:style-name="P4"><text:tab/><text:tab/><text:tab/><text:tab/><text:tab/>J.J. s'imagine, pointe ironique contre les écrits de J.J., rire,</text:p>
      <text:p text:style-name="P4"><text:tab/><text:tab/><text:tab/><text:tab/><text:tab/>imagination d'un complot, citoyens, loi, prudence, retraite,</text:p>
      <text:p text:style-name="P4"><text:tab/><text:tab/><text:tab/><text:tab/><text:tab/>arnaque soulignée sans se plaindre, victime là aussi,</text:p>
      <text:p text:style-name="P4"><text:tab/><text:tab/><text:tab/><text:tab/><text:tab/>n'a fait que rendre des services reconnus par les grands,</text:p>
      <text:p text:style-name="P4"><text:tab/><text:tab/><text:tab/><text:tab/><text:tab/>politesse, signature,</text:p>
      <text:p text:style-name="P4">((((((((((((((((((((((((((((((((((((((((((((((((((((((((((((((((((<text:tab/><text:tab/></text:p>
      <text:p text:style-name="P4">9425.17661805.72_Étienne-François de Choiseul-Stainville, Duc de Choiseul</text:p>
      <text:p text:style-name="P4"><text:tab/><text:tab/><text:a xlink:type="simple" xlink:href="https://w.wiki/DY8P" text:style-name="Internet_20_link" text:visited-style-name="Visited_20_Internet_20_Link">https://w.wiki/DY8P</text:a><text:tab/>(G6217)</text:p>
      <text:p text:style-name="P4"><text:tab/><text:tab/><text:tab/><text:tab/><text:tab/>supplique, fait sa cour, liste des bienfaits du Duc, mercis,</text:p>
      <text:p text:style-name="P4"><text:soft-page-break/><text:tab/><text:tab/><text:tab/><text:tab/><text:tab/>J.J. seul fauteur des troubles de Genève, attaque des œuvres, </text:p>
      <text:p text:style-name="P4"><text:tab/><text:tab/><text:tab/><text:tab/><text:tab/>contrat insocial, dénonciation de J.J. qui s'imagine, neutralité,</text:p>
      <text:p text:style-name="P4"><text:tab/><text:tab/><text:tab/><text:tab/><text:tab/>invitations pour conciliation, consultation d'avocats, distances,</text:p>
      <text:p text:style-name="P4"><text:tab/><text:tab/><text:tab/><text:tab/><text:tab/>demande de protection auprès de l'ambassadeur, </text:p>
      <text:list xml:id="list7603223154815035759" text:style-name="L2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15">marmotte décrépite, se fera hyper esclave, âme,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4"><text:tab/><text:tab/><text:tab/><text:tab/><text:tab/>P.S., propose une prise de pouvoir à l'amiable,</text:p>
      <text:p text:style-name="P4">((((((((((((((((((((((((((((((((((((((((((((((((((((((((((((((((((((((<text:tab/><text:tab/><text:tab/></text:p>
      <text:p text:style-name="P4">9450.17660206.72_Étienne-Noël Damilaville </text:p>
      <text:p text:style-name="P4"><text:tab/><text:tab/><text:a xlink:type="simple" xlink:href="https://w.wiki/DYSR" text:style-name="Internet_20_link" text:visited-style-name="Visited_20_Internet_20_Link">https://w.wiki/DYSR</text:a><text:tab/>(G6359)</text:p>
      <text:p text:style-name="P4"><text:tab/><text:tab/><text:tab/><text:tab/><text:tab/>frère, affaire Lally, buste de V., Vsanté, mensonge,</text:p>
      <text:p text:style-name="P4"><text:tab/><text:tab/><text:tab/><text:tab/><text:tab/>Lettre au docteur Pansophe, cite sa lettre 9302, J.J. fou,</text:p>
      <text:p text:style-name="P4"><text:tab/><text:tab/><text:tab/><text:tab/><text:tab/>Juifs fous, mais ne pas brûler, souci de courrier, Jésuites,</text:p>
      <text:p text:style-name="P4"><text:tab/><text:tab/><text:tab/><text:tab/><text:tab/>Capucins, purger la terre, Amen,</text:p>
      <text:p text:style-name="P4">(((((((((((((((((((((((((((((((((((((((((((((((((((((((((((((((((((((((<text:tab/></text:p>
      <text:p text:style-name="P4">9458.17661306.72_Jean Le Rond d'Alembert</text:p>
      <text:p text:style-name="P4"><text:tab/><text:tab/><text:a xlink:type="simple" xlink:href="https://w.wiki/DYqd" text:style-name="Internet_20_link" text:visited-style-name="Visited_20_Internet_20_Link">https://w.wiki/DYqd</text:a><text:tab/>(G6364)</text:p>
      <text:p text:style-name="P4"><text:tab/><text:tab/><text:tab/><text:tab/><text:tab/>philosophe, pseudo, annonce une justice exemplaire, libelle, </text:p>
      <text:p text:style-name="P4"><text:tab/><text:tab/><text:tab/><text:tab/><text:tab/>Rousseau faux frère, comédie, critique littéraire, </text:p>
      <text:p text:style-name="P4"><text:tab/><text:tab/><text:tab/><text:tab/><text:tab/>affaire Lally, parlement, despotisme, clergé, Encyclopédie,</text:p>
      <text:p text:style-name="P4"><text:tab/><text:tab/><text:tab/><text:tab/><text:tab/>comédie, avis sur les divisions de Genève, sentiments,</text:p>
      <text:p text:style-name="P4"><text:tab/><text:tab/><text:tab/><text:tab/><text:tab/>appel à être aimé, P.S., fier de son disciple : Frédéric II, </text:p>
      <text:p text:style-name="P4">((((((((((((((((((((((((((((((((((((((((((((((((((((((((((((((((((((((((</text:p>
      <text:p text:style-name="P4">9467.17661106.72_ Charles-Augustin Ferriol Comte d'Argental<text:tab/></text:p>
      <text:p text:style-name="P4"><text:tab/><text:tab/>PVIII-503<text:tab/><text:tab/>manque le début, cit. Fontenelle, désaccord, vérités, fanatisme,</text:p>
      <text:p text:style-name="P4"><text:tab/><text:tab/><text:tab/><text:tab/><text:tab/>lumière, monstre de la superstition, service, martyrs, folie,</text:p>
      <text:p text:style-name="P4"><text:tab/><text:tab/><text:tab/><text:tab/><text:tab/>cacher son identité, caute, vanité, Helvétius et J.J. faute, </text:p>
      <text:p text:style-name="P4"><text:tab/><text:tab/><text:tab/><text:tab/><text:tab/>cit. La Fontaine, erreur de savoir, affaire Lally, arrêts, </text:p>
      <text:p text:style-name="P4"><text:tab/><text:tab/><text:tab/><text:tab/><text:tab/>justice, sentiments, P.S., sa cour par personne interposée, </text:p>
      <text:p text:style-name="P4"><text:tab/><text:tab/><text:tab/><text:tab/><text:tab/>théâtre, </text:p>
      <text:p text:style-name="P4">(((((((((((((((((((((((((((((((((((((((((((((((((((((((((((</text:p>
      <text:p text:style-name="P4"><text:tab/>513, 529, 538, 539, 554, 567, 568, 571, 574, 582, 583, 598, 608n2, 618, 619, 623, 640, </text:p>
      <text:p text:style-name="P4">9480.17662306.72_Étienne-Noël Damilaville <text:tab/><text:tab/><text:tab/><text:tab/><text:tab/><text:tab/><text:tab/></text:p>
      <text:p text:style-name="P4"><text:tab/><text:tab/><text:a xlink:type="simple" xlink:href="https://w.wiki/Da7N" text:style-name="Internet_20_link" text:visited-style-name="Visited_20_Internet_20_Link">https://w.wiki/Da7N</text:a><text:tab/>(G6373)</text:p>
      <text:p text:style-name="P4"><text:tab/><text:tab/><text:tab/><text:tab/><text:tab/>amitié, prêtres, envoi de Questions..., Lettre...Pansophe sur J.J.,</text:p>
      <text:p text:style-name="P4"><text:tab/><text:tab/><text:tab/><text:tab/><text:tab/>affaire Sirven, souci de protection des Sirven, </text:p>
      <text:p text:style-name="P4"><text:tab/><text:tab/><text:tab/><text:tab/><text:tab/>affaire De La Barre, justesse, crimes, supplices, punir, théâtre,</text:p>
      <text:p text:style-name="P4"><text:tab/><text:tab/><text:tab/><text:tab/><text:tab/>sentiments, la cour à D'Alembert,</text:p>
      <text:p text:style-name="P4">((((((((((((((((((((((((((((((((((((((((((((((((((((((((((<text:tab/><text:tab/></text:p>
      <text:p text:style-name="P4">9499.17660707.72_Étienne-Noël Damilaville </text:p>
      <text:p text:style-name="P4"><text:tab/><text:tab/><text:a xlink:type="simple" xlink:href="https://w.wiki/DaFM" text:style-name="Internet_20_link" text:visited-style-name="Visited_20_Internet_20_Link">https://w.wiki/DaFM</text:a><text:tab/>(G6389)</text:p>
      <text:p text:style-name="P4"><text:tab/><text:tab/><text:tab/><text:tab/><text:tab/>frère, sentiment, atteint par l'exécution de La Barre,</text:p>
      <text:p text:style-name="P4"><text:tab/><text:tab/><text:tab/><text:tab/><text:tab/>le dictionnaire philosophique en preuve accablante brûlé,</text:p>
      <text:p text:style-name="P4"><text:tab/><text:tab/><text:tab/><text:tab/><text:tab/>désir de mort ailleurs, mensonge, </text:p>
      <text:p text:style-name="P4"><text:tab/><text:tab/><text:tab/><text:tab/><text:tab/>nie être l'auteur de la Lettre....Pansophe, calomnie,</text:p>
      <text:p text:style-name="P4"><text:tab/><text:tab/><text:tab/><text:tab/><text:tab/>charge de récupérer les lettres éditées, caute, </text:p>
      <text:p text:style-name="P4">((((((((((((((((((((((((((((((((((((((((((((((((((((((((((<text:tab/><text:tab/></text:p>
      <text:p text:style-name="P4">9512.17661407.72_Étienne-Noël Damilaville </text:p>
      <text:p text:style-name="P4"><text:tab/><text:tab/><text:a xlink:type="simple" xlink:href="https://w.wiki/DaGY" text:style-name="Internet_20_link" text:visited-style-name="Visited_20_Internet_20_Link">https://w.wiki/DaGY</text:a><text:tab/>(G6404)</text:p>
      <text:p text:style-name="P4"><text:tab/><text:tab/><text:tab/><text:tab/><text:tab/>frère, sentiments, jeunes gens de famille, vieux scélérat d'élu,</text:p>
      <text:p text:style-name="P4"><text:tab/><text:tab/><text:tab/><text:tab/><text:tab/>absurdité de l'arrêté, résumé de l'affaire De La Barre,</text:p>
      <text:p text:style-name="P4"><text:tab/><text:tab/><text:tab/><text:tab/><text:tab/>allusion au Portatif brûlé, ON écrit sur J.J., lettre de Hume ?,</text:p>
      <text:p text:style-name="P4"><text:tab/><text:tab/><text:tab/><text:tab/><text:tab/>J.J. noir scélérat, procès imprimé sera transmis à V.</text:p>
      <text:p text:style-name="P4"><text:soft-page-break/>((((((((((((((((((((((((((((((((((((((((((((((((((((((((((<text:tab/><text:tab/><text:tab/><text:tab/><text:tab/></text:p>
      <text:p text:style-name="P4">9513.17661407.72_Charles-Augustin Ferriol Comte d'Argental et à</text:p>
      <text:p text:style-name="P4"><text:tab/><text:tab/><text:tab/>Jeanne-Grâce Bosc Du Bouchet, <text:s/>Comtesse d'Argental </text:p>
      <text:p text:style-name="P4"><text:tab/><text:tab/><text:a xlink:type="simple" xlink:href="https://w.wiki/DanB" text:style-name="Internet_20_link" text:visited-style-name="Visited_20_Internet_20_Link">https://w.wiki/DanB</text:a><text:tab/>(G6402)</text:p>
      <text:p text:style-name="P4"><text:tab/><text:tab/><text:tab/><text:tab/><text:tab/>théâtre, souci de courrier, l'affaire De La Barre, point de loi,</text:p>
      <text:p text:style-name="P4"><text:tab/><text:tab/><text:tab/><text:tab/><text:tab/>un jeune gentilhomme (famille d'Ormesson), parlement,</text:p>
      <text:p text:style-name="P4"><text:tab/><text:tab/><text:tab/><text:tab/><text:tab/>indignation, horreur, digestion coupée, J.J. coquin, </text:p>
      <text:p text:style-name="P4"><text:tab/><text:tab/><text:tab/><text:tab/><text:tab/>affreux que J.J. ait écrit le Vicaire …, J.J. singe de philosophe,</text:p>
      <text:p text:style-name="P4"><text:tab/><text:tab/><text:tab/><text:tab/><text:tab/>sentiments très forts, souci de courrier, La Barre, Calas, Sirven,</text:p>
      <text:p text:style-name="P4">(((((((((((((((((((((((((((((((((((((((((((((((((((((((((((((<text:tab/><text:tab/><text:tab/></text:p>
      <text:p text:style-name="P4">9533.17662307.72_Jean Le Rond D'Alembert</text:p>
      <text:p text:style-name="P4"><text:tab/><text:tab/><text:a xlink:type="simple" xlink:href="https://w.wiki/Dcfc" text:style-name="Internet_20_link" text:visited-style-name="Visited_20_Internet_20_Link">https://w.wiki/Dcfc</text:a><text:tab/>(G6423)</text:p>
      <text:p text:style-name="P4"><text:tab/><text:tab/><text:tab/><text:tab/><text:tab/>cœur de tigre, rire, vengeance, tentation de retraite, </text:p>
      <text:p text:style-name="P4"><text:tab/><text:tab/><text:tab/><text:tab/><text:tab/>cultiver en paix la raison, comté de Clèves, pousse à agir,</text:p>
      <text:p text:style-name="P4"><text:tab/><text:tab/><text:tab/><text:tab/><text:tab/>supplice des temps anciens à l'époque présente, sentiments,</text:p>
      <text:p text:style-name="P4">(((((((((((((((((((((((((((((((((((((((((((((((((((((((((((((((((((<text:tab/><text:tab/></text:p>
      <text:p text:style-name="P4">9549.17663007.72_Jean Le Rond D'Alembert</text:p>
      <text:p text:style-name="P4"><text:tab/><text:tab/><text:a xlink:type="simple" xlink:href="https://w.wiki/Dchj" text:style-name="Internet_20_link" text:visited-style-name="Visited_20_Internet_20_Link">https://w.wiki/Dchj</text:a><text:tab/>(G6438)</text:p>
      <text:p text:style-name="P4"><text:tab/><text:tab/><text:tab/><text:tab/><text:tab/>colère, sentiments, douleur, Frédéric II, Sirven, sensibilité,</text:p>
      <text:p text:style-name="P4"><text:tab/><text:tab/><text:tab/><text:tab/><text:tab/>ses sujets de pleurs, foudre sur mauvaise cible,</text:p>
      <text:p text:style-name="P4"><text:tab/><text:tab/><text:tab/><text:tab/><text:tab/>même la foudre tombe sur des innocents, </text:p>
      <text:p text:style-name="P4"><text:tab/><text:tab/><text:tab/><text:tab/><text:tab/>parallèle avec les héros de Corneille, mémoire ne le touche pas</text:p>
      <text:p text:style-name="P4"><text:tab/><text:tab/><text:tab/><text:tab/><text:tab/>J.J. déclaré calomniateur infâme, deux partis à Genève,</text:p>
      <text:p text:style-name="P4"><text:tab/><text:tab/><text:tab/><text:tab/><text:tab/>nostalgie d'un groupe de gens qui pensent, </text:p>
      <text:p text:style-name="P4">(((((((((((((((((((((((((((((((((((((((((((((((((((((((((((((((((((((<text:tab/><text:tab/><text:tab/></text:p>
      <text:p text:style-name="P4">9550.17663007.72_ Étienne-Noël Damilaville</text:p>
      <text:p text:style-name="Standard"><text:span text:style-name="T5"><text:tab/><text:tab/></text:span><text:a xlink:type="simple" xlink:href="https://w.wiki/DdT$" text:style-name="Internet_20_link" text:visited-style-name="Visited_20_Internet_20_Link"><text:span text:style-name="T5">https://w.wiki/DdT$</text:span></text:a><text:span text:style-name="T5"><text:tab/>(G6439)</text:span></text:p>
      <text:p text:style-name="P4"><text:tab/><text:tab/><text:tab/><text:tab/><text:tab/>finances, Mr. De Voltaire a payé sur le champ, manufacture,</text:p>
      <text:p text:style-name="P4"><text:tab/><text:tab/><text:tab/><text:tab/><text:tab/>J.J. déclaré calomniateur par écrit, philosophie profanée,</text:p>
      <text:p text:style-name="P4"><text:tab/><text:tab/><text:tab/><text:tab/><text:tab/>ses compliments à Diderot, écriture voilée, signature, pseudo,</text:p>
      <text:p text:style-name="P4">(((((((((((((((((((((((((((((((((((((((((((((((((((((((((((((((((((((<text:tab/><text:tab/><text:tab/><text:tab/><text:tab/><text:tab/><text:tab/></text:p>
      <text:p text:style-name="P4">9554.17660108.72_ Étienne-Noël Damilaville</text:p>
      <text:p text:style-name="Standard"><text:span text:style-name="T5"><text:tab/><text:tab/></text:span><text:a xlink:type="simple" xlink:href="https://w.wiki/DdUs" text:style-name="Internet_20_link" text:visited-style-name="Visited_20_Internet_20_Link"><text:span text:style-name="T5">https://w.wiki/DdUs</text:span></text:a><text:span text:style-name="T5"><text:tab/>(G6442)</text:span></text:p>
      <text:p text:style-name="P4"><text:tab/><text:tab/><text:tab/><text:tab/><text:tab/>caute, finances, douleur de l'affaire La Barre, anagramme, </text:p>
      <text:p text:style-name="P4"><text:tab/><text:tab/><text:tab/><text:tab/><text:tab/>la plus vive douleur, s'établir à Clèves,</text:p>
      <text:p text:style-name="P4"><text:tab/><text:tab/><text:tab/><text:tab/><text:tab/>J.J. certifié infâme calomniateur, orgueil humilié, décri,</text:p>
      <text:p text:style-name="P4"><text:tab/><text:tab/><text:tab/><text:tab/><text:tab/>sentiments, amitié, signature, pseudo,</text:p>
      <text:p text:style-name="P4">(((((((((((((((((((((((((((((((((((((((((((((((((((((((<text:tab/><text:tab/><text:tab/></text:p>
      <text:p text:style-name="P4">9559.17660408.72_Théodore Tronchin</text:p>
      <text:p text:style-name="P4"><text:tab/><text:tab/>PVIII-574<text:tab/><text:tab/>Frédéric II, secours aux Sirven, requête de V. pour Clèves, </text:p>
      <text:p text:style-name="P4"><text:tab/><text:tab/><text:tab/><text:tab/><text:tab/>ne quittera pas sa maison, ne sera pas opposant à Genève,</text:p>
      <text:p text:style-name="P4"><text:tab/><text:tab/><text:tab/><text:tab/><text:tab/>sentiments, fait sa cour par intermédiaire, demande à être aimé,</text:p>
      <text:p text:style-name="P4">((((((((((((((((((((((((((((((((((((((((((((((((((((((((((((<text:tab/><text:tab/><text:tab/></text:p>
      <text:p text:style-name="P4">9568.17661008.72_Jean Le Rond D'Alembert</text:p>
      <text:p text:style-name="P4"><text:tab/><text:tab/><text:a xlink:type="simple" xlink:href="https://w.wiki/De8q" text:style-name="Internet_20_link" text:visited-style-name="Visited_20_Internet_20_Link">https://w.wiki/De8q</text:a><text:tab/>(G6449)</text:p>
      <text:p text:style-name="P4"><text:tab/><text:tab/><text:tab/><text:tab/><text:tab/>philosophe, mémoire affaire La Barre, douleur, indignation, </text:p>
      <text:p text:style-name="P4"><text:tab/><text:tab/><text:tab/><text:tab/><text:tab/>cit.lat., liens, pensions, enchaîné, approche des 73 ans,</text:p>
      <text:p text:style-name="P4"><text:tab/><text:tab/><text:tab/><text:tab/><text:tab/>donc aux autres d'agir, chantage à l'action, </text:p>
      <text:p text:style-name="P4"><text:tab/><text:tab/><text:tab/><text:tab/><text:tab/>je vous remercie par avance, coups de foudre sur jansénistes,</text:p>
      <text:p text:style-name="P4"><text:tab/><text:tab/><text:tab/><text:tab/><text:tab/>après les jésuites, cit. A.T., caute, J.J. fou orgueilleux,</text:p>
      <text:p text:style-name="P4">((((((((((((((((((((((((((((((((((((((((((((((((((((((((((((((</text:p>
      <text:p text:style-name="P4"><text:tab/><text:tab/><text:tab/></text:p>
      <text:p text:style-name="P4"><text:soft-page-break/>9569.17661108.72_ Étienne-Noël Damilaville</text:p>
      <text:p text:style-name="P4"><text:tab/><text:tab/><text:tab/><text:tab/><text:tab/>(G6454)</text:p>
      <text:p text:style-name="P4"><text:tab/><text:tab/><text:tab/><text:tab/><text:tab/>amitié, coup de patte à J.J., médiateur, calomniateur, sarcasme,</text:p>
      <text:p text:style-name="P4"><text:tab/><text:tab/><text:tab/><text:tab/><text:tab/>Frédéric II, belles lettres, paix, âge, Vsanté, mémoire,</text:p>
      <text:p text:style-name="P4"><text:tab/><text:tab/><text:tab/><text:tab/><text:tab/>demande de doc., Sirven, âme,</text:p>
      <text:p text:style-name="P4">(((((((((((((((((((((((((((((((((((((((((((((((((((((((((((((((((((((((((((((((((<text:tab/></text:p>
      <text:p text:style-name="P4">9586.17662008.72_Théodore Tronchin</text:p>
      <text:p text:style-name="P4"><text:tab/><text:tab/>PVIII-597<text:tab/><text:tab/></text:p>
      <text:p text:style-name="P4"><text:tab/><text:tab/><text:tab/><text:tab/><text:tab/>négation, âge, Vsanté, souci de mort, paix, esprit de parti, </text:p>
      <text:p text:style-name="P4"><text:tab/><text:tab/><text:tab/><text:tab/><text:tab/>injuste, coup de patte à J.J., demande de doc, sentiments</text:p>
      <text:p text:style-name="P4">(((((((((((((((((((((((((((((((((((((((((((((((((((((((((((((((((((((((</text:p>
      <text:p text:style-name="P6"><text:s/>9598.17662908.72_Étienne-Noël Damilaville </text:p>
      <text:p text:style-name="P6"><text:tab/><text:tab/><text:tab/><text:tab/><text:tab/>(G6475)</text:p>
      <text:p text:style-name="P6"><text:tab/><text:tab/><text:tab/><text:tab/><text:tab/>amitié, coup à J.J., ridicule, douleur, méchanceté, Vpeine, <text:tab/><text:tab/><text:tab/><text:tab/><text:tab/><text:tab/>Vsanté, </text:p>
      <text:p text:style-name="P6">((((((((((((((((((((((((((((((((((((((((((((((((((((((((((((((((</text:p>
      <text:p text:style-name="P6">9608.17660309.72_Théodore Tronchin</text:p>
      <text:p text:style-name="P6"><text:tab/><text:tab/>PVIII-616</text:p>
      <text:p text:style-name="P6"><text:tab/><text:tab/><text:tab/><text:tab/><text:tab/>Vpeine, peuple, Conseil, amitié, paix, conciliation, justice,</text:p>
      <text:p text:style-name="P6"><text:tab/><text:tab/><text:tab/><text:tab/><text:tab/>protection, mémoire, Sirven, incitation, J.J., malheureux,</text:p>
      <text:p text:style-name="P6"><text:tab/><text:tab/><text:tab/><text:tab/><text:tab/>désir de reconnaissance, orgueil, cœur, </text:p>
      <text:p text:style-name="P6"><text:tab/><text:tab/><text:tab/><text:tab/><text:tab/>sentiments, </text:p>
      <text:p text:style-name="P6">((((((((((((((((((((((((((((((((((((((((((((((((((((((((((((((((((((</text:p>
      <text:p text:style-name="P6">9609.17660509.72_Jean Le Rond D'Alembert</text:p>
      <text:p text:style-name="P6"><text:tab/><text:tab/>PVIII-618</text:p>
      <text:p text:style-name="P6"><text:tab/><text:tab/><text:tab/><text:tab/><text:tab/>philosophe, publication, J.J., Allobroge, horreur, </text:p>
      <text:p text:style-name="P6"><text:tab/><text:tab/><text:tab/><text:tab/><text:tab/>impuissance, haine, écraser, welches, âge,</text:p>
      <text:p text:style-name="P6"><text:tab/><text:tab/><text:tab/><text:tab/><text:tab/>Vsanté, incitation, courtisan, cœur, sentiments, </text:p>
      <text:p text:style-name="P6">(((((((((((((((((((((((((((((((((((((((((((((((((((((((((</text:p>
      <text:p text:style-name="P6">9610.17660509.72_ Étienne-Noël Damilaville</text:p>
      <text:p text:style-name="P6"><text:tab/><text:tab/>PVIII-619<text:tab/><text:tab/>(G6485)</text:p>
      <text:p text:style-name="P6"><text:tab/><text:tab/><text:tab/><text:tab/><text:tab/>amitié, lettres, coup de patte à J.J., ironie, double_sens</text:p>
      <text:p text:style-name="P6"><text:tab/><text:tab/><text:tab/><text:tab/><text:tab/>Hume, folie, protection, philosophie, Vpeine, Vsanté, </text:p>
      <text:p text:style-name="P6"><text:tab/><text:tab/><text:tab/><text:tab/><text:tab/>courrier, </text:p>
      <text:p text:style-name="P6">((((((((((((((((((((((((((((((((((((((((((((((((((((((((((</text:p>
      <text:p text:style-name="P6">9614.17660809.72_ Étienne-Noël Damilaville</text:p>
      <text:p text:style-name="P6"><text:tab/><text:tab/>PVIII-622<text:tab/><text:tab/>(G6487)</text:p>
      <text:p text:style-name="P6"><text:tab/><text:tab/><text:tab/><text:tab/><text:tab/>amitié, action, public, lu mière, Sirven, critique_littéraire, </text:p>
      <text:p text:style-name="P6"><text:tab/><text:tab/><text:tab/><text:tab/><text:tab/>Genève, J.J., négation, édition, écraser, âme, vérité, écr.l'inf.,</text:p>
      <text:p text:style-name="P6">(((((((((((((((((((((((((((((((((((((((((((((((((((((((((((((((((((((</text:p>
      <text:p text:style-name="P6">9632.17661609.72_ Étienne-Noël Damilaville</text:p>
      <text:p text:style-name="P6"><text:tab/><text:tab/>PVIII-638<text:tab/><text:tab/>(G6507)</text:p>
      <text:p text:style-name="P6"><text:tab/><text:tab/><text:tab/><text:tab/><text:tab/>amitié, Lettres_de_V.........Parnasse, requête, témoignage,</text:p>
      <text:p text:style-name="P6"><text:s text:c="2"/><text:tab/><text:tab/><text:tab/><text:tab/><text:tab/>injonction, amitié, douleur, vérité, Vsanté, affaires, </text:p>
      <text:p text:style-name="P6"><text:tab/><text:tab/><text:tab/><text:tab/><text:tab/>De La Barre, Calonne, coup de patte à J.J., </text:p>
      <text:p text:style-name="P6"><text:tab/><text:tab/><text:tab/><text:tab/><text:tab/>Commentaire........délits et peines*, Sirven, protection,</text:p>
      <text:p text:style-name="P6"><text:tab/><text:tab/><text:tab/><text:tab/><text:tab/>souci de courrier, K,</text:p>
      <text:p text:style-name="P6">((((((((((((((((((((((((((((((((((((((((((((((((((((((((((((((((((((((((((((</text:p>
      <text:p text:style-name="P6">9634.17661609.72_Théodore Tronchin</text:p>
      <text:p text:style-name="P6"><text:tab/><text:tab/>PVIII-641</text:p>
      <text:p text:style-name="P6"><text:tab/><text:tab/><text:tab/><text:tab/><text:tab/>Vsanté, LA Henriade, pleurs, rire, affatre Beaumont,</text:p>
      <text:p text:style-name="P6"><text:tab/><text:tab/><text:tab/><text:tab/><text:tab/>médiation, troubles de Genève, Vpeine, rôle, protection, <text:s/>loi, </text:p>
      <text:p text:style-name="P6"><text:soft-page-break/><text:tab/><text:tab/><text:tab/><text:tab/><text:tab/>de patte à J.J., fou, cit.lat, De La Barre, juge, cœur, </text:p>
      <text:p text:style-name="P6"><text:tab/><text:tab/><text:tab/><text:tab/><text:tab/>sentiments, </text:p>
      <text:p text:style-name="P6">(((((((((((((((((((((((((((((((((((((((((((((((((((((((((((((((((((((((((</text:p>
      <text:p text:style-name="P6">9637.17661909.72_Charles-Augustin Ferriol Comte d'Argental et à</text:p>
      <text:p text:style-name="P6"><text:tab/><text:tab/><text:tab/>Jeanne-Grâce Bosc Du Bouchet, <text:s/>Comtesse d'Argental</text:p>
      <text:p text:style-name="P6"><text:tab/><text:tab/>PVIII-644<text:tab/><text:tab/>(G6512)</text:p>
      <text:p text:style-name="P6"><text:tab/><text:tab/><text:tab/><text:tab/><text:tab/>Vpeine, De La Barre, théâtre, La Henriade, protection, </text:p>
      <text:p text:style-name="P6"><text:tab/><text:tab/><text:tab/><text:tab/><text:tab/>Commentaire.......Peine, censure, loi, welches, mémoire,</text:p>
      <text:p text:style-name="P6"><text:tab/><text:tab/><text:tab/><text:tab/><text:tab/>Sirven, J.J., fou, Pandore, P.S.</text:p>
      <text:p text:style-name="P6">(((((((((((((((((((((((((((((((((((((((((((((((((((((((((((((((((((((((((((((((((</text:p>
      <text:p text:style-name="P6">9650.17662409.72_Marie de Vichy de Chamrond, Marquise du Deffand</text:p>
      <text:p text:style-name="P6"><text:tab/><text:tab/>PVIII-656<text:tab/><text:tab/>(G6519)</text:p>
      <text:p text:style-name="P6"><text:tab/><text:tab/><text:tab/><text:tab/><text:tab/>ma_vie, procès, pleurs, cit.Leibnitz, Sirven,mémoire,</text:p>
      <text:p text:style-name="P6"><text:tab/><text:tab/><text:tab/><text:tab/><text:tab/>protection, cœur, courtisan, coup....J.J., honnêteté, </text:p>
      <text:p text:style-name="P6"><text:tab/><text:tab/><text:tab/><text:tab/><text:tab/>fou, Charlot ,La Pucelle, Luc, cit.V., J.J., </text:p>
      <text:p text:style-name="P6"><text:tab/><text:tab/><text:tab/><text:tab/><text:tab/>De La Barre, Mahomet(fanatisme), Pandore, </text:p>
      <text:p text:style-name="P6"><text:tab/><text:tab/><text:tab/><text:tab/><text:tab/>Mme. Denis, amour, cœur, respect </text:p>
      <text:p text:style-name="P6">((((((((((((((((((((((((((((((((((((((((((((((((((((((((((</text:p>
      <text:p text:style-name="P6">9656.17662609.72_Jacob Vernes</text:p>
      <text:p text:style-name="P6"><text:tab/><text:tab/>PVIII-663<text:tab/><text:tab/>(G6526)</text:p>
      <text:p text:style-name="P6"><text:tab/><text:tab/><text:tab/><text:tab/><text:tab/>Sirven, mémoire, tribulation, protection, malheur, </text:p>
      <text:p text:style-name="P6"><text:tab/><text:tab/><text:tab/><text:tab/><text:tab/>curé, huguenot, âme, cit.A.T., coup...J.J., invitation, </text:p>
      <text:p text:style-name="P6">(((((((((((((((((((((((((((((((((((((((((((((((((((((((((((((((</text:p>
      <text:p text:style-name="P6">9661.17660610..72_Charles-Augustin Ferriol Comte d'Argental et à</text:p>
      <text:p text:style-name="P6"><text:tab/><text:tab/><text:tab/>Jeanne-Grâce Bosc Du Bouchet, <text:s/>Comtesse d'Argental</text:p>
      <text:p text:style-name="P6"><text:tab/><text:tab/>PVIII-669<text:tab/><text:tab/>(G6529)</text:p>
      <text:p text:style-name="P6"><text:tab/><text:tab/><text:tab/><text:tab/><text:tab/>Sirven, mémoire, loi, protestant, protection,</text:p>
      <text:p text:style-name="P6"><text:tab/><text:tab/><text:tab/><text:tab/><text:tab/>Vpeine, courrier, Commentaire, censure, édition,</text:p>
      <text:p text:style-name="P6"><text:tab/><text:tab/><text:tab/><text:tab/><text:tab/> Lettres...Parnasse, abominable, calomnie, protection, </text:p>
      <text:p text:style-name="P6">(((((((((((((((((((((((((((((((((((((((((((((((((</text:p>
      <text:p text:style-name="P6">9666.17661010.72_ Étienne-Noël Damilaville</text:p>
      <text:p text:style-name="P6"><text:tab/><text:tab/>PVIII-674<text:tab/><text:tab/>(G6534), </text:p>
      <text:p text:style-name="P6"><text:tab/><text:tab/><text:tab/><text:tab/><text:tab/>amitié, Catherine, tolérance, religion, politique, justification, </text:p>
      <text:p text:style-name="P6"><text:tab/><text:tab/><text:tab/><text:tab/><text:tab/>colère, retenue, mémoires, frère, coup...J.J., </text:p>
      <text:p text:style-name="P6"><text:tab/><text:tab/><text:tab/><text:tab/><text:tab/>demande de doc.,confrérie, victime, Vpeine, Sirven, </text:p>
      <text:p text:style-name="P6">((((((((((((((((((((((((((((((((((((((((((((((((((((((((</text:p>
      <text:p text:style-name="P6">9667.17661510.72_Jean Le Rond D'Alembert</text:p>
      <text:p text:style-name="P6"><text:tab/><text:tab/>PVIII-675<text:tab/><text:tab/>(G6535)</text:p>
      <text:p text:style-name="P6"><text:tab/><text:tab/><text:tab/><text:tab/><text:tab/>philosophe, fou, sagesse, coup...J.J., Luc,</text:p>
      <text:p text:style-name="P6"><text:tab/><text:tab/><text:tab/><text:tab/><text:tab/>Catho, tolérance, révolution, peuple, Sorbonne,</text:p>
      <text:p text:style-name="P6"><text:tab/><text:tab/><text:tab/><text:tab/><text:tab/>honnêtes esprits, sentiments, incitation,</text:p>
      <text:p text:style-name="P6">((((((((((((((((((((((((((((((((((((((((((((((((((((((((</text:p>
      <text:p text:style-name="P6">9671.17661510.72_c</text:p>
      <text:p text:style-name="P6"><text:tab/><text:tab/>PVIII-680</text:p>
      <text:p text:style-name="P6"><text:tab/><text:tab/><text:tab/><text:tab/><text:tab/>édition, Lettres*, demande de doc, clt.N/T.,édition, </text:p>
      <text:p text:style-name="P6"><text:tab/><text:tab/><text:tab/><text:tab/><text:tab/>jésuites, honnêteté, invitation,sentiment, tendresse, </text:p>
      <text:p text:style-name="P6">(((((((((((((((((((((((((((((((((((((((((((((((((((((((((</text:p>
      <text:p text:style-name="P6">9672.17661510.72_Pierre-Michel Hennin</text:p>
      <text:p text:style-name="P6"><text:tab/><text:tab/>PVIII-680<text:tab/><text:tab/>(G6539), </text:p>
      <text:p text:style-name="P6"><text:tab/><text:tab/><text:tab/><text:tab/><text:tab/>humour, santé, Mme. Denis, Mlle.Corneille, cit.J.J., Vsanté, </text:p>
      <text:p text:style-name="P6"><text:tab/><text:tab/><text:tab/><text:tab/><text:tab/>père, courtisan, tendresse, respect, remerciements, </text:p>
      <text:p text:style-name="P6">(((((((((((((((((((((((((((((((((((((((((((((((((((((((((((((((</text:p>
      <text:p text:style-name="P6"><text:soft-page-break/>9673.17661710.72_Charles Frédéric Gabriel Christin</text:p>
      <text:p text:style-name="P6"><text:tab/><text:tab/>PVIII-681</text:p>
      <text:p text:style-name="P6"><text:tab/><text:tab/><text:tab/><text:tab/><text:tab/>Commentaires....Peines*, édition, censure, bonheur, vérité,</text:p>
      <text:p text:style-name="P6"><text:tab/><text:tab/><text:tab/><text:tab/><text:tab/>humanité, amitié, honnête_homme, Luc, sentiment, cœur,</text:p>
      <text:p text:style-name="P6"><text:tab/><text:tab/><text:tab/><text:tab/><text:tab/>remerciements,</text:p>
      <text:p text:style-name="P6">(((((((((((((((((((((((((((((((((((((((((((((((((((((((((((((((((</text:p>
      <text:p text:style-name="P6">9675.17662210.72_Charles-Augustin Ferriol Comte d'Argental et à</text:p>
      <text:p text:style-name="P6"><text:tab/><text:tab/><text:tab/>Jeanne-Grâce Bosc Du Bouchet, <text:s/>Comtesse d'Argental </text:p>
      <text:p text:style-name="P6"><text:tab/><text:tab/>PVIII-682<text:tab/><text:tab/>(G6540)</text:p>
      <text:p text:style-name="P6"><text:tab/><text:tab/><text:tab/><text:tab/><text:tab/>Vsanté, souci de mort, théâtre, critique théâtrale, académie, </text:p>
      <text:p text:style-name="P6"><text:tab/><text:tab/><text:tab/><text:tab/><text:tab/> souci_de_courrier, Commmentatre....Peines*, <text:s/>censure, </text:p>
      <text:p text:style-name="P6"><text:tab/><text:tab/><text:tab/><text:tab/><text:tab/>fanatiques, secte, martyr, paix, malade, hereux, vie, coup_J.J., </text:p>
      <text:p text:style-name="P6"><text:tab/><text:tab/><text:tab/><text:tab/><text:tab/>courtisan, tendresse, respect, </text:p>
      <text:p text:style-name="P6">(((((((((((((((((((((((((((((((((((((((((((((((((((((((((((((((((((((((((</text:p>
      <text:p text:style-name="P6">9677.17662210.72_ Étienne-Noël Damilaville</text:p>
      <text:p text:style-name="P6"><text:tab/><text:tab/>PVIII-685</text:p>
      <text:p text:style-name="P6"><text:tab/><text:tab/><text:tab/><text:tab/><text:tab/>Vsanté, souci de mort, amitié, amour, vie, progrès, raison, </text:p>
      <text:p text:style-name="P6"><text:tab/><text:tab/><text:tab/><text:tab/><text:tab/>procès, J.J., mémoire, Sirven, honneur, plaisir, </text:p>
      <text:p text:style-name="P6"><text:tab/><text:tab/><text:tab/><text:tab/><text:tab/>souci de courrier, consolation, académie, philosophe, </text:p>
      <text:p text:style-name="P6"><text:tab/><text:tab/><text:tab/><text:tab/><text:tab/>santé, cœur, coup...J.J.,</text:p>
      <text:p text:style-name="P6">((((((((((((((((((((((((((((((((((((((((((((((((((((((((((((((((((((((((((</text:p>
      <text:p text:style-name="P6">9680.17662410.72_David Hume</text:p>
      <text:p text:style-name="P6"><text:tab/><text:tab/>PVIII-687</text:p>
      <text:p text:style-name="P6"><text:tab/><text:tab/><text:tab/><text:tab/><text:tab/>procès, Rousseau, ironie, antiphrase, négation, humour,</text:p>
      <text:p text:style-name="P6"><text:tab/><text:tab/><text:tab/><text:tab/><text:tab/>persécution, cit.Rousseau, humour, double sens, Genève, </text:p>
      <text:p text:style-name="P6"><text:tab/><text:tab/><text:tab/><text:tab/><text:tab/>Conseil, cit.Racine, compassion, colère, sagesse, rancoeur, </text:p>
      <text:p text:style-name="P6"><text:tab/><text:tab/><text:tab/><text:tab/><text:tab/>ressentiment, vérité, orgueil, philosophie, </text:p>
      <text:p text:style-name="P6"><text:tab/><text:tab/><text:tab/><text:tab/><text:tab/>gens qui pensent, mandement...Novogorod, </text:p>
      <text:p text:style-name="P6"><text:tab/><text:tab/><text:tab/><text:tab/><text:tab/>guerre, théâtre, panta_rhei, sagesse, bonheur, </text:p>
      <text:p text:style-name="P6">(((((((((((((((((((((((((((((((((((((((((((((((((((((((</text:p>
      <text:p text:style-name="P6">9681.17662710.72_Jean Le Rond D'Alembert</text:p>
      <text:p text:style-name="P6"><text:tab/><text:tab/>PVIII-692</text:p>
      <text:p text:style-name="P6"><text:tab/><text:tab/><text:tab/><text:tab/><text:tab/>procès, philosophe, charlatan, coup...J.J., ridicule, mensonge, </text:p>
      <text:p text:style-name="P6"><text:tab/><text:tab/><text:tab/><text:tab/><text:tab/>académie, souci de mort, demande d'amour, sentiment, amour, </text:p>
      <text:p text:style-name="P6"/>
      <text:p text:style-name="P6">(((((((((((((((((((((((((((((((((((((((((((((((((((((((((((</text:p>
      <text:p text:style-name="P6">9682.17662710.72_Claude-Adrien Helvétius</text:p>
      <text:p text:style-name="P6"><text:tab/><text:tab/>PVIII-693<text:tab/><text:tab/>(G6545)</text:p>
      <text:p text:style-name="P6"><text:tab/><text:tab/><text:tab/><text:tab/><text:tab/>philosophe, souci de mort, chantage, incitation, </text:p>
      <text:p text:style-name="P12"><text:span text:style-name="T3"><text:tab/><text:tab/><text:tab/><text:tab/><text:tab/></text:span><text:span text:style-name="T1">Philosophe ignorant</text:span><text:bookmark text:name="cite_ref-2"/> , censure, persécution, </text:p>
      <text:p text:style-name="P12"><text:tab/><text:tab/><text:tab/><text:tab/><text:tab/>Commentaire....Peines, caute, philosophie, dessunion, </text:p>
      <text:p text:style-name="P12"><text:tab/><text:tab/><text:tab/><text:tab/><text:tab/>coup...J.J., lumière, raison, vertu, utile, cœur, </text:p>
      <text:p text:style-name="P12"><text:tab/><text:tab/><text:tab/><text:tab/><text:tab/>sentiments, amitié, estime, </text:p>
      <text:p text:style-name="P12">((((((((((((((((((((((((((((((((((((((((((((((((((((((((((((((((((</text:p>
      <text:p text:style-name="P12">9684.17662710.72_Jacob Vernes</text:p>
      <text:p text:style-name="P12"><text:tab/><text:tab/>PVIII-695</text:p>
      <text:p text:style-name="P12"><text:tab/><text:tab/><text:tab/><text:tab/><text:tab/>agriculture, on, protestant, honnètes_gens, </text:p>
      <text:p text:style-name="P12"><text:tab/><text:tab/><text:tab/><text:tab/><text:tab/>procès, J.J., coup....J.J., formule de politesse, </text:p>
      <text:p text:style-name="P12">(((((((((((((((((((((((((((((((((((((((((((((((((((((((((((((((((((((((</text:p>
      <text:p text:style-name="P12"/>
      <text:p text:style-name="P12"/>
      <text:p text:style-name="P12"/>
      <text:p text:style-name="P12"><text:soft-page-break/>9686.17662810.72_<text:span text:style-name="T5">Étienne-Noël Damilaville</text:span></text:p>
      <text:p text:style-name="P6"><text:tab/><text:tab/>PVIII-697<text:tab/><text:tab/>(G6549)</text:p>
      <text:p text:style-name="P6"><text:tab/><text:tab/><text:tab/><text:tab/><text:tab/>procès, philosophe, J.J., ingratitude, </text:p>
      <text:p text:style-name="P6"><text:tab/><text:tab/><text:tab/><text:tab/><text:tab/>Lettre....Pansophe, négation, lettres, </text:p>
      <text:p text:style-name="P6"><text:tab/><text:tab/><text:tab/><text:tab/><text:tab/>pousse à l'action, protection, souci de courrier,</text:p>
      <text:p text:style-name="P6"><text:tab/><text:tab/><text:tab/><text:tab/><text:tab/>Vsanté, pseudo, sentiments, </text:p>
      <text:p text:style-name="P6">((((((((((((((((((((((((((((((((((((((((((((((((((((((((((((((((</text:p>
      <text:p text:style-name="P6">9687.17662810.72_Anne-Madeleine-Louise-Charlotte-Auguste</text:p>
      <text:p text:style-name="P6"><text:tab/><text:tab/><text:tab/>de La Tour du Pin De Saint-Julien</text:p>
      <text:p text:style-name="P6"><text:tab/><text:tab/>PVIII-698<text:tab/><text:tab/>(G6548)</text:p>
      <text:p text:style-name="P6"><text:tab/><text:tab/><text:tab/><text:tab/><text:tab/>souci de courrier, courtisan, procès, académie, </text:p>
      <text:p text:style-name="P6"><text:tab/><text:tab/><text:tab/><text:tab/><text:tab/>formule de politesse </text:p>
      <text:p text:style-name="P6">((((((((((((((((((((((((((((((((((((((((((((((((((((((((((((((((((((</text:p>
      <text:p text:style-name="P6">9690.17662910.72_Étienne-Noël Damilaville</text:p>
      <text:p text:style-name="P6"><text:tab/><text:tab/>PVIII-702<text:tab/><text:tab/>(G6551)</text:p>
      <text:p text:style-name="P6"><text:tab/><text:tab/><text:tab/><text:tab/><text:tab/>amitié, mémoire, Sirven, procès, Vpeine, tolérance, </text:p>
      <text:p text:style-name="P6"><text:tab/><text:tab/><text:tab/><text:tab/><text:tab/>humanité, cœurs, ingratitude, bienfaisance, </text:p>
      <text:p text:style-name="P6"><text:tab/><text:tab/><text:tab/><text:tab/><text:tab/>coup....J.J., charlatan, famille, souci de courrier, demande doc,</text:p>
      <text:p text:style-name="P6"><text:tab/><text:tab/><text:tab/><text:tab/><text:tab/>finances, lettres, </text:p>
      <text:p text:style-name="P6">((((((((((((((((((((((((((((((((((((((((((((((((((((((((((((((((((((((</text:p>
      <text:p text:style-name="P6">9691.17662910.72_Chevalier Jacques De Rochefort D'Ally</text:p>
      <text:p text:style-name="P6"><text:tab/><text:tab/>PVIII-703<text:tab/><text:tab/>(G6550)</text:p>
      <text:p text:style-name="P6"><text:tab/><text:tab/><text:tab/><text:tab/><text:tab/>invitation, ingratitude, générosité, coup...J.J., </text:p>
      <text:p text:style-name="P6"><text:tab/><text:tab/><text:tab/><text:tab/><text:tab/>charlatan, haine, mépris, théâtre, fous, sages, </text:p>
      <text:p text:style-name="P6"><text:tab/><text:tab/><text:tab/><text:tab/><text:tab/>tendresse, remerciements, Mme. Denis, compliments, </text:p>
      <text:p text:style-name="P6">(((((((((((((((((((((((((((((((((((((((((((((((((((((((((((((((((((((((((</text:p>
      <text:p text:style-name="P6">9692.17663010.72_Chevalier Pierre De Taulès</text:p>
      <text:p text:style-name="P6"><text:tab/><text:tab/>PVIII-703</text:p>
      <text:p text:style-name="P6"><text:tab/><text:tab/><text:tab/><text:tab/><text:tab/>respect, tendresse, requête, lettres, J.J., </text:p>
      <text:p text:style-name="P6">(((((((((((((((((((((((((((((((((((((((((((((((((((((((((((((((((((</text:p>
      <text:p text:style-name="P6">9693.17663110.72_Élie Bertrand</text:p>
      <text:p text:style-name="P6"><text:tab/><text:tab/>PVIII-703<text:tab/><text:tab/>(G6554)</text:p>
      <text:p text:style-name="P6"><text:tab/><text:tab/><text:tab/><text:tab/><text:tab/>promoteur, philosophe, retraite, cœur, générosité, </text:p>
      <text:p text:style-name="P6"><text:tab/><text:tab/><text:tab/><text:tab/><text:tab/>souci de courrier, procès, J.J., Hume,</text:p>
      <text:p text:style-name="P6"><text:tab/><text:tab/><text:tab/><text:tab/><text:tab/>ingratitude, générosité, coup de patte à J.J., </text:p>
      <text:p text:style-name="P6"><text:tab/><text:tab/><text:tab/><text:tab/><text:tab/>fou, opprobre, sentiment, tendresse, invitation, </text:p>
      <text:p text:style-name="P6">(((((((((((((((((((((((((((((((((((((((((((((((((((((((((((((((((((((</text:p>
      <text:p text:style-name="P6">9694.17663110.72_Étienne-Noël Damilaville</text:p>
      <text:p text:style-name="P6"><text:tab/><text:tab/>PVIII-704<text:tab/><text:tab/>(G6553)</text:p>
      <text:p text:style-name="P6"><text:tab/><text:tab/><text:tab/><text:tab/><text:tab/>amitié, pseudo,souci de courrier, procès, ingratitude, J.J., </text:p>
      <text:p text:style-name="P6"><text:tab/><text:tab/><text:tab/><text:tab/><text:tab/>Hume, générosité, malheureux, lettre 9680, Vpeine, </text:p>
      <text:p text:style-name="P6">(((((((((((((((((((((((((((((((((((((((((((((((((((((((((((((((((((((</text:p>
      <text:p text:style-name="P6">9695.17663110.72_Pierre-Michel Hennin</text:p>
      <text:p text:style-name="P6"><text:tab/><text:tab/>PVIII-705</text:p>
      <text:p text:style-name="P6"><text:tab/><text:tab/><text:tab/><text:tab/><text:tab/>requête, mariage, racisme, âme, procès, Hume, coup....J.J.,</text:p>
      <text:p text:style-name="P6"><text:tab/><text:tab/><text:tab/><text:tab/><text:tab/>Vsanté, courtisan, par intermédiaire, </text:p>
      <text:p text:style-name="P6">(((((((((((((((((((((((((((((((((((((((((((((((((((((((((((((((((((((((((</text:p>
      <text:p text:style-name="P6">9697.17660311.72_Charles-Augustin Ferriol Comte d'Argental et à</text:p>
      <text:p text:style-name="P6"><text:tab/><text:tab/><text:tab/>Jeanne-Grâce Bosc Du Bouchet, <text:s/>Comtesse d'Argental </text:p>
      <text:p text:style-name="P6"><text:tab/><text:tab/>PVIII-707<text:tab/><text:tab/>(G6558)</text:p>
      <text:p text:style-name="P5"><text:tab/><text:tab/><text:tab/><text:tab/><text:tab/>Les Scythes, Vsanté, visiteurs, horreurs, Vpeine, âme, J.J., <text:tab/><text:tab/><text:tab/><text:tab/><text:tab/>malheureux charlatan, Hume, ingratitude, Lettre....Pansophe, </text:p>
      <text:p text:style-name="P6"><text:soft-page-break/><text:tab/><text:tab/><text:tab/><text:tab/><text:tab/>homme de lettres, théâtre, Olympie, critique théâtrale, édition, </text:p>
      <text:p text:style-name="P6"><text:tab/><text:tab/><text:tab/><text:tab/><text:tab/>Sirven, Lettres.de V. ...Parnasse, tendresse, respect, </text:p>
      <text:p text:style-name="P6">(((((((((((((((((((((((((((((((((((((((((((((((((((((((((((((((((((((((((((((((((</text:p>
      <text:p text:style-name="P6">9698.17660311.72_Michel-Paul-Guy De Chabanon</text:p>
      <text:p text:style-name="P6"><text:tab/><text:tab/>PVIII-708<text:tab/><text:tab/>(G6560)</text:p>
      <text:p text:style-name="P6"><text:tab/><text:tab/><text:tab/><text:tab/><text:tab/>théâtre, pleurs, plaisir, passsions, ressentir, coup....J.J.,</text:p>
      <text:p text:style-name="P6"><text:tab/><text:tab/><text:tab/><text:tab/><text:tab/>charlatan, jouissance, travail, plaisir, demande d'amour,</text:p>
      <text:p text:style-name="P6"><text:tab/><text:tab/><text:tab/><text:tab/><text:tab/>Mme Denis, tendresse, compliments, </text:p>
      <text:p text:style-name="P6">(((((((((((((((((((((((((((((((((((((((((((((((((((((((((((((((((((((((((((</text:p>
      <text:p text:style-name="P6">9699.17660311.72_Étienne-Noël Damilaville</text:p>
      <text:p text:style-name="P6"><text:tab/><text:tab/>PVIII-709<text:tab/><text:tab/>(G6556)</text:p>
      <text:p text:style-name="P6"><text:tab/><text:tab/><text:tab/><text:tab/><text:tab/>amitié, folie, ingratitude, coup...J.J., gens de lettres, </text:p>
      <text:p text:style-name="P6"><text:tab/><text:tab/><text:tab/><text:tab/><text:tab/>critique littéraire, cit. Racine, charlatan, calomnie infâme, </text:p>
      <text:p text:style-name="P6"><text:tab/><text:tab/><text:tab/><text:tab/><text:tab/>victime, barbare, persécution, sot, méchant, <text:s/>fou,</text:p>
      <text:p text:style-name="P6"><text:tab/><text:tab/><text:tab/><text:tab/><text:tab/>Vsanté, <text:s/>souci....courrier, Vpeine, sentiments,, tendresse,</text:p>
      <text:p text:style-name="P6"><text:tab/><text:tab/><text:tab/><text:tab/><text:tab/>douleur,</text:p>
      <text:p text:style-name="P6">(((((((((((((((((((((((((((((((((((((((((((((((((((((((((((((((((((((((((((</text:p>
      <text:p text:style-name="P6">9700.17660311.72_Jacques Lacombe</text:p>
      <text:p text:style-name="P6"><text:tab/><text:tab/>PVIII-711<text:tab/><text:tab/>(G6559)</text:p>
      <text:p text:style-name="P6"><text:tab/><text:tab/><text:tab/><text:tab/><text:tab/>souci courrier, demande de doc, procès, édition, coup....J.J.,</text:p>
      <text:p text:style-name="P6"><text:tab/><text:tab/><text:tab/><text:tab/><text:tab/>J.J., Hume, ridicule, opprobre, demande d'amour, amour, vérité</text:p>
      <text:p text:style-name="P6">(((((((((((((((((((((((((((((((((((((((((((((((((((((((((((((((((((((((((((((((</text:p>
      <text:p text:style-name="P6">9701.17660311.72_Chevalier Pierre De Taulès</text:p>
      <text:p text:style-name="P6"><text:tab/><text:tab/>PVIII-711<text:tab/><text:tab/>(G6570)</text:p>
      <text:p text:style-name="P6"><text:tab/><text:tab/><text:tab/><text:tab/><text:tab/>Mme. Denis, (voir9692) , lettres, J.J.,respect, justice, sincérité, </text:p>
      <text:p text:style-name="P6"><text:tab/><text:tab/><text:tab/><text:tab/><text:tab/>formule de politesse, P.S., courtisan, académie, </text:p>
      <text:p text:style-name="P6">((((((((((((((((((((((((((((((((((((((((((((((((((((((((((((((((((((((((((((((((</text:p>
      <text:p text:style-name="P6">9702.17660411.72_Antoine Maillet Du Clairon</text:p>
      <text:p text:style-name="P6"><text:tab/><text:tab/>PVIII-712<text:tab/><text:tab/>(G6561)</text:p>
      <text:p text:style-name="P6"><text:tab/><text:tab/><text:tab/><text:tab/><text:tab/>Lettres....Parnasse, insolence, mensonge, indignation, </text:p>
      <text:p text:style-name="P6"><text:tab/><text:tab/><text:tab/><text:tab/><text:tab/>ressenti, deshonneur, satire, malheureux, mépris, infâmies, </text:p>
      <text:p text:style-name="P6"><text:tab/><text:tab/><text:tab/><text:tab/><text:tab/>consolation, cœur, vérité, formule de politesse, </text:p>
      <text:p text:style-name="P6">((((((((((((((((((((((((((((((((((((((((((((((((((((((((((((((((</text:p>
      <text:p text:style-name="P6">9704.17660511.72_Charles-Augustin Ferriol Comte d'Argental et à</text:p>
      <text:p text:style-name="P6"><text:tab/><text:tab/><text:tab/>Jeanne-Grâce Bosc Du Bouchet, <text:s/>Comtesse d'Argental</text:p>
      <text:p text:style-name="P6"><text:tab/><text:tab/>PVIII-714<text:tab/><text:tab/>(G6562)</text:p>
      <text:p text:style-name="P6"><text:tab/><text:tab/><text:tab/><text:tab/><text:tab/>souci de courrier, coup de patte à J.J., Olympie, folie, Vsanté, <text:tab/><text:tab/><text:tab/><text:tab/><text:tab/>tragédie, souci de mort, temps, services, respect, tendresse, </text:p>
      <text:p text:style-name="P6">(((((((((((((((((((((((((((((((((((((((((((((((((((((((((((((((((</text:p>
      <text:p text:style-name="P6">9705.17660511.72_Étienne-Noël Damilaville</text:p>
      <text:p text:style-name="P6"><text:tab/><text:tab/>PVIII-715<text:tab/><text:tab/>(G6563)</text:p>
      <text:p text:style-name="P6"><text:tab/><text:tab/><text:tab/><text:tab/><text:tab/>amitié, souci de courrier, injonction, Olympie, coup....J.J., </text:p>
      <text:p text:style-name="P6"><text:tab/><text:tab/><text:tab/><text:tab/><text:tab/>antiphrase, ironie, Vsanté, consolation, lettres, amitié, </text:p>
      <text:p text:style-name="P6">(((((((((((((((((((((((((((((((((((((((((((((((((((((((((((((((((((</text:p>
      <text:p text:style-name="P6">9708.17660611.72_Chevalier Pierre De Taulès</text:p>
      <text:p text:style-name="P6"><text:tab/><text:tab/>PVIII-716<text:tab/><text:tab/>(G6564)</text:p>
      <text:p text:style-name="P6"><text:tab/><text:tab/><text:tab/><text:tab/><text:tab/>lettres, J.J., attaque, édition, deshonneur, indignité, <text:s/>ridicule, </text:p>
      <text:p text:style-name="P6"><text:tab/><text:tab/><text:tab/><text:tab/><text:tab/>Roi, supplique, injonction, cit.Rousseau, fait agir, courtisan,</text:p>
      <text:p text:style-name="P6"><text:tab/><text:tab/><text:tab/><text:tab/><text:tab/>respect, amitié, cœur, signature,</text:p>
      <text:p text:style-name="P6">((((((((((((((((((((((((((((((((((((((((((((((((((((((((((((((((((((((((</text:p>
      <text:p text:style-name="P6"/>
      <text:p text:style-name="P6"/>
      <text:p text:style-name="P6"><text:soft-page-break/>9710.17660711.72_Charles-Augustin Ferriol Comte d'Argental et à</text:p>
      <text:p text:style-name="P6"><text:tab/><text:tab/><text:tab/>Jeanne-Grâce Bosc Du Bouchet, <text:s/>Comtesse d'Argental</text:p>
      <text:p text:style-name="P6"><text:tab/><text:tab/>PVIII-717<text:tab/><text:tab/>(G6568)</text:p>
      <text:p text:style-name="P6"><text:tab/><text:tab/><text:tab/><text:tab/><text:tab/>inspiration, ècriture, tracasseries, colère, ironie, amitié,J.J., </text:p>
      <text:p text:style-name="P6"><text:tab/><text:tab/><text:tab/><text:tab/><text:tab/>antikphrase, ruse, action par d'autres, ON, manière insultante,</text:p>
      <text:p text:style-name="P6"><text:tab/><text:tab/><text:tab/><text:tab/><text:tab/>malheureux, charlatan, méchant, absurde, horreur, opprobre,</text:p>
      <text:p text:style-name="P6"><text:tab/><text:tab/><text:tab/><text:tab/><text:tab/>honnêtes gens, théâtre, Olympie, fanatisme, ironie amère,</text:p>
      <text:p text:style-name="P6">((((((((((((((((((((((((((((((((((((((((((((((((((((((((((((((((((((((((((((((<text:tab/><text:tab/></text:p>
      <text:p text:style-name="P6">9712.17660711.72_Étienne-Noël Damilaville</text:p>
      <text:p text:style-name="P6"><text:tab/><text:tab/>PVIII-719<text:tab/><text:tab/>(G6565)</text:p>
      <text:p text:style-name="P6"><text:tab/><text:tab/><text:tab/><text:tab/><text:tab/>souci de courrier, coup....J.J., ironie, philosophe, encyclopédie,</text:p>
      <text:p text:style-name="P6"><text:tab/><text:tab/><text:tab/><text:tab/><text:tab/>P.S., consolation, pseudo, pleurs, tendresse, horreur, Mozart, </text:p>
      <text:p text:style-name="P6"><text:tab/><text:tab/><text:tab/><text:tab/><text:tab/>Vsanté, santé, Mme Denis, mémoires, affaires, sentiments, </text:p>
      <text:p text:style-name="P6"><text:tab/><text:tab/><text:tab/><text:tab/><text:tab/>(Mozart = P-index)</text:p>
      <text:p text:style-name="P6">((((((((((((((((((((((((((((((((((((((((((((((((((((((((((((((((((((((((((((((<text:tab/><text:tab/></text:p>
      <text:p text:style-name="P6">9713.17660711.72_Claude-Adrien Helvétius</text:p>
      <text:p text:style-name="P6"><text:tab/><text:tab/>PVIII-720<text:tab/><text:tab/>(G6567)</text:p>
      <text:p text:style-name="P6"><text:tab/><text:tab/><text:tab/><text:tab/><text:tab/>malheureux, coup....J.J., infâmies, plaisanterie, Dieu, cit.N.T.,</text:p>
      <text:p text:style-name="P6">((((((((((((((((((((((((((((((((((((((((((((((((((((((((((((((((((((((((<text:tab/><text:tab/></text:p>
      <text:p text:style-name="P6">9714.17660711.72_Antoine Maillet Du Clairon</text:p>
      <text:p text:style-name="P6"><text:tab/><text:tab/>PVIII-720</text:p>
      <text:p text:style-name="P6"><text:tab/><text:tab/><text:tab/><text:tab/><text:tab/>supplique, défence, publication, prèt à payer cher, </text:p>
      <text:p text:style-name="P6"><text:tab/><text:tab/><text:tab/><text:tab/><text:tab/>supprimons les cérémonies, formule de politesse, </text:p>
      <text:p text:style-name="P6">((((((((((((((((((((((((((((((((((((((((((((((((((((((((((((((((((((((((<text:tab/><text:tab/></text:p>
      <text:p text:style-name="P6">9715.17660811.72_Jean Le Rond D'Alembert</text:p>
      <text:p text:style-name="P6"><text:tab/><text:tab/>PVIII-721</text:p>
      <text:p text:style-name="P6"><text:tab/><text:tab/><text:tab/><text:tab/><text:tab/>remerciements, plaisir, dissimulation, édition, déception, </text:p>
      <text:p text:style-name="P6"><text:tab/><text:tab/><text:tab/><text:tab/><text:tab/>finances, coup....J.J.., mépris, abhorré, procès, Hume, </text:p>
      <text:p text:style-name="P6"><text:tab/><text:tab/><text:tab/><text:tab/><text:tab/>charlatan, Vsanté, amour, tendresse, consolation, Mme. Denis,</text:p>
      <text:p text:style-name="P6"><text:tab/><text:tab/><text:tab/><text:tab/><text:tab/>souci de mort, compliments, pseudo, respect, formule politesse</text:p>
      <text:p text:style-name="P6"><text:tab/><text:tab/><text:tab/><text:tab/><text:tab/>signature, </text:p>
      <text:p text:style-name="P6">((((((((((((((((((((((((((((((((((((((((((((((((((((((((((((((((((<text:tab/><text:tab/></text:p>
      <text:p text:style-name="P6">9716.17660811.72_ Étienne-Noël Damilaville</text:p>
      <text:p text:style-name="P6"><text:tab/><text:tab/>PVIII-722<text:tab/><text:tab/>(G6569)</text:p>
      <text:p text:style-name="P6"><text:tab/><text:tab/><text:tab/><text:tab/><text:tab/>Pseudo, mensonge, caute, Mme. Denis, Santé,</text:p>
      <text:p text:style-name="P6"><text:tab/><text:tab/><text:tab/><text:tab/><text:tab/>Lettre ...Voltaire....Hume*, coup...J.J., fou, monstre, cœur,</text:p>
      <text:p text:style-name="P6"><text:s/><text:tab/><text:tab/><text:tab/><text:tab/><text:tab/>formule....politesse, signature, </text:p>
      <text:p text:style-name="P6">(((((((((((((((((((((((((((((((((((((((((((((((((((((((((((((((((((( <text:tab/><text:tab/><text:tab/></text:p>
      <text:p text:style-name="P6">9717.17660811.72_Marie de Vichy de Chamrond, Marquise du Deffand</text:p>
      <text:p text:style-name="P6"><text:tab/><text:tab/>PVIII-722</text:p>
      <text:p text:style-name="P6"><text:tab/><text:tab/><text:tab/><text:tab/><text:tab/>Vsanté, procès, Hume, J.J., persécution, charlatan, malhonnête,</text:p>
      <text:p text:style-name="P6">​<text:tab/><text:tab/><text:tab/><text:tab/><text:tab/>tendresse, respects, santé, </text:p>
      <text:p text:style-name="P6">((((((((((((((((((((((((((((((((((((((((((((((((((((((((((<text:tab/><text:tab/></text:p>
      <text:p text:style-name="P6">9718.17660811.72_Chevalier Pierre De Taulès</text:p>
      <text:p text:style-name="P6"><text:tab/><text:tab/>PVIII-723<text:tab/><text:tab/>(G6566)</text:p>
      <text:p text:style-name="P6"><text:tab/><text:tab/><text:tab/><text:tab/><text:tab/>ON, Genève, justice, malheureux, réputation, attente, Conseil, </text:p>
      <text:p text:style-name="P6"><text:tab/><text:tab/><text:tab/><text:tab/><text:tab/>justice, cœur, Genève, amitié, respect, cœur, </text:p>
      <text:p text:style-name="P6">(((((((((((((((((((((((((((((((((((((((((((((((((((((((((((((<text:tab/><text:tab/></text:p>
      <text:p text:style-name="P6"/>
      <text:p text:style-name="P6"/>
      <text:p text:style-name="P6"/>
      <text:p text:style-name="P6"/>
      <text:p text:style-name="P6"><text:soft-page-break/>9719.17661011.72_Chevalier Pierre De Taulès</text:p>
      <text:p text:style-name="P6"><text:tab/><text:tab/>PVIII-723<text:tab/><text:tab/>(G6571)</text:p>
      <text:p text:style-name="P6"><text:tab/><text:tab/><text:tab/><text:tab/><text:tab/>supplique, souci de courrier, Lettre ...Voltaire....Hume*,</text:p>
      <text:p text:style-name="P6"><text:tab/><text:tab/><text:tab/><text:tab/><text:tab/>Les Scythes*, <text:s/>J.J., Genève, Conseil, les messieurs, maladroit, </text:p>
      <text:p text:style-name="P6"><text:tab/><text:tab/><text:tab/><text:tab/><text:tab/>académie, amitié, formule de politesse, signature, </text:p>
      <text:p text:style-name="P6">(((((((((((((((((((((((((((((((((((((((((((((((((((((((((((((((((((((((<text:tab/></text:p>
      <text:p text:style-name="P6">9720.17661211.72_Étienne-Noël Damilaville</text:p>
      <text:p text:style-name="P6"><text:tab/><text:tab/>PVIII-724<text:tab/><text:tab/>(G6572)</text:p>
      <text:p text:style-name="P6"><text:tab/><text:tab/><text:tab/><text:tab/><text:tab/>souci de courrier, éloge, pseudo, protection, </text:p>
      <text:p text:style-name="P6"><text:tab/><text:tab/><text:tab/><text:tab/><text:tab/>Lettre ...Voltaire....Hume*, honnête, coup....J.J., Roi, affaire, </text:p>
      <text:p text:style-name="P6"><text:tab/><text:tab/><text:tab/><text:tab/><text:tab/>Sirven, scénarisation, bien, récompence, </text:p>
      <text:p text:style-name="P6">((((((((((((((((((((((((((((((((((((((((((((((((((((((((((((((((((((((<text:tab/><text:tab/></text:p>
      <text:p text:style-name="P6">9721.17661411.72_Henri-Louis <text:s/>Lekain</text:p>
      <text:p text:style-name="P6"><text:tab/><text:tab/>PVIII-725</text:p>
      <text:p text:style-name="P6"><text:tab/><text:tab/><text:tab/><text:tab/><text:tab/>ON, théâtre, Scythes, Dieu, Olympie, </text:p>
      <text:p text:style-name="P6">((((((((((((((((((((((((((((((((((((((((((((((((((((((((((((((((((((((((<text:tab/></text:p>
      <text:p text:style-name="P6">9723.17661911.72_Étienne-Noël Damilaville</text:p>
      <text:p text:style-name="P6"><text:tab/><text:tab/>PVIII-726<text:tab/><text:tab/>(G6574)</text:p>
      <text:p text:style-name="P6"><text:tab/><text:tab/><text:tab/><text:tab/><text:tab/>pseudo, Commentaires....Peines*, Lettre....Hume, correction,</text:p>
      <text:p text:style-name="P6"><text:tab/><text:tab/><text:tab/><text:tab/><text:tab/>Recueil_Nécessatre*, édition, philosophe, religion, Roi, âge, </text:p>
      <text:p text:style-name="P6"><text:tab/><text:tab/><text:tab/><text:tab/><text:tab/>cœur, âme, union, souci.....courrier, </text:p>
      <text:p text:style-name="P6">(((((((((((((((((((((((((((((((((((((((((((((((((((((((((((((((((((((((((((((<text:tab/><text:tab/></text:p>
      <text:p text:style-name="P6">9727.17661011.72_Charles-Augustin Ferriol Comte d'Argental et à</text:p>
      <text:p text:style-name="P6"><text:tab/><text:tab/><text:tab/>Jeanne-Grâce Bosc Du Bouchet, <text:s/>Comtesse d'Argental</text:p>
      <text:p text:style-name="P6"><text:tab/><text:tab/>PVIII-727<text:tab/><text:tab/>(G6576)</text:p>
      <text:p text:style-name="P6"><text:tab/><text:tab/><text:tab/>enthousiasme<text:tab/>euréka, souci de courrier, Scythes, tragédie, folie, coup...J.J., </text:p>
      <text:p text:style-name="P6"><text:tab/><text:tab/><text:tab/><text:tab/><text:tab/>(sujet, ingrat, année,) heureux, inspiration, vers, Mme. Denis, </text:p>
      <text:p text:style-name="P6"><text:tab/><text:tab/><text:tab/><text:tab/><text:tab/>épouvantée, Tancrède, Alzire, Mahomet, critique théâtrale, </text:p>
      <text:p text:style-name="P6"><text:tab/><text:tab/><text:tab/><text:tab/><text:tab/>revendication, Moi, cit. Voltaire, protecteur, rire, respect, </text:p>
      <text:p text:style-name="P6"><text:tab/><text:tab/><text:tab/><text:tab/><text:tab/>tendresse, </text:p>
      <text:p text:style-name="P6">((((((((((((((((((((((((((((((((((((((((((((((((((((((((((((((((((((((((((((((((((<text:tab/></text:p>
      <text:p text:style-name="P6">9727.17662011.72_Charles-Augustin Ferriol Comte d'Argental et à</text:p>
      <text:p text:style-name="P6"><text:tab/><text:tab/><text:tab/>Jeanne-Grâce Bosc Du Bouchet, <text:s/>Comtesse d'Argental</text:p>
      <text:p text:style-name="P6"><text:tab/><text:tab/>PVIII-729<text:tab/><text:tab/>(G6579)</text:p>
      <text:p text:style-name="P6"><text:tab/><text:tab/><text:tab/><text:tab/><text:tab/>corrections, Mme. Denis, critique théâtrale, victime, </text:p>
      <text:p text:style-name="P6"><text:tab/><text:tab/><text:tab/><text:tab/><text:tab/>calomnie, alibi, tragédie, honnêtes_gens, judicialisation</text:p>
      <text:p text:style-name="P6"><text:tab/><text:tab/><text:tab/><text:tab/><text:tab/>preuve, K, coup....J.J., pseudo, mensonge, Lettre_Pansophe, </text:p>
      <text:p text:style-name="P6"><text:tab/><text:tab/><text:tab/><text:tab/><text:tab/>étaie son mensonge, sentiments, <text:s/>Mme Denis, PS, </text:p>
      <text:p text:style-name="P6"><text:tab/><text:tab/><text:tab/><text:tab/><text:tab/>calomnie, justification, </text:p>
      <text:p text:style-name="P6">(((((((((((((((((((((((((((((((((((((((((((((((((((((((((((((((((((((((((((((((<text:tab/><text:tab/></text:p>
      <text:p text:style-name="P6">9728.17662011.72_Jacques Lacombe</text:p>
      <text:p text:style-name="P6"><text:tab/><text:tab/>PVIII-731<text:tab/><text:tab/>(G6582)</text:p>
      <text:p text:style-name="P6"><text:tab/><text:tab/><text:tab/><text:tab/><text:tab/>édition, fautes, J.J., sot, fou, esprit, Octave...Pompée*, </text:p>
      <text:p text:style-name="P6"><text:tab/><text:tab/><text:tab/><text:tab/><text:tab/>ON, Lettre...Pansophe*, pseudo, Vpeine, </text:p>
      <text:p text:style-name="P6">((((((((((((((((((((((((((((((((((((((((((((((((((((((((((((((((((((((((((<text:tab/><text:tab/></text:p>
      <text:p text:style-name="P6">9730.17662111.72_Étienne-Noël Damilaville</text:p>
      <text:p text:style-name="P6"><text:tab/><text:tab/>PVIII-732<text:tab/><text:tab/>(G6581)</text:p>
      <text:p text:style-name="P6"><text:tab/><text:tab/><text:tab/><text:tab/><text:tab/>Lettre....Pansophe*, pseudo, honneur, vérité, mensonge, </text:p>
      <text:p text:style-name="P6"><text:tab/><text:tab/><text:tab/><text:tab/><text:tab/>suggestion, sentiments, </text:p>
      <text:p text:style-name="P6">(((((((((((((((((((((((((((((((((((((((((((((((((((((</text:p>
      <text:p text:style-name="P6"/>
      <text:p text:style-name="P6"><text:tab/><text:tab/></text:p>
      <text:p text:style-name="P6"><text:soft-page-break/>9731.17662111.72_Marie de Vichy de Chamrond, Marquise du Deffand</text:p>
      <text:p text:style-name="P6"><text:tab/><text:tab/>PVIII-732<text:tab/><text:tab/>(G6580)</text:p>
      <text:p text:style-name="P6"><text:tab/><text:tab/><text:tab/><text:tab/><text:tab/>Lettre....Pansophe*, pseudo, certitude, critique littéraire, </text:p>
      <text:p text:style-name="P6"><text:tab/><text:tab/><text:tab/><text:tab/><text:tab/>plaisanterie, gaieté, raillerie, Lettre....Hume*, coup....J.J., </text:p>
      <text:p text:style-name="P6"><text:tab/><text:tab/><text:tab/><text:tab/><text:tab/>De La Barre, Calas, Welches, raison, fanatisme, horreur, folies,</text:p>
      <text:p text:style-name="P6"><text:tab/><text:tab/><text:tab/><text:tab/><text:tab/>paix, tendresse, respect, </text:p>
      <text:p text:style-name="P6">((((((((((((((((((((((((((((((((((((((((((((((((((((((((((((((((((((((((((((((((((((<text:tab/></text:p>
      <text:p text:style-name="P6">9734.17662411.72_Étienne-Noël Damilaville</text:p>
      <text:p text:style-name="P6"><text:tab/><text:tab/>PVIII-736<text:tab/><text:tab/>(G6585)</text:p>
      <text:p text:style-name="P6"><text:tab/><text:tab/><text:tab/><text:tab/><text:tab/>ami, vertu, édition, mémoire, Sirven, humanité, coup....J.J., </text:p>
      <text:p text:style-name="P6"><text:tab/><text:tab/><text:tab/><text:tab/><text:tab/>Genève, prêtres, gueux, victime monstre, littérature, </text:p>
      <text:p text:style-name="P6"><text:tab/><text:tab/><text:tab/><text:tab/><text:tab/>polisson, scélérat, pseudo, vérité, </text:p>
      <text:p text:style-name="P6">(((((((((((((((((((((((((((((((((((((((((((((((((((((((((((((((((((((<text:tab/><text:tab/></text:p>
      <text:p text:style-name="P6">9736.176624411.72_Jean-François Marmontel</text:p>
      <text:p text:style-name="P6"><text:tab/><text:tab/>PVIII-738<text:tab/><text:tab/>(G6586)</text:p>
      <text:p text:style-name="P6"><text:tab/><text:tab/><text:tab/><text:tab/><text:tab/>confrère, souci de courrier, malheureux, monstre, comédie, </text:p>
      <text:p text:style-name="P6"><text:tab/><text:tab/><text:tab/><text:tab/><text:tab/>Genève, prêtres, envie, horreur, honnètes gens, preuves,</text:p>
      <text:p text:style-name="P6"><text:tab/><text:tab/><text:tab/><text:tab/><text:tab/>littérature, courrier, embrasser, tendresse, </text:p>
      <text:p text:style-name="P6">(((((((((((((((((((((((((((((((((((((((((((((((((((((((((((((((((((((((((<text:tab/><text:tab/></text:p>
      <text:p text:style-name="P6">9739.176662611.73_André Morellet (Abbé)</text:p>
      <text:p text:style-name="P6"><text:tab/><text:tab/>PVIII-740<text:tab/><text:tab/>(G6590)</text:p>
      <text:p text:style-name="P6"><text:tab/><text:tab/><text:tab/><text:tab/><text:tab/>souci de courrier, censure, caute, consolation, élèves, théâtre, </text:p>
      <text:p text:style-name="P6"><text:tab/><text:tab/><text:tab/><text:tab/><text:tab/>bon_sens, cœur, raison, courage, vive-voix, coup....J.J., fou, <text:tab/><text:tab/><text:tab/><text:tab/><text:tab/>monstre, prédicants, peuple, orgueil, méchanceté, service, </text:p>
      <text:p text:style-name="P6"><text:tab/><text:tab/><text:tab/><text:tab/><text:tab/>utilité, cœur, esprit, belles_lettres, persécution, union, amitié, </text:p>
      <text:p text:style-name="P6"><text:tab/><text:tab/><text:tab/><text:tab/><text:tab/>tendresse, respect, formule de politesse, signature, pseudo, </text:p>
      <text:p text:style-name="P6"><text:tab/><text:tab/><text:tab/><text:tab/><text:tab/>Lettre....Pansophe, mensonge, </text:p>
      <text:p text:style-name="P6">((((((((((((((((((((((((((((((((((((((((((((((((((((((((((((((((((((((((((((<text:tab/><text:tab/></text:p>
      <text:p text:style-name="P6">974017662711.73_Pierre-Michel Hennin</text:p>
      <text:p text:style-name="P6"><text:tab/><text:tab/>PVIII-741<text:tab/><text:tab/>(G6591) </text:p>
      <text:p text:style-name="P6"><text:tab/><text:tab/><text:tab/><text:tab/><text:tab/>Genève, diable_au_corps, conciliation, coup....J.J., courtisan, </text:p>
      <text:p text:style-name="P6"><text:tab/><text:tab/><text:tab/><text:tab/><text:tab/>amour, action par intermédiaire, </text:p>
      <text:p text:style-name="P6">((((((((((((((((((((((((((((((((((((((((((((((((((((((<text:tab/><text:tab/></text:p>
      <text:p text:style-name="P6">9744.17662911.73_Jean Le Rond D' Alembert</text:p>
      <text:p text:style-name="P6"><text:tab/><text:tab/>PVIII-745<text:tab/><text:tab/>(G6592) </text:p>
      <text:p text:style-name="P6"><text:tab/><text:tab/><text:tab/><text:tab/><text:tab/>philosophe, éloge, académie, cit.lat, critique littéraire,</text:p>
      <text:p text:style-name="P6"><text:tab/><text:tab/><text:tab/><text:tab/><text:tab/>coup....J.J., statue, plaisanterie, dévot, letttre....Pansophe,</text:p>
      <text:p text:style-name="P6"><text:tab/><text:tab/><text:tab/><text:tab/><text:tab/>pseudo, académie, embrasser, cœur, lumière, </text:p>
      <text:p text:style-name="P6">((((((((((((((((((((((((((((((((((((((((((((((((((((((((((((((((((((((((((((<text:tab/><text:tab/></text:p>
      <text:p text:style-name="P6">9745.17662911.73_Charles Bordes</text:p>
      <text:p text:style-name="P6"><text:tab/><text:tab/>PVIII-746<text:tab/><text:tab/>(G6595)</text:p>
      <text:p text:style-name="P6"><text:tab/><text:tab/><text:tab/><text:tab/><text:tab/>cit. Molière, louanges, coup....J.J., plagiaire, vers, charlatan, </text:p>
      <text:p text:style-name="P6"><text:tab/><text:tab/><text:tab/><text:tab/><text:tab/>Lettre....Pansophe, mensonge, ON, <text:s/>requête, jésuite, parlement,</text:p>
      <text:p text:style-name="P6"><text:tab/><text:tab/><text:tab/><text:tab/><text:tab/>demande de doc,, liberté, embrasser, tendresse, confrère, </text:p>
      <text:p text:style-name="P6"><text:tab/><text:tab/><text:tab/><text:tab/><text:tab/>académie, </text:p>
      <text:p text:style-name="P6">((((((((((((((((((((((((((((((((((((((((((((((((((((((((((((<text:tab/><text:tab/></text:p>
      <text:p text:style-name="P6">9747.17663011.73_Pierre-Michel Hennin</text:p>
      <text:p text:style-name="P6"><text:tab/><text:tab/>PVIII-748<text:tab/><text:tab/>(G6597)</text:p>
      <text:p text:style-name="P6"><text:tab/><text:tab/><text:tab/><text:tab/><text:tab/>réponse, protecteurs, censure, cit.lat, médiation, coup....J.J.,</text:p>
      <text:p text:style-name="P6"><text:tab/><text:tab/><text:tab/><text:tab/><text:tab/>reconnaissance, plaisanterie, </text:p>
      <text:p text:style-name="P6">((((((((((((((((((((((((((((((((((((((((((((((((((((((<text:tab/></text:p>
      <text:p text:style-name="P6"><text:tab/></text:p>
      <text:p text:style-name="P6"><text:soft-page-break/>9751.17660112.73_Étienne-Noël Damilaville<text:tab/></text:p>
      <text:p text:style-name="P6"><text:tab/><text:tab/>PVIII-751<text:tab/><text:tab/>(G6599)</text:p>
      <text:p text:style-name="P6"><text:tab/><text:tab/><text:tab/><text:tab/><text:tab/>amitié, Les Scythes, confondre, calomnie, ecr.l'inf., victime,</text:p>
      <text:p text:style-name="P6"><text:tab/><text:tab/><text:tab/><text:tab/><text:tab/>jansénistes, théologie, tragédie, théâtre, élèves, consolation, </text:p>
      <text:p text:style-name="P6"><text:tab/><text:tab/><text:tab/><text:tab/><text:tab/>service, belles lettres, persécution, coup....J.J., Genève, sagesse</text:p>
      <text:p text:style-name="P6"><text:tab/><text:tab/><text:tab/><text:tab/><text:tab/>fou, méchant, embrasser, tendresse, ne_m'oubliez_pas, </text:p>
      <text:p text:style-name="P6"><text:tab/><text:tab/><text:tab/><text:tab/><text:tab/>Commentaire....Peines*, édition, censure, </text:p>
      <text:p text:style-name="P6">((((((((((((((((((((((((((((((((((((((((((((((((((((((((((((((<text:tab/><text:tab/></text:p>
      <text:p text:style-name="P6">9757.17660512.73_Jacques Lacombe</text:p>
      <text:p text:style-name="P6"><text:tab/><text:tab/>PVIII-757<text:tab/><text:tab/>(G6602)</text:p>
      <text:p text:style-name="P6"><text:tab/><text:tab/><text:tab/><text:tab/><text:tab/> correction, Octave...*, J.J., demande de doc., Scythes, </text:p>
      <text:p text:style-name="P6"><text:tab/><text:tab/><text:tab/><text:tab/><text:tab/>jésuite, on, sot, embrasser, cœur, amitié, </text:p>
      <text:p text:style-name="P6">((((((((((((((((((((((((((((((((((((((((((((((((((((((((((((((((((<text:tab/><text:tab/></text:p>
      <text:p text:style-name="P6">9758.17660612.73_Charles-Augustin Ferriol Comte d'Argental et à</text:p>
      <text:p text:style-name="P6"><text:tab/><text:tab/><text:tab/>Jeanne-Grâce Bosc Du Bouchet, <text:s/>Comtesse d'Argental</text:p>
      <text:p text:style-name="P6"><text:tab/><text:tab/>PVIII-758<text:tab/><text:tab/>(G6603)</text:p>
      <text:p text:style-name="P6"><text:tab/><text:tab/><text:tab/><text:tab/><text:tab/>corrections, Scythes, barbaries, alibi, calomniateur, Genève, </text:p>
      <text:p text:style-name="P6"><text:tab/><text:tab/><text:tab/><text:tab/><text:tab/>médiateurs, coup....J.J.,</text:p>
      <text:p text:style-name="P6"><text:tab/><text:tab/><text:tab/><text:tab/><text:tab/>cœur, souci de courrier, respect, tendresse, </text:p>
      <text:p text:style-name="P6">(((((((((((((((((((((((((((((((((((((((((((((((((((((((((((((((((<text:tab/><text:tab/> </text:p>
      <text:p text:style-name="P6">9760.17660812.73_Charles-Augustin Ferriol Comte d'Argental et à</text:p>
      <text:p text:style-name="P6"><text:tab/><text:tab/><text:tab/>Jeanne-Grâce Bosc Du Bouchet, <text:s/>Comtesse d'Argental</text:p>
      <text:p text:style-name="P6"><text:tab/><text:tab/>PVIII-761<text:tab/><text:tab/>(G6604)</text:p>
      <text:p text:style-name="P6"><text:tab/><text:tab/><text:tab/><text:tab/><text:tab/>corrections, Théâtre, critique Théâtrale, <text:s/></text:p>
      <text:p text:style-name="P6"><text:tab/><text:tab/><text:tab/><text:tab/><text:tab/>Scythes, Mme. Denis, Genève, médiateurs, K, </text:p>
      <text:p text:style-name="P6"><text:tab/><text:tab/><text:tab/><text:tab/><text:tab/>Scythes, coup....J.J., Sirven</text:p>
      <text:p text:style-name="P6"><text:tab/><text:tab/><text:tab/><text:tab/><text:tab/>courtisan, action par intermédiaires, protecteurs, <text:s/></text:p>
      <text:p text:style-name="P6">((((((((((((((((((((((((((((((((((((((((((((((((((((((((((<text:tab/><text:tab/></text:p>
      <text:p text:style-name="P6">9761.17660812.73_ Étienne-Noël Damilaville</text:p>
      <text:p text:style-name="P6"><text:tab/><text:tab/>PVIII-762<text:tab/><text:tab/>(G6606)</text:p>
      <text:p text:style-name="P6"><text:tab/><text:tab/><text:tab/><text:tab/><text:tab/>amitié, protection, homme de lettres, mémoire, Sirven,</text:p>
      <text:p text:style-name="P6"><text:tab/><text:tab/><text:tab/><text:tab/><text:tab/>éloquence, finances, générosité, Conseil, équité, coup....J.J., </text:p>
      <text:p text:style-name="P6"><text:tab/><text:tab/><text:tab/><text:tab/><text:tab/>humour_noir, encyclopédie, enthousiasme, Lettre...Pansophe*,</text:p>
      <text:p text:style-name="P6"><text:tab/><text:tab/><text:tab/><text:tab/><text:tab/>mensonge, pseudo, affaires, </text:p>
      <text:p text:style-name="P6">((((((((((((((((((((((((((((((((((((((((((((((((((((((((((((((((((((<text:tab/><text:tab/></text:p>
      <text:p text:style-name="P6">9764.17661012.73_Jean-François-René Tabareau</text:p>
      <text:p text:style-name="P6"><text:tab/><text:tab/>PVIII-765</text:p>
      <text:p text:style-name="P6"><text:tab/><text:tab/><text:tab/><text:tab/><text:tab/>compliment, coup....J.J., Genève, polisson, affaire, ridicule,</text:p>
      <text:p text:style-name="P6"><text:tab/><text:tab/><text:tab/><text:tab/><text:tab/>Roi, volonté,</text:p>
      <text:p text:style-name="P6">(((((((((((((((((((((((((((((((((((((((((((((((((((((((((((((((((((<text:tab/><text:tab/></text:p>
      <text:p text:style-name="P6">9770.17661512..73_Charles Bordes</text:p>
      <text:p text:style-name="P6"><text:tab/><text:tab/>PVIII-770<text:tab/><text:tab/>(G6615)</text:p>
      <text:p text:style-name="P6"><text:tab/><text:tab/><text:tab/><text:tab/><text:tab/>remerciements, Lettre...Pansophe*, pseudo, argumentation,</text:p>
      <text:p text:style-name="P6"><text:tab/><text:tab/><text:tab/><text:tab/><text:tab/>suggestion, coup....J.J., critique littéraire, pousse à agir, alibi, </text:p>
      <text:p text:style-name="P6"><text:tab/><text:tab/><text:tab/><text:tab/><text:tab/>amitié, chantage, tendresse, </text:p>
      <text:p text:style-name="P6">((((((((((((((((((((((((((((((((((((((((((((((((((((((((((((((((((((<text:tab/><text:tab/></text:p>
      <text:p text:style-name="P6">9778.17661712.73_Jacques Lacombe</text:p>
      <text:p text:style-name="P6"><text:tab/><text:tab/>PVIII-777<text:tab/><text:tab/>(G6575)</text:p>
      <text:p text:style-name="P6"><text:tab/><text:tab/><text:tab/><text:tab/><text:tab/>édition, Triumvirat_(Le)*, Philosophe_Ignorant_(Le)*, </text:p>
      <text:p text:style-name="P6"><text:tab/><text:tab/><text:tab/><text:tab/><text:tab/>mensonge, Lettre....Pansophe*, Letttre...Hume*, coup...J.J., </text:p>
      <text:p text:style-name="P6"><text:tab/><text:tab/><text:tab/><text:tab/><text:tab/>fou, méchant, philosophie, embrasser, cœur, </text:p>
      <text:p text:style-name="P6">(((((((((((((((((((((((((((((((((((((((((((((((((((((((((((((((((((((((((<text:tab/></text:p>
      <text:p text:style-name="P6"><text:soft-page-break/>9785.17662012.73_Jean-François Marmontel</text:p>
      <text:p text:style-name="P6"><text:tab/><text:tab/>PVIII-784<text:tab/><text:tab/>(G6625)</text:p>
      <text:p text:style-name="P6"><text:tab/><text:tab/><text:tab/><text:tab/><text:tab/>confrère, 3 philosophes, Académie, philosophie, lumière, </text:p>
      <text:p text:style-name="P6"><text:tab/><text:tab/><text:tab/><text:tab/><text:tab/>raison, méchanceté, ennemis, amuser, instruire, générosité, </text:p>
      <text:p text:style-name="P6"><text:tab/><text:tab/><text:tab/><text:tab/><text:tab/>Mlle Corneille, courtisan, action par intermédiaire, académie, </text:p>
      <text:p text:style-name="P6"><text:tab/><text:tab/><text:tab/><text:tab/><text:tab/>Mme. Denis, PS, Lettre....Pansophe, mensonge, coup....J.J., </text:p>
      <text:p text:style-name="P6">(((((((((((((((((((((((((((((((((((((((((((((((((((((((((((((((((((((<text:tab/><text:tab/></text:p>
      <text:p text:style-name="P6">9788.17662212.73_Cardlnal François-Joachim de Pierre de Bernis</text:p>
      <text:p text:style-name="P6"><text:tab/><text:tab/>PVIII-787<text:tab/><text:tab/>(G6626)</text:p>
      <text:p text:style-name="P6"><text:tab/><text:tab/><text:tab/><text:tab/><text:tab/>vœux, belles lettres, vers, Scythes, cit.lat.,, courtisan, guerre, </text:p>
      <text:p text:style-name="P6"><text:tab/><text:tab/><text:tab/><text:tab/><text:tab/>iste des ennemis, J.J., rire, Genève, querelles, égalité, pasteur,</text:p>
      <text:p text:style-name="P6"><text:tab/><text:tab/><text:tab/><text:tab/><text:tab/><text:span text:style-name="T6">réminiscences, amuser, faire penser,</text:span> formule politesse,</text:p>
      <text:p text:style-name="P6">(((((((((((((((((((((((((((((((((((((((((((((((((((((((((((((((<text:tab/><text:tab/></text:p>
      <text:p text:style-name="P6">9793.17662212.73_Alexandre-Frédéric-Jacques Masson, Marquis De Pezay</text:p>
      <text:p text:style-name="P6"><text:tab/><text:tab/>PVIII-793<text:tab/><text:tab/>(G6632)</text:p>
      <text:p text:style-name="P6"><text:tab/><text:tab/><text:tab/><text:tab/><text:tab/>amitié, action par intermédiaire, plainte, coup..J.J., ingratitude, </text:p>
      <text:p text:style-name="P6"><text:tab/><text:tab/><text:tab/><text:tab/><text:tab/>malheureux, infâme, société, tort, calomnie, querelles, </text:p>
      <text:p text:style-name="P6"><text:tab/><text:tab/><text:tab/><text:tab/><text:tab/>littérature, coupable, requète, sentiments, formule politesse, </text:p>
      <text:p text:style-name="P6"><text:tab/><text:tab/><text:tab/><text:tab/><text:tab/>signature, </text:p>
      <text:p text:style-name="P6">(((((((((((((((((((((((((((((((((((((((((((((((((((((((((((((((((((((<text:tab/><text:tab/></text:p>
      <text:p text:style-name="P6">9803.17662912.73_Étienne-Noël Damilaville</text:p>
      <text:p text:style-name="P6"><text:tab/><text:tab/>PVIII-801<text:tab/><text:tab/>(G6640)</text:p>
      <text:p text:style-name="P6"><text:tab/><text:tab/><text:tab/><text:tab/><text:tab/>amitié, courrier, secret, affaires, finances, Sirven, Vsanté, </text:p>
      <text:p text:style-name="P6"><text:tab/><text:tab/><text:tab/><text:tab/><text:tab/>philosophie,, théâtre, Lettre....Pansophe, dissimulation, </text:p>
      <text:p text:style-name="P6"><text:tab/><text:tab/><text:tab/><text:tab/><text:tab/>défense, victime, demande de doc, philosophe, </text:p>
      <text:p text:style-name="P6"><text:tab/><text:tab/><text:tab/><text:tab/><text:tab/>coup....J.J., fou, monstre, Roi, sagesse, bonté, courrier, </text:p>
      <text:p text:style-name="P6">(((((((((((((((((((((((((((((((((((((((((((((((((((((((((((((((((((((<text:tab/><text:tab/> </text:p>
      <text:p text:style-name="P6">9811.17670201.73_Jacques Lacombe</text:p>
      <text:p text:style-name="P6"><text:tab/><text:tab/>PVIII-807</text:p>
      <text:p text:style-name="P6"><text:tab/><text:tab/><text:tab/><text:tab/><text:tab/>édition, Triumvirat, Proscriptions, corrections, Scythes, </text:p>
      <text:p text:style-name="P6"><text:tab/><text:tab/><text:tab/><text:tab/><text:tab/>coup....J.J., embrasser, cœur, amitié, </text:p>
      <text:p text:style-name="P6">((((((((((((((((((((((((((((((((((((((((((((((((((((((((((((((((((<text:tab/><text:tab/></text:p>
      <text:p text:style-name="P6">9825.17670501.73_Alexandre-Frédéric-Jacques Masson, Marquis De Pezay</text:p>
      <text:p text:style-name="P6"><text:tab/><text:tab/>PVIII-829<text:tab/><text:tab/>(G6653)</text:p>
      <text:p text:style-name="P6"><text:tab/><text:tab/><text:tab/><text:tab/><text:tab/>K, extrait, remerciements, consolation, cœur, amitié, </text:p>
      <text:p text:style-name="P6"><text:tab/><text:tab/><text:tab/><text:tab/><text:tab/>honnêtes gens, juge, coup....J.J., immobilier, victime, </text:p>
      <text:p text:style-name="P6"><text:tab/><text:tab/><text:tab/><text:tab/><text:tab/>peuple, magistrats, Mme. Denis, spectacles, corrompre, </text:p>
      <text:p text:style-name="P6"><text:tab/><text:tab/><text:tab/><text:tab/><text:tab/>tragédie, Mlle. Corneille, république, tolérance, </text:p>
      <text:p text:style-name="P6"><text:tab/><text:tab/><text:tab/><text:tab/><text:tab/>Lettre....Hume, querelle, bouffon, offenses, homme d'honneur, </text:p>
      <text:p text:style-name="P6"><text:tab/><text:tab/><text:tab/><text:tab/><text:tab/>gaaieté, sérieux, honneur, devoirs, K, guerre, esprit, </text:p>
      <text:p text:style-name="P6"><text:tab/><text:tab/><text:tab/><text:tab/><text:tab/>belles lettres, amusement, <text:s/>sentiments, formule de politessse, </text:p>
      <text:p text:style-name="P6">((((((((((((((((((((((((((((((((((((((((((((((((((((((((((((((((((((((<text:tab/><text:tab/></text:p>
      <text:p text:style-name="P6">9831.17670801.73_Étienne-Noël Damilaville</text:p>
      <text:p text:style-name="P6"><text:tab/><text:tab/>PVIII-839<text:tab/><text:tab/>(G6657)</text:p>
      <text:p text:style-name="P6"><text:tab/><text:tab/><text:tab/><text:tab/><text:tab/>amitié, vers, coup....J.J., monstre, victime, offensé, gaieté,</text:p>
      <text:p text:style-name="P6"><text:tab/><text:tab/><text:tab/><text:tab/><text:tab/>cœur, retenue, Genève, frontière, isolé, faim, Vpeine, </text:p>
      <text:p text:style-name="P6"><text:tab/><text:tab/><text:tab/><text:tab/><text:tab/>couvent, embrasser, </text:p>
      <text:p text:style-name="P7">(((((((((((((((((((((((((((((((((((((((((((((((((((((((((((((((((((((</text:p>
      <text:p text:style-name="P7"/>
      <text:p text:style-name="P7"/>
      <text:p text:style-name="P7"/>
      <text:p text:style-name="P7"/>
      <text:p text:style-name="P6"><text:soft-page-break/>9833.17670801.73_Charles-Augustin Ferriol Comte d'Argental et à</text:p>
      <text:p text:style-name="P6"><text:tab/><text:tab/><text:tab/>Jeanne-Grâce Bosc Du Bouchet, <text:s/>Comtesse d'Argental</text:p>
      <text:p text:style-name="P8"><text:tab/><text:tab/><text:tab/>PVIII-841<text:tab/><text:tab/>(G6659)</text:p>
      <text:p text:style-name="P6"><text:tab/><text:tab/><text:tab/><text:tab/><text:tab/>affaire, Le Jeune/Doiret, monstres, courrier, censure, barbarie, </text:p>
      <text:p text:style-name="P6"><text:tab/><text:tab/><text:tab/><text:tab/><text:tab/>déshonneur, révocation, Scythes, théâtre, pleurs, certificats,</text:p>
      <text:p text:style-name="P6"><text:tab/><text:tab/><text:tab/><text:tab/><text:tab/>P.S., protections, justice, coup....J.J., tendresse, sentiments, //</text:p>
      <text:p text:style-name="P6">((((((((((((((((((((((((((((((((((((((((((((((((((((((((((((((((((((((((((((<text:tab/><text:tab/></text:p>
      <text:p text:style-name="P6">9835.17670901.73_Pierre De Buisson, Chevalier De Beauteville</text:p>
      <text:p text:style-name="P6"><text:tab/><text:tab/>PVIII-845<text:tab/><text:tab/>(G6661)</text:p>
      <text:p text:style-name="P6"><text:tab/><text:tab/><text:tab/><text:tab/><text:tab/>Scythes, Genève, comédie, humour, Mme Denis, double sens,</text:p>
      <text:p text:style-name="P6"><text:tab/><text:tab/><text:tab/><text:tab/>casse,<text:tab/>purgatif et édition, fanatisme, absurdité, paix, respect, //</text:p>
      <text:p text:style-name="P6"><text:tab/><text:tab/><text:tab/><text:tab/><text:tab/>coup....J.J., formule de politesse, signature, </text:p>
      <text:p text:style-name="P6">((((((((((((((((((((((((((((((((((((((((((((((((((((((((((((((((<text:tab/> 856, 867, 868, 879, 894, 933,</text:p>
      <text:p text:style-name="P6">9844.17671201.73_ Charles-Augustin Ferriol Comte d'Argental</text:p>
      <text:p text:style-name="P6"><text:tab/><text:tab/>PVIII-854<text:tab/><text:tab/>(G6667)</text:p>
      <text:p text:style-name="P6"><text:tab/><text:tab/><text:tab/><text:tab/><text:tab/>(reproches, peur), Mme Denis, Vpeine, (lenteur), </text:p>
      <text:p text:style-name="P6"><text:tab/><text:tab/><text:tab/><text:tab/><text:tab/>protection, exemple, Le_Jeune, force du faible, scélérat, </text:p>
      <text:p text:style-name="P6"><text:tab/><text:tab/><text:tab/><text:tab/><text:tab/>(révocation,) misérable, (criminel), action_par_autrui, </text:p>
      <text:p text:style-name="P6"><text:tab/><text:tab/><text:tab/><text:tab/><text:tab/>amitié, (service), utilité, Vpeine, (commis, dévots,) </text:p>
      <text:p text:style-name="P6"><text:tab/><text:tab/><text:tab/><text:tab/><text:tab/>théâtre, Scythes, embrasser, tendresse, </text:p>
      <text:p text:style-name="P6">((((((((((((((((((((((((((((((((((((((((((((((((((((((((</text:p>
      <text:p text:style-name="P6">9852.17671401.73_Gabriel Cramer</text:p>
      <text:p text:style-name="P6"><text:tab/><text:tab/>PVIII-867</text:p>
      <text:p text:style-name="P6"><text:tab/><text:tab/><text:tab/><text:tab/><text:tab/>Genève, politique, liberté, demande de doc, </text:p>
      <text:p text:style-name="P6"><text:tab/><text:tab/><text:tab/><text:tab/><text:tab/>coup....J.J., </text:p>
      <text:p text:style-name="P6">((((((((((((((((((((((((((((((((((((((((((((((((((((((((((<text:tab/><text:tab/></text:p>
      <text:p text:style-name="P6">9853.17671401.73_Étienne-Noël Damilaville</text:p>
      <text:p text:style-name="P6"><text:tab/><text:tab/>PVIII-867<text:tab/><text:tab/>(G6675)</text:p>
      <text:p text:style-name="P6"><text:tab/><text:tab/><text:tab/><text:tab/><text:tab/>amitié, (fidèles, appuis,) barbares, welches, </text:p>
      <text:p text:style-name="P6"><text:tab/><text:tab/><text:tab/><text:tab/><text:tab/>philosophie, finances, (occupants, restrictions), </text:p>
      <text:p text:style-name="P6"><text:tab/><text:tab/><text:tab/><text:tab/><text:tab/>Sirven, Calas, vengeance, sensibilité, malheureux, </text:p>
      <text:p text:style-name="P6"><text:tab/><text:tab/><text:tab/><text:tab/><text:tab/>haine, J.J., amour, ecr.l'inf, </text:p>
      <text:p text:style-name="P6">(((((((((((((((((((((((((((((((((((((((((((((((((((((((((<text:tab/><text:tab/></text:p>
      <text:p text:style-name="P6">9871.17671901.73_Jean-Chrysostome Larcher, Comte De La Touraille</text:p>
      <text:p text:style-name="P6"><text:tab/><text:tab/>PVIII-879<text:tab/><text:tab/>(G6687)</text:p>
      <text:p text:style-name="P6"><text:tab/><text:tab/><text:tab/><text:tab/><text:tab/>Vsanté, âge, occupation, siège, manger, boire, </text:p>
      <text:p text:style-name="P6"><text:tab/><text:tab/><text:tab/><text:tab/><text:tab/>chauffer, soldats, neiges, faute à, coup....J.J., </text:p>
      <text:p text:style-name="P6"><text:tab/><text:tab/><text:tab/><text:tab/><text:tab/>pitié, colère, académie, tragédie, élève, protection,, </text:p>
      <text:p text:style-name="P6"><text:tab/><text:tab/><text:tab/><text:tab/><text:tab/>tendresse, respect, sentiments, courtisan, </text:p>
      <text:p text:style-name="P6">((((((((((((((((((((((((((((((((((((((((((((((((((((((((((((((((</text:p>
      <text:p text:style-name="P6">9871.17671901.73_Jean-Chrysostome Larcher, Comte De La Touraille</text:p>
      <text:p text:style-name="P6"><text:tab/><text:tab/>PVIII-879<text:tab/><text:tab/>(G6687)</text:p>
      <text:p text:style-name="P6"><text:tab/><text:tab/><text:tab/><text:tab/><text:tab/>victime, soldats,neige, la faute à J.J., théâtre, </text:p>
      <text:p text:style-name="P6"><text:tab/><text:tab/><text:tab/><text:tab/> <text:tab/>académie, tragédie, poésie, coup....J.J., protecion, tendresse, </text:p>
      <text:p text:style-name="P6"><text:tab/><text:tab/><text:tab/><text:tab/><text:tab/>respects, sentiments, courtisan, </text:p>
      <text:p text:style-name="P6">((((((((((((((((((((((((((((((((((((((((((((((((((((((((((((((((((((((<text:tab/><text:tab/></text:p>
      <text:p text:style-name="P6">9890.17672801.73_Claude-Joseph Dorat</text:p>
      <text:p text:style-name="P6"><text:tab/><text:tab/>PVIII-894<text:tab/><text:tab/>(G6694)</text:p>
      <text:p text:style-name="P6"><text:tab/><text:tab/><text:tab/><text:tab/><text:tab/>hiver, Vsanté, colère retenue, académie, coup....J.J., </text:p>
      <text:p text:style-name="P6"><text:tab/><text:tab/><text:tab/><text:tab/><text:tab/>chantage, amis, pensent, (manœuvres, lâcheté, criminel,)</text:p>
      <text:p text:style-name="P6"><text:tab/><text:tab/><text:tab/><text:tab/><text:tab/>injonction, (preuves,) bien, J.J. et moi, (mœurs), querelles, </text:p>
      <text:p text:style-name="P6"><text:tab/><text:tab/><text:tab/><text:tab/><text:tab/>littérature, honnêteté, homme_de_lettres, amitié, consolation, </text:p>
      <text:p text:style-name="P6"><text:soft-page-break/><text:tab/><text:tab/><text:tab/><text:tab/><text:tab/>sentiments, formule_de_politesse, signature, K, famille, amis, </text:p>
      <text:p text:style-name="P6"><text:tab/><text:tab/><text:tab/><text:tab/><text:tab/>(satisfaction), agir par autrui, publication, justice, vérité, </text:p>
      <text:p text:style-name="P6">(((((((((((((((((((((((((((((((((((((((((((((((((((((((((( <text:s text:c="3"/>939, 950, 960, 961, 976, 1004, 1018, 1027, </text:p>
      <text:p text:style-name="P6">9935.17671002.73_Albrecht-Friedrich Von Erlach</text:p>
      <text:p text:style-name="P6"><text:tab/><text:tab/>PVIII-933<text:tab/><text:tab/>(G6734)</text:p>
      <text:p text:style-name="P6"><text:tab/><text:tab/><text:tab/><text:tab/><text:tab/>devoir, délation, sentiments, respects, libelles, (danger,) </text:p>
      <text:p text:style-name="P6"><text:tab/><text:tab/><text:tab/><text:tab/><text:tab/>édition, protection, honnêteté, <text:s text:c="2"/></text:p>
      <text:p text:style-name="P6"><text:tab/><text:tab/><text:tab/><text:tab/><text:tab/>demande de reconnaissance, courtisan, respect, </text:p>
      <text:p text:style-name="P6"><text:tab/><text:tab/><text:tab/><text:tab/><text:tab/>formule de politesse, signature, </text:p>
      <text:p text:style-name="P6">((((((((((((((((((((((((((((((((((((((((((((((((((((((((((((((((((((((((((((((<text:tab/><text:tab/></text:p>
      <text:p text:style-name="P6">9941.17671102.73_Charles Bordes</text:p>
      <text:p text:style-name="P6"><text:tab/><text:tab/>PVIII-938<text:tab/><text:tab/>(G6743)</text:p>
      <text:p text:style-name="P6"><text:tab/><text:tab/><text:tab/><text:tab/><text:tab/>retour de doc, plus de communication, générosité, K,</text:p>
      <text:p text:style-name="P6"><text:tab/><text:tab/><text:tab/><text:tab/><text:tab/>coup....J.J., malheureux, monstre, orgueil, (bassesse,) </text:p>
      <text:p text:style-name="P6"><text:tab/><text:tab/><text:tab/><text:tab/><text:tab/>(contradictions, atrocité,) académie, malêtre, hiver, (soldats,)</text:p>
      <text:p text:style-name="P6"><text:tab/><text:tab/><text:tab/><text:tab/><text:tab/>consolation, embrasser, cœur, confrère, </text:p>
      <text:p text:style-name="P6">(((((((((((((((((((((((((((((((((((((((((((((((((((((((((((<text:tab/><text:tab/></text:p>
      <text:p text:style-name="P6">9954.17670002.73_Jean-André De Luc</text:p>
      <text:p text:style-name="P6"><text:tab/><text:tab/>PVIII-950<text:tab/><text:tab/></text:p>
      <text:p text:style-name="P6"><text:tab/><text:tab/><text:tab/><text:tab/><text:tab/>linguistiique, imprudent, J.J., (train de vie,) religion, (pour),</text:p>
      <text:p text:style-name="P6"><text:tab/><text:tab/><text:tab/><text:tab/><text:tab/>(contre,) socinianisme, comédie, amitié, (contredire, )</text:p>
      <text:p text:style-name="P6"><text:tab/><text:tab/><text:tab/><text:tab/><text:tab/>(heureux), P.S., (impudence), sottises, statue, </text:p>
      <text:p text:style-name="P6">(((((((((((((((((((((((((((((((((((((((((((((((((((((((((((((((((((((((<text:tab/></text:p>
      <text:p text:style-name="P6">9966.17672002.73_Étienne-François De Choiseul-Stainville, Duc <text:s/>De Choiseul </text:p>
      <text:p text:style-name="P6"><text:tab/><text:tab/>PVIII-959<text:tab/><text:tab/>(G6759)</text:p>
      <text:p text:style-name="P6"><text:tab/><text:tab/><text:tab/><text:tab/><text:tab/>souci de courrier, soldats, académie, Scythes, bonté,</text:p>
      <text:p text:style-name="P6"><text:tab/><text:tab/><text:tab/><text:tab/><text:tab/>consolation, Vsanté, gaieté , J.J., courtisan, (reconnaissance,)</text:p>
      <text:p text:style-name="P6"><text:tab/><text:tab/><text:tab/><text:tab/><text:tab/>tendresse, respect, signature, </text:p>
      <text:p text:style-name="P6">((((((((((((((((((((((((((((((((((((((((((((((((((((((((((((((((((((<text:tab/><text:tab/></text:p>
      <text:p text:style-name="P6">9969.17672002.73_Claude-Joseph Dorat</text:p>
      <text:p text:style-name="P6"><text:tab/><text:tab/>PVIII-961<text:tab/><text:tab/>(G6760)</text:p>
      <text:p text:style-name="P6"><text:tab/><text:tab/><text:tab/><text:tab/><text:tab/>(promesse), espoir, consolation, vers, lettres, coup....J.J., </text:p>
      <text:p text:style-name="P6"><text:tab/><text:tab/><text:tab/><text:tab/><text:tab/>querelles, litteraires, ingratitude, méchanceté, médiateurs,</text:p>
      <text:p text:style-name="P6"><text:tab/><text:tab/><text:tab/><text:tab/><text:tab/>messieurs, union, gens de lettres, folliculaires, infâme, </text:p>
      <text:p text:style-name="P6"><text:tab/><text:tab/><text:tab/><text:tab/><text:tab/>confrères, misérables, ON, horreur, mépris, courtisan, public, </text:p>
      <text:p text:style-name="P6"><text:tab/><text:tab/><text:tab/><text:tab/><text:tab/>estime, amitié, sentiments, formule de politesse, </text:p>
      <text:p text:style-name="P6">(((((((((((((((((((((((((((((((((((((((((((((((((((((((((((((((((((((((((<text:tab/><text:tab/>1004, 1018, 1027, </text:p>
      <text:p text:style-name="P6">9983.17672602.73_James Marriott</text:p>
      <text:p text:style-name="P6"><text:tab/><text:tab/>PVIII-976<text:tab/><text:tab/>(G6770)</text:p>
      <text:p text:style-name="P6"><text:tab/><text:tab/><text:tab/><text:tab/><text:tab/>courrier, âge, Vsanté, lecture, instruire, (amuser), estime, </text:p>
      <text:p text:style-name="P6"><text:tab/><text:tab/><text:tab/><text:tab/><text:tab/>(courage), vers, esprit, (service), maladie, ma_vie, J.J.et moi, </text:p>
      <text:p text:style-name="P6"><text:tab/><text:tab/><text:tab/><text:tab/><text:tab/>(hasard, Suisse, enfer, paradis), coup....J.J., querelle, </text:p>
      <text:p text:style-name="P6"><text:tab/><text:tab/><text:tab/><text:tab/><text:tab/>mépris, estime, plaisanterie, fou, suicide, raison, </text:p>
      <text:p text:style-name="P6"><text:tab/><text:tab/><text:tab/><text:tab/><text:tab/>courtisan, estime, (reconnaissance), sentiments, respect, </text:p>
      <text:p text:style-name="P6">(((((((((((((((((((((((((((((((((((((((((((((((((((((((((((((((((<text:tab/><text:tab/> </text:p>
      <text:p text:style-name="P6">10009.17670903.73_Alexandre-Frédéric-Jacques Masson, Marquis De Pezay</text:p>
      <text:p text:style-name="P6"><text:tab/><text:tab/>PVIII-1004<text:tab/><text:tab/>(G6787)</text:p>
      <text:p text:style-name="P6"><text:tab/><text:tab/><text:tab/><text:tab/><text:tab/>réponse, bonté, cœur, consolation, famille, J.J., plaisanterie, </text:p>
      <text:p text:style-name="P6"><text:tab/><text:tab/><text:tab/><text:tab/>public, juge, amitié, vérité, satire, (poison), littérature, déguiser, </text:p>
      <text:p text:style-name="P6"><text:tab/><text:tab/><text:tab/><text:tab/><text:tab/>âge, consolation, amitié, sentiments, <text:s/>vérité, tendressse, </text:p>
      <text:p text:style-name="P6"><text:tab/><text:tab/><text:tab/><text:tab/><text:tab/>formule de politesse, </text:p>
      <text:p text:style-name="P6">(((((((((((((((((((((((((((((((((((((((((((((((((((((((((((((((((((<text:tab/></text:p>
      <text:p text:style-name="P6"><text:soft-page-break/>10021.17671403.73_Simon-Nicolas-Henri Linguet</text:p>
      <text:p text:style-name="P6"><text:tab/><text:tab/>PVIII-1016<text:tab/><text:tab/>(G6793)</text:p>
      <text:p text:style-name="P6"><text:tab/><text:tab/><text:tab/><text:tab/><text:tab/>courrier, K, critique littéraire, Montesquieu, (antithèse), <text:s/></text:p>
      <text:p text:style-name="P6"><text:tab/><text:tab/><text:tab/><text:tab/>(monarchie), honneur, (république), vertu, esprit, (génie, Grotius), </text:p>
      <text:p text:style-name="P6"><text:tab/><text:tab/><text:tab/><text:tab/><text:tab/>peuple, lumière, lire, esprit, raison, guerre, fanatiques, <text:s/>J.J., </text:p>
      <text:p text:style-name="P6"><text:tab/><text:tab/><text:tab/><text:tab/><text:tab/>coup....J.J., (tous_ses_griefs), misérabble, (paradoxe), </text:p>
      <text:p text:style-name="P6"><text:tab/><text:tab/><text:tab/><text:tab/><text:tab/>charlatanisme, vérité, estime, union, gens de lettres, estime, </text:p>
      <text:p text:style-name="P6"><text:tab/><text:tab/><text:tab/><text:tab/><text:tab/>sentiments, (formule de politesse raccourcie : etc.), </text:p>
      <text:p text:style-name="P6">((((((((((((((((((((((((((((((((((((((((((((((((((((((((((((((((<text:tab/><text:tab/></text:p>
      <text:p text:style-name="P6">10030.17671603.73_Charles Palissot De Montenoy</text:p>
      <text:p text:style-name="P6"><text:tab/><text:tab/>PVIII-1027<text:tab/><text:tab/>(G6798)</text:p>
      <text:p text:style-name="P6"><text:tab/><text:tab/><text:tab/><text:tab/><text:tab/>vérité, dramatisation, cit. Volt., consolation, retraite, </text:p>
      <text:p text:style-name="P6"><text:tab/><text:tab/><text:tab/><text:tab/><text:tab/>persécuteurs, coup....J.J., utilité, orgueil, ennemi, cit. Volt, </text:p>
      <text:p text:style-name="P6"><text:tab/><text:tab/><text:tab/><text:tab/><text:tab/>estime, (regrets),, <text:s/></text:p>
      <text:p text:style-name="P6">(((((((((((((((((((((((((((((((((((((((((((((((((((((((<text:tab/><text:tab/> 1038, 1051, 1060, 1065, 1071, </text:p>
      <text:p text:style-name="P6">10042.17672303.73_​​​​Claude-Joseph Dorat</text:p>
      <text:p text:style-name="P6"><text:tab/><text:tab/>PVIII-1037<text:tab/><text:tab/>(G6809)</text:p>
      <text:p text:style-name="P6"><text:tab/><text:tab/><text:tab/><text:tab/><text:tab/>réponse, <text:s/>requète, <text:s/>vérité, protection, gens de lettres, littérature,</text:p>
      <text:p text:style-name="P6"><text:tab/><text:tab/><text:tab/><text:tab/><text:tab/>persécution, (pensée), victimes, injustice, ennemis, calomnie, </text:p>
      <text:p text:style-name="P6"><text:tab/><text:tab/><text:tab/><text:tab/><text:tab/>J.J., (criminel), Genève, (mal, mérite, exigense, suggestion,) <text:s/></text:p>
      <text:p text:style-name="P6"><text:tab/><text:tab/><text:tab/><text:tab/>estime, public, (exécration,) K, affaires, Sirven, Calas, innocence</text:p>
      <text:p text:style-name="P6"><text:tab/><text:tab/><text:tab/><text:tab/><text:tab/>tolérence, misérable, théâtre​​​, (sincérité), formule de politesse,</text:p>
      <text:p text:style-name="P6"><text:tab/><text:tab/><text:tab/><text:tab/><text:tab/>signature, </text:p>
      <text:p text:style-name="P6">((((((((((((((((((((((((((((((((((((((((((((((((((((((((((((((((((((((<text:tab/><text:tab/></text:p>
      <text:p text:style-name="P6">10056.17670104.73_Gabriel Cramer</text:p>
      <text:p text:style-name="P6"><text:tab/><text:tab/>PVIII-1051</text:p>
      <text:p text:style-name="P6"><text:tab/><text:tab/><text:tab/><text:tab/><text:tab/>lettre ostensible, (impression), édition, exigence, J.J. et moi, </text:p>
      <text:p text:style-name="P6"><text:tab/><text:tab/><text:tab/><text:tab/><text:tab/>plaisanterie (amère), sarcasme,</text:p>
      <text:p text:style-name="P6">((((((((((((((((((((((((((((((((((((((((((((((((((((((((((((<text:tab/><text:tab/></text:p>
      <text:p text:style-name="P6">10063.17670604.73_Simon-Nicolas-Henri Linguet</text:p>
      <text:p text:style-name="P6"><text:tab/><text:tab/>PVIII-1060<text:tab/><text:tab/>(G6827)</text:p>
      <text:p text:style-name="P6"><text:tab/><text:tab/><text:tab/><text:tab/><text:tab/>souci de courrier, remerciements, humour, gourmet, âme, </text:p>
      <text:p text:style-name="P6"><text:tab/><text:tab/><text:tab/><text:tab/><text:tab/>J.J., plaindre, amis, bienfaiteurs, patrie, paix, sentiments, </text:p>
      <text:p text:style-name="P6"><text:tab/><text:tab/><text:tab/><text:tab/><text:tab/>formule de politesse, </text:p>
      <text:p text:style-name="P6">(((((((((((((((((((((((((((((((((((((((((((((((((((((((((((((((<text:tab/><text:tab/></text:p>
      <text:p text:style-name="P6">10068.17671104.73_Charles-Augustin Ferriol Comte d'Argental</text:p>
      <text:p text:style-name="P6"><text:tab/><text:tab/>PVIII-1064<text:tab/><text:tab/>(G6832)</text:p>
      <text:p text:style-name="P6"><text:tab/><text:tab/><text:tab/><text:tab/><text:tab/>souci de courrier, consolation, théâtre, corrections, pleurs, </text:p>
      <text:p text:style-name="P6"><text:tab/><text:tab/><text:tab/><text:tab/><text:tab/>libraire, La_Poétique....Voltaire*, homme d' esprit, sot, alibi, </text:p>
      <text:p text:style-name="P6"><text:tab/><text:tab/><text:tab/><text:tab/><text:tab/>Welches, Scythes, correction, édition,(route coupée, conseils), </text:p>
      <text:p text:style-name="P6"><text:tab/><text:tab/><text:tab/><text:tab/><text:tab/>(comédien), pessimisme, élève, persécuté, (caricature), statue,</text:p>
      <text:p text:style-name="P6"><text:tab/><text:tab/><text:tab/><text:tab/><text:tab/>J.J._et_moi, Vpeine, rôles, formule de politesse, </text:p>
      <text:p text:style-name="P6">((((((((((((((((((((((((((((((((((((((((((((((((((((((((((((((((((((((<text:tab/> <text:s text:c="6"/>1084, 1088, 1138, 1164, </text:p>
      <text:p text:style-name="P6">10074.17671304.73_Jean Le Rond D' Alembert</text:p>
      <text:p text:style-name="P6"><text:tab/><text:tab/>PVIII-1071</text:p>
      <text:p text:style-name="P6"><text:tab/><text:tab/><text:tab/><text:tab/><text:tab/>(mathématiques, ouvriers, cosmologie), sage, sots, J.J. (adroit), </text:p>
      <text:p text:style-name="P6"><text:tab/><text:tab/><text:tab/><text:tab/><text:tab/>plaisanterie, statue, J.J. et moi, tendresse), amitié, </text:p>
      <text:p text:style-name="P6"><text:tab/><text:tab/><text:tab/><text:tab/><text:tab/>welches, courtisan (en manière d'excuse), fotmule de politesse,</text:p>
      <text:p text:style-name="P6"><text:tab/><text:tab/><text:tab/><text:tab/><text:tab/> signature, pseudo, </text:p>
      <text:p text:style-name="P6">(((((((((((((((((((((((((((((((((((((((((((((((((((((((((((((((((((((((((<text:tab/><text:tab/></text:p>
      <text:p text:style-name="P6">10084.17671104.73_Jacob Vernes</text:p>
      <text:p text:style-name="P6"><text:tab/><text:tab/>PVIII-1084</text:p>
      <text:p text:style-name="P6"><text:soft-page-break/><text:tab/><text:tab/><text:tab/><text:tab/><text:tab/>réponse, Scythes, procès, huguenot, Sirven, Calas, justifiés, </text:p>
      <text:p text:style-name="P6"><text:tab/><text:tab/><text:tab/><text:tab/><text:tab/>(lettre_ostensible), J.J.etmoi, écrire, action,Socinien, (unitaire), </text:p>
      <text:p text:style-name="P6"><text:tab/><text:tab/><text:tab/><text:tab/><text:tab/>catholicisme, sarcasme, </text:p>
      <text:p text:style-name="P6">(((((((((((((((((((((((((((((((((((((((((((((((((((((((((((((((((((((((((<text:tab/><text:tab/></text:p>
      <text:p text:style-name="P6">10088.19671604.73_Philippe-Antoine De Claris, Marquis De Florian</text:p>
      <text:p text:style-name="P6"><text:tab/><text:tab/>PVIII-1087<text:tab/><text:tab/>(G6842)</text:p>
      <text:p text:style-name="P6"><text:tab/><text:tab/><text:tab/><text:tab/><text:tab/>réponse, famille, affaires, Sirven, Calas, calomnie, fanatisme, </text:p>
      <text:p text:style-name="P6"><text:tab/><text:tab/><text:tab/><text:tab/><text:tab/>(poison, service), vérité, protection, invitation, médecin,</text:p>
      <text:p text:style-name="P6"><text:tab/><text:tab/><text:tab/><text:tab/><text:tab/>politique, </text:p>
      <text:p text:style-name="P6">(((((((((((((((((((((((((((((((((((((((((((((((((((((((((((((((((((((((((<text:tab/><text:tab/></text:p>
      <text:p text:style-name="P6">10142.19671605.73_Jean-François Marmontel</text:p>
      <text:p text:style-name="P6"><text:tab/><text:tab/>PVIII-1138<text:tab/><text:tab/>(G6886)</text:p>
      <text:p text:style-name="P6"><text:tab/><text:tab/><text:tab/><text:tab/><text:tab/>colère, académie, insolent, absurde, Sorbonne, vérité, lumière, </text:p>
      <text:p text:style-name="P6"><text:tab/><text:tab/><text:tab/><text:tab/><text:tab/>(bourreaux, apôtres), coup....J.J., polissons, sottise, ennemis, </text:p>
      <text:p text:style-name="P6"><text:tab/><text:tab/><text:tab/><text:tab/><text:tab/>théologiens, plaisanterie, écraser, monstres, défense, </text:p>
      <text:p text:style-name="P6"><text:tab/><text:tab/><text:tab/><text:tab/><text:tab/>(nation), P.S., tolérance, embrasser, tendresse, </text:p>
      <text:p text:style-name="P6">(((((((((((((((((((((((((((((((((((((((((((((((((((((((((((((((((((((((((<text:tab/><text:tab/> <text:tab/></text:p>
      <text:p text:style-name="P6">10170.17670906.73_Philippe-Antoine De Claris, Marquis De Florian</text:p>
      <text:p text:style-name="P6"><text:tab/><text:tab/>PVIII-1164<text:tab/><text:tab/>(G6910)</text:p>
      <text:p text:style-name="P6"><text:tab/><text:tab/><text:tab/><text:tab/><text:tab/>famille, tracas, Genève, coup..J.J., lettre, lois, K,. (Ital.), </text:p>
      <text:p text:style-name="P6"><text:tab/><text:tab/><text:tab/><text:tab/><text:tab/>De La Barre, finances, politique, impôts, (Etat) , </text:p>
      <text:p text:style-name="P6"><text:tab/><text:tab/><text:tab/><text:tab/><text:tab/>calommnies, (cachot), <text:s/>tragédies, élèves, consolation, </text:p>
      <text:p text:style-name="P6"><text:tab/><text:tab/><text:tab/><text:tab/><text:tab/>demande d'amour, tendresse, amitié, embrasser, cœur, </text:p>
      <text:p text:style-name="P6">(((((((((((((((((((((((((((((((((((((((((((((((((((((((((((((((((((((<text:tab/><text:tab/></text:p>
      <text:p text:style-name="P6">10176.17671906.73_​​Jean Le Rond D' Alembert</text:p>
      <text:p text:style-name="P6"><text:tab/><text:tab/>PVIII-1170<text:tab/><text:tab/>(G6916)</text:p>
      <text:p text:style-name="P6"><text:tab/><text:tab/><text:tab/><text:tab/><text:tab/>philosophe, lettre, persécution, censure, <text:s/>lumière, (éteindre), </text:p>
      <text:p text:style-name="P6"><text:tab/><text:tab/><text:tab/><text:tab/><text:tab/>vérité, écraser, monstres, patrie, Dictionnaire_philosophique*,</text:p>
      <text:p text:style-name="P6"><text:tab/><text:tab/><text:tab/><text:tab/><text:tab/> Catherin e, tolérance, superstition, fanatisme, <text:s/>sarcasme, </text:p>
      <text:p text:style-name="P6"><text:tab/><text:tab/><text:tab/><text:tab/><text:tab/>La Barre, colère, douleur, coup....J.J., compliments, </text:p>
      <text:p text:style-name="P6"><text:tab/><text:tab/><text:tab/><text:tab/><text:tab/>tendresse, </text:p>
      <text:p text:style-name="P6">((((((((((((((((((((((((((((((((((((((((((((((((((((((((((((((((((((((((<text:tab/></text:p>
      <text:p text:style-name="P6">10179.17672406.73_ Étienne-Noël Damilaville</text:p>
      <text:p text:style-name="P6"><text:tab/><text:tab/>PVIII-1173<text:tab/><text:tab/>(G6920)</text:p>
      <text:p text:style-name="P6"><text:tab/><text:tab/><text:tab/><text:tab/><text:tab/>recours, Sirven, affaires, souci de courrier, censure, actualité, </text:p>
      <text:p text:style-name="P6"><text:tab/><text:tab/><text:tab/><text:tab/><text:tab/>critique littéraire, <text:s/>coup....J.J., demande de doc, famille, </text:p>
      <text:p text:style-name="P6"><text:tab/><text:tab/><text:tab/><text:tab/><text:tab/>sincérité, compliments, tendresse, signature, pseudo, </text:p>
      <text:p text:style-name="P6">((((((((((((((((((((((((((((((((((((((((((((((((((((((((((((((</text:p>
      <text:p text:style-name="P6">10182.17672406.73_Laurent Angliviel de La Beaumelle</text:p>
      <text:p text:style-name="P6"><text:tab/><text:tab/>PVIII-1177</text:p>
      <text:p text:style-name="P6"><text:tab/><text:tab/><text:tab/><text:tab/><text:tab/>Maître, sottise, calomnie, menace, imprimer, libelles, </text:p>
      <text:p text:style-name="P6"><text:tab/><text:tab/><text:tab/><text:tab/><text:tab/>formule de politesse, pseudo, signature,</text:p>
      <text:p text:style-name="Standard">((((((((((((((((((((((((((((((((((((((((((((((((((((((((((</text:p>
      <text:p text:style-name="Standard">10239.17670108.73_<text:span text:style-name="T5">Étienne-Noël Damilaville </text:span></text:p>
      <text:p text:style-name="Standard"><text:span text:style-name="T5"><text:tab/><text:tab/></text:span><text:a xlink:type="simple" xlink:href="https://w.wiki/EHNC" text:style-name="Internet_20_link" text:visited-style-name="Visited_20_Internet_20_Link"><text:span text:style-name="T5">https://w.wiki/EHNC</text:span></text:a><text:span text:style-name="T5"><text:tab/>(G6960)</text:span></text:p>
      <text:p text:style-name="P4"><text:tab/><text:tab/><text:tab/><text:tab/><text:tab/>souci de courrier en termes cachés, souci de l'affaire Calas, </text:p>
      <text:p text:style-name="P4"><text:tab/><text:tab/><text:tab/><text:tab/><text:tab/>La Beaumelle réimprime ses calomnies, affaire de Ste. Foy, </text:p>
      <text:p text:style-name="P4"><text:tab/><text:tab/><text:tab/><text:tab/><text:tab/>souci de la répercussion sur le procès Sirven, confidences,</text:p>
      <text:p text:style-name="P4"><text:tab/><text:tab/><text:tab/><text:tab/><text:tab/>pauvre victime obligé de faire la guerre, état du métier, </text:p>
      <text:p text:style-name="P4"><text:tab/><text:tab/><text:tab/><text:tab/><text:tab/>sentiments masqués, souci de J.J., sentiments, signature, </text:p>
      <text:p text:style-name="P4">((((((((((((((((((((((((((((((((((((((((((((((((((((((((((</text:p>
      <text:p text:style-name="P4"/>
      <text:p text:style-name="P4"><text:soft-page-break/>10433.17671412.74_Chevalier Pierre de Taulès</text:p>
      <text:p text:style-name="Standard"><text:span text:style-name="T5"><text:tab/><text:tab/></text:span><text:a xlink:type="simple" xlink:href="https://w.wiki/EHSb" text:style-name="Internet_20_link" text:visited-style-name="Visited_20_Internet_20_Link"><text:span text:style-name="T5">https://w.wiki/EHSb</text:span></text:a><text:span text:style-name="T5"><text:tab/>(G7094)</text:span></text:p>
      <text:p text:style-name="P4"><text:tab/><text:tab/><text:tab/><text:tab/><text:tab/>amour, réponse à une critique, publication d'une lettre de J.J., </text:p>
      <text:p text:style-name="P4"><text:tab/><text:tab/><text:tab/><text:tab/><text:tab/>mensonge, rappel de l'Avis … , amitié, Vsanté, sentiments, </text:p>
      <text:p text:style-name="P4">((((((((((((((((((((((((((((((((((((((((((((((((((((((((((((</text:p>
      <text:p text:style-name="P4">10469.17670012.74_Gabriel Kramer</text:p>
      <text:p text:style-name="P4"><text:tab/><text:tab/>PIX-235<text:tab/><text:tab/>moquerie sur la santé de K., Vsanté plus sérieux,</text:p>
      <text:p text:style-name="P4"><text:tab/><text:tab/><text:tab/><text:tab/><text:tab/>soucis d'édition, Pierre Le Grand, Encyclopédie, <text:tab/><text:tab/><text:tab/><text:tab/><text:tab/><text:tab/><text:tab/>commandement, cajoleries à toute la famille,</text:p>
      <text:p text:style-name="P4"><text:tab/><text:tab/><text:tab/><text:tab/><text:tab/>coup de patte à J.J.,</text:p>
      <text:p text:style-name="P4">(((((((((((((((((((((((((((((((((((((((((((((((((((((((((((</text:p>
      <text:p text:style-name="P4">10528.17682901.74_Charles-Frédéric-Gabriel Christin</text:p>
      <text:p text:style-name="P4"><text:tab/><text:tab/>PIX-287<text:tab/><text:tab/>plaisanterie, coup de patte à J.J., nouvelles de la colporteuse, </text:p>
      <text:p text:style-name="P4"><text:tab/><text:tab/><text:tab/><text:tab/><text:tab/>2 mois et l'affaire n'est pas réglée, sentiments, </text:p>
      <text:p text:style-name="P4">((((((((((((((((((((((((((((((((((((((((((((((((((((((((((((</text:p>
      <text:p text:style-name="P4">10575.17681902.74_Étienne-Noël Damilaville</text:p>
      <text:p text:style-name="P4"><text:tab/><text:tab/>PIX-325<text:tab/><text:tab/>amitié, un poème moqueur sur Genève et J.J. à l'impression, </text:p>
      <text:p text:style-name="P4"><text:tab/><text:tab/><text:tab/><text:tab/><text:tab/>faute à La Harpe son étudiant qui l'a dérobé, preuves, </text:p>
      <text:p text:style-name="P4"><text:tab/><text:tab/><text:tab/><text:tab/><text:tab/>L.H.accuse un sculpteur Antoine, comment l'aborder, à l'aide,</text:p>
      <text:p text:style-name="P4"><text:tab/><text:tab/><text:tab/><text:tab/><text:tab/>qui peut mener enquête, chagrin, amitié, pauvre petite victime,</text:p>
      <text:p text:style-name="P4"><text:tab/><text:tab/><text:tab/><text:tab/><text:tab/>besoin de consolation, </text:p>
      <text:p text:style-name="P4">(((((((((((((((((((((((((((((((((((((((((((((((((((((((((((((((((((</text:p>
      <text:p text:style-name="P4">10651.17682503.74_Étienne-Noël Damilaville</text:p>
      <text:p text:style-name="P4"><text:tab/><text:tab/>PIX-394<text:tab/><text:tab/>amitié, chants des amours déjà parus sous pseudo, gaité, </text:p>
      <text:p text:style-name="P4"><text:tab/><text:tab/><text:tab/><text:tab/><text:tab/>rire, raison, J.J. Fréron Vernet fouettés trop fort, </text:p>
      <text:p text:style-name="P4"><text:tab/><text:tab/><text:tab/><text:tab/><text:tab/>rire pour oublier sa douleur, aveu de la peine de la séparation, </text:p>
      <text:p text:style-name="P4"><text:tab/><text:tab/><text:tab/><text:tab/><text:tab/>finances pour que Mme. Denis soit contente de lui, </text:p>
      <text:p text:style-name="P4"><text:tab/><text:tab/><text:tab/><text:tab/><text:tab/>demande de livres, amitié, souci de courrier,</text:p>
      <text:p text:style-name="P4">((((((((((((((((((((((((((((((((((((((((((((((((((((((((((((((((((((((</text:p>
      <text:p text:style-name="P4">10665.17680104.74_ Charles-Augustin Ferriol Comte d'Argental</text:p>
      <text:p text:style-name="P4"><text:tab/><text:tab/><text:a xlink:type="simple" xlink:href="https://w.wiki/EJMe" text:style-name="Internet_20_link" text:visited-style-name="Visited_20_Internet_20_Link">https://w.wiki/EJMe</text:a><text:tab/>(G7222)</text:p>
      <text:p text:style-name="P4"><text:tab/><text:tab/><text:tab/><text:tab/><text:tab/>souci de courrier, L'Homme … écus, Princesse de Babylone,</text:p>
      <text:p text:style-name="P4"><text:tab/><text:tab/><text:tab/><text:tab/><text:tab/>souci de Mme. Denis, finances, jésuites, caute, </text:p>
      <text:p text:style-name="P4"><text:tab/><text:tab/><text:tab/><text:tab/><text:tab/>tous ses différents travaux paravent des éditions sous son nom,</text:p>
      <text:p text:style-name="P4"><text:tab/><text:tab/><text:tab/><text:tab/><text:tab/>Siècle Louis XIV, rapsodies imprimées par le libraire de J.J., </text:p>
      <text:p text:style-name="P4"><text:tab/><text:tab/><text:tab/><text:tab/><text:tab/>Relation de la Mort …, imprimé sous son nom, punissable, </text:p>
      <text:p text:style-name="P4"><text:tab/><text:tab/><text:tab/><text:tab/><text:tab/>état de peur, antidotes, amour du travail, <text:s/>gaieté, </text:p>
      <text:p text:style-name="P4"><text:tab/><text:tab/><text:tab/><text:tab/><text:tab/>sentiments plus gais, santé de Mme. D'A., </text:p>
      <text:p text:style-name="P4"><text:tab/><text:tab/><text:tab/><text:tab/><text:tab/>compliments pied de nez, </text:p>
      <text:p text:style-name="P4">(((((((((((((((((((((((((((((((((((((((((((((((((((((((((((((((((((((((((((((((</text:p>
      <text:p text:style-name="P4">10728.17682704.74_Marie-Louise Denis</text:p>
      <text:p text:style-name="P4"><text:tab/><text:tab/>PIX-462<text:tab/><text:tab/>nièce, famille, arrangements dans 1 mois, sentiments, </text:p>
      <text:p text:style-name="P4"><text:tab/><text:tab/><text:tab/><text:tab/><text:tab/>quoique seul il a rempli son devoir, fonction de maître du lieu, </text:p>
      <text:p text:style-name="P4"><text:tab/><text:tab/><text:tab/><text:tab/><text:tab/>calomnies, comme les imputations d'ouvrages punissables, </text:p>
      <text:p text:style-name="P4"><text:tab/><text:tab/><text:tab/><text:tab/><text:tab/>cite des philosophes et un pseudo, affirme un mensonge, </text:p>
      <text:p text:style-name="P4"><text:tab/><text:tab/><text:tab/><text:tab/><text:tab/>incite à la conduite à tenir, son abbé en caution,</text:p>
      <text:p text:style-name="P4"><text:tab/><text:tab/><text:tab/><text:tab/><text:tab/>va construire un port à Versois, pseudo, </text:p>
      <text:p text:style-name="P4"><text:tab/><text:tab/><text:tab/><text:tab/><text:tab/>souci du bien être de Mme. Denis, douleurs, travail, âge,</text:p>
      <text:p text:style-name="P4"><text:tab/><text:tab/><text:tab/><text:tab/><text:tab/>vies incompatibles, amour, amitié, P.S., troubles de Genève, </text:p>
      <text:p text:style-name="P4"><text:tab/><text:tab/><text:tab/><text:tab/><text:tab/>coup de patte à J.J., souci du procès La Borde, </text:p>
      <text:p text:style-name="P4">((((((((((((((((((((((((((((((((((((((((((((((((((((((((((((((((((((((</text:p>
      <text:p text:style-name="P4"/>
      <text:p text:style-name="P4"><text:soft-page-break/>10826.17680007.74_Paul-Claude Moultou</text:p>
      <text:p text:style-name="P4"><text:tab/><text:tab/><text:a xlink:type="simple" xlink:href="https://w.wiki/EJik" text:style-name="Internet_20_link" text:visited-style-name="Visited_20_Internet_20_Link">https://w.wiki/EJik</text:a><text:tab/>(G10298)</text:p>
      <text:p text:style-name="P4"><text:tab/><text:tab/><text:tab/><text:tab/><text:tab/>philosophe, Relation … La Barre, On dit, pseudo, mensonge,</text:p>
      <text:p text:style-name="P4"><text:tab/><text:tab/><text:tab/><text:tab/><text:tab/>philosophe, jugement sur J.J., fait la réputation de J.J., aigreur, </text:p>
      <text:p text:style-name="P4">(((((((((((((((((((((((((((((((((((((((((((((((((((((((((((((((((((((((</text:p>
      <text:p text:style-name="P4">10872.17681908.74_Jacob Vernes</text:p>
      <text:p text:style-name="P4"><text:tab/><text:tab/>PIX-582<text:tab/><text:tab/>philosophe, prêtre, critique d'un ouvrage qui le critiquait, </text:p>
      <text:p text:style-name="P4"><text:tab/><text:tab/><text:tab/><text:tab/><text:tab/>ne critique pas sur le fond, attaques personnelles sur l'âge, </text:p>
      <text:p text:style-name="P4"><text:tab/><text:tab/><text:tab/><text:tab/><text:tab/>apprendre la politesse, coup de patte à J.J., usurpations papales,</text:p>
      <text:p text:style-name="P4"><text:tab/><text:tab/><text:tab/><text:tab/><text:tab/>christianisme, Jésus théiste, un seul Dieu, religion naturelle, </text:p>
      <text:p text:style-name="P4"><text:tab/><text:tab/><text:tab/><text:tab/><text:tab/>religion, dogme, vérité, écoles de théologie, écoles de morale, </text:p>
      <text:p text:style-name="P4"><text:tab/><text:tab/><text:tab/><text:tab/><text:tab/>liberté, </text:p>
      <text:p text:style-name="P4">((((((((((((((((((((((((((((((((((((((((((((((((((((((((((((((((((((((</text:p>
      <text:p text:style-name="P4">10902.17681609.74_Charles Bordes</text:p>
      <text:p text:style-name="P4"><text:tab/><text:tab/><text:a xlink:type="simple" xlink:href="https://w.wiki/EK6A" text:style-name="Internet_20_link" text:visited-style-name="Visited_20_Internet_20_Link">https://w.wiki/EK6A</text:a><text:tab/>(G7337)</text:p>
      <text:p text:style-name="P4"><text:tab/><text:tab/><text:tab/><text:tab/><text:tab/>cit. N.T., gaieté, choses spirituelles, nouvelles de J.J.,</text:p>
      <text:p text:style-name="P4"><text:tab/><text:tab/><text:tab/><text:tab/><text:tab/>J.J. se marie, sorcière, petits bâtards, met V. fort aise, </text:p>
      <text:p text:style-name="P4"><text:tab/><text:tab/><text:tab/><text:tab/><text:tab/>n'imagine pas que l'amour puisse exister, </text:p>
      <text:p text:style-name="P4"><text:tab/><text:tab/><text:tab/><text:tab/><text:tab/>Vsanté en excuse pour ne pas bouger, sentiments, amitié, </text:p>
      <text:p text:style-name="P4">((((((((((((((((((((((((((((((((((((((((((((((((((((((((((((((((((((((((((</text:p>
      <text:p text:style-name="P4">10917.17680010.74_Charles Bordes</text:p>
      <text:p text:style-name="P4"><text:tab/><text:tab/>PIX-625<text:tab/><text:tab/>philosophe, J.J. Herborise, herbes,pissenlits, chardons, </text:p>
      <text:p text:style-name="P4"><text:tab/><text:tab/><text:tab/><text:tab/><text:tab/>gratte-cul, rage, moralité, parodie de Zadig, </text:p>
      <text:p text:style-name="P4">(((((((((((((((((((((((((((((((((((((((((((((((((((((((((((((((((((((((((((</text:p>
      <text:p text:style-name="P4">10953.17680011.74_Charles-Joseph Panckoucke</text:p>
      <text:p text:style-name="P4"><text:tab/><text:tab/><text:a xlink:type="simple" xlink:href="https://w.wiki/EKNX" text:style-name="Internet_20_link" text:visited-style-name="Visited_20_Internet_20_Link">https://w.wiki/EKNX</text:a><text:tab/>(G7478)</text:p>
      <text:p text:style-name="P4"><text:tab/><text:tab/><text:tab/><text:tab/><text:tab/>académie, souci de courrier, censure, belles éditions, </text:p>
      <text:p text:style-name="P4"><text:tab/><text:tab/><text:tab/><text:tab/><text:tab/>dogues de saint Médard = convulsionnaires, le Parnasse, </text:p>
      <text:p text:style-name="P4"><text:tab/><text:tab/><text:tab/><text:tab/><text:tab/>penser/vivre, vivre/penser, antinomie édition – fortune, </text:p>
      <text:p text:style-name="P4"><text:tab/><text:tab/><text:tab/><text:tab/><text:tab/>Encyclopédie, dictionnaire, vérité, fantaisies, se faire valoir, </text:p>
      <text:p text:style-name="P4"><text:tab/><text:tab/><text:tab/><text:tab/><text:tab/>puérilités, rage du bel esprit, coup de griffe à J.J., ridicule, </text:p>
      <text:p text:style-name="P4"><text:tab/><text:tab/><text:tab/><text:tab/><text:tab/>sentiments, </text:p>
      <text:p text:style-name="P4">((((((((((((((((((((((((((((((((((((((((((((((((((((((((((((((</text:p>
      <text:p text:style-name="Standard"><text:span text:style-name="T5">10965.17680411.74_Pierre</text:span> de Buisson, Chevalier de Beauteville</text:p>
      <text:p text:style-name="Standard"><text:tab/><text:tab/><text:a xlink:type="simple" xlink:href="https://w.wiki/EKiw" text:style-name="Internet_20_link" text:visited-style-name="Visited_20_Internet_20_Link">https://w.wiki/EKiw</text:a><text:tab/>(G7378)</text:p>
      <text:p text:style-name="Standard"><text:tab/><text:tab/><text:tab/><text:tab/><text:tab/>présente solliciteuse, vers, coup de patte à J.J., exil du mari, </text:p>
      <text:p text:style-name="Standard"><text:tab/><text:tab/><text:tab/><text:tab/><text:tab/>demande d'intervention pour réduire le bannissement de 9 à 2, </text:p>
      <text:p text:style-name="Standard"><text:tab/><text:tab/><text:tab/><text:tab/><text:tab/>qualifiée d'avance belle action, pas refusable, requête avouée, </text:p>
      <text:p text:style-name="Standard"><text:tab/><text:tab/><text:tab/><text:tab/><text:tab/>ressemble à un joli petit conte, respect et attachement, </text:p>
      <text:p text:style-name="Standard">(((((((((((((((((((((((((((((((((((((((((((((((((((((((((((((((((((((((((</text:p>
      <text:p text:style-name="Standard">11048.17690401.75_Marie de Vichy de Chamrond, Marquise du Deffand</text:p>
      <text:p text:style-name="Standard"><text:tab/><text:tab/><text:a xlink:type="simple" xlink:href="https://w.wiki/EKw5" text:style-name="Internet_20_link" text:visited-style-name="Visited_20_Internet_20_Link">https://w.wiki/EKw5</text:a><text:tab/>(G7443)</text:p>
      <text:p text:style-name="Standard"><text:tab/><text:tab/><text:tab/><text:tab/><text:tab/>thème, se défend d'un libelle qu'on lui a imputé, servir l'amitié, </text:p>
      <text:p text:style-name="Standard"><text:tab/><text:tab/><text:tab/><text:tab/><text:tab/>servir la raison, fustige un pédant orgueilleux, janséniste, </text:p>
      <text:p text:style-name="Standard"><text:tab/><text:tab/><text:tab/><text:tab/><text:tab/>gaieté, plaisanterie, méchant homme, La B. J.J. excréments, <text:tab/><text:tab/><text:tab/><text:tab/><text:tab/>bon goût, esprit, fustige son siècle, sentiments, respect, amour, </text:p>
      <text:p text:style-name="Standard">((((((((((((((((((((((((((((((((((((((((((((((((((((((((((((((((((((((((((</text:p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11054.17690601.75_Marie de Vichy de Chamrond, Marquise du Deffand</text:p>
      <text:p text:style-name="Standard"><text:tab/><text:tab/><text:a xlink:type="simple" xlink:href="https://w.wiki/EL8t" text:style-name="Internet_20_link" text:visited-style-name="Visited_20_Internet_20_Link">https://w.wiki/EL8t</text:a><text:tab/>(G7449)</text:p>
      <text:p text:style-name="Standard"><text:tab/><text:tab/><text:tab/><text:tab/><text:tab/>thème, L'A.B.C., abomination, sera brûlé, traducteur pseudo, </text:p>
      <text:p text:style-name="Standard"><text:tab/><text:tab/><text:tab/><text:tab/><text:tab/>antiphrases, haine pour liberté, fondement des droits humains,</text:p>
      <text:p text:style-name="Standard"><text:tab/><text:tab/><text:tab/><text:tab/><text:tab/>caute, me perdre, précautions à prendre pour le courrier,</text:p>
      <text:p text:style-name="Standard"><text:tab/><text:tab/><text:tab/><text:tab/><text:tab/> Droits des Hommes ... Usurpations, Epître aux Romains, </text:p>
      <text:p text:style-name="Standard"><text:tab/><text:tab/><text:tab/><text:tab/><text:tab/>Examen Important …, Supplément au D.P., buste , déni,</text:p>
      <text:p text:style-name="Standard"><text:tab/><text:tab/><text:tab/><text:tab/><text:tab/>coup de patte à J.J., siècle du goût, siècle <text:s/>dégoût, </text:p>
      <text:p text:style-name="Standard"><text:tab/><text:tab/><text:tab/><text:tab/><text:tab/>sensible aux injustices, fidèle à ses amitiés, une grande âme,</text:p>
      <text:p text:style-name="Standard"><text:tab/><text:tab/><text:tab/><text:tab/><text:tab/>ne loue pas tout le monde, thèmes, sentiments, </text:p>
      <text:p text:style-name="Standard">((((((((((((((((((((((((((((((((((((((((((((((((((((((((((((((((((((((((((((((((((</text:p>
      <text:p text:style-name="Standard">11185.17691704.75_Jacques Lacombe</text:p>
      <text:p text:style-name="Standard"><text:tab/><text:tab/>PIX-870<text:tab/><text:tab/>accompagne une lettre à imprimer dans le Mercure, </text:p>
      <text:p text:style-name="Standard"><text:tab/><text:tab/><text:tab/><text:tab/><text:tab/>souci de courrier, déni de la Lettre … Pansophe, mensonge, </text:p>
      <text:p text:style-name="Standard"><text:tab/><text:tab/><text:tab/><text:tab/><text:tab/>mépris pour J.J., <text:s/>charlatans, estime, amitié, </text:p>
      <text:p text:style-name="P6">(((((((((((((((((((((((((((((((((((((((((((((((((((((((((((((((((((((((((((((((</text:p>
      <text:p text:style-name="Standard">11462.17692810.75_<text:span text:style-name="T5">Jean Le Rond D'Alembert</text:span></text:p>
      <text:p text:style-name="Standard"><text:span text:style-name="T5"><text:tab/><text:tab/></text:span><text:a xlink:type="simple" xlink:href="https://w.wiki/EN58" text:style-name="Internet_20_link" text:visited-style-name="Visited_20_Internet_20_Link"><text:span text:style-name="T5">https://w.wiki/EN58</text:span></text:a><text:span text:style-name="T5"><text:tab/>(G7694)</text:span></text:p>
      <text:p text:style-name="P4"><text:tab/><text:tab/><text:tab/><text:tab/><text:tab/>philosophe, Vsanté, affaire Martin, ON agit,</text:p>
      <text:p text:style-name="P4"><text:tab/><text:tab/><text:tab/><text:tab/><text:tab/>veut rester dans l'ombre, on lui attribue une pièce en vers, </text:p>
      <text:p text:style-name="P4"><text:tab/><text:tab/><text:tab/><text:tab/><text:tab/>colère justifiée, Encyclopédie, outré de la mention de J.J.,</text:p>
      <text:p text:style-name="P4"><text:tab/><text:tab/><text:tab/><text:tab/><text:tab/>accepte de travailler au Supplément, demande des corrections, </text:p>
      <text:p text:style-name="P4"><text:tab/><text:tab/><text:tab/><text:tab/><text:tab/>secours pour le valet de Damilaville qui est mort, </text:p>
      <text:p text:style-name="P4"><text:tab/><text:tab/><text:tab/><text:tab/><text:tab/>Encyclopédie, géométrie, philosophes, admiration,</text:p>
      <text:p text:style-name="P4"><text:tab/><text:tab/><text:tab/><text:tab/><text:tab/>sentiments, </text:p>
      <text:p text:style-name="P4">((((((((((((((((((((((((((((((((((((((((((((((((((((((((((((((</text:p>
      <text:p text:style-name="P4">11497.17690612.76_Joseph - Michel – Antoine Servan</text:p>
      <text:p text:style-name="P4"><text:tab/><text:tab/><text:a xlink:type="simple" xlink:href="https://w.wiki/ENEL" text:style-name="Internet_20_link" text:visited-style-name="Visited_20_Internet_20_Link">https://w.wiki/ENEL</text:a><text:tab/>(G7722)</text:p>
      <text:p text:style-name="P4"><text:tab/><text:tab/><text:tab/><text:tab/><text:tab/>encense un jeune avocat pour son discours contre une injustice,</text:p>
      <text:p text:style-name="P4"><text:tab/><text:tab/><text:tab/><text:tab/><text:tab/> mauvaise santé, sentiment, pleurs, essaie de le recruter,</text:p>
      <text:p text:style-name="P4"><text:tab/><text:tab/><text:tab/><text:tab/><text:tab/>Supplément à l'Encyclopédie, dents et <text:s/>griffes contre J.J., </text:p>
      <text:p text:style-name="P4"><text:tab/><text:tab/><text:tab/><text:tab/><text:tab/>sur les spectacles, promet le secret, vénération, sentiments, </text:p>
      <text:p text:style-name="P4">(((((((((((((((((((((((((((((((((((((((((((((((((((((((((((((</text:p>
      <text:p text:style-name="P4">11512.17691612.76_Charles-Frédéric-Gabriel Christin </text:p>
      <text:p text:style-name="P4"><text:tab/><text:tab/><text:a xlink:type="simple" xlink:href="https://w.wiki/ENQo" text:style-name="Internet_20_link" text:visited-style-name="Visited_20_Internet_20_Link">https://w.wiki/ENQo</text:a><text:tab/>(G7731)</text:p>
      <text:p text:style-name="P4"><text:tab/><text:tab/><text:tab/><text:tab/><text:tab/>K ; amalgame de 2 lettres, solitaire, philosophe, </text:p>
      <text:p text:style-name="P4"><text:tab/><text:tab/><text:tab/><text:tab/><text:tab/>affaire Martin, affaire Sirven, affaire du carme, <text:s/></text:p>
      <text:p text:style-name="P4"><text:tab/><text:tab/><text:tab/><text:tab/><text:tab/>Vsanté, se prend pour le Christ entre Bayle et J. J., </text:p>
      <text:p text:style-name="P4"><text:tab/><text:tab/><text:tab/><text:tab/><text:tab/>encouragements pour son ouvrage sur la jurisprudence, </text:p>
      <text:p text:style-name="P4"><text:tab/><text:tab/><text:tab/><text:tab/><text:tab/>souhaits de bonne année avec Mme. Denis, </text:p>
      <text:p text:style-name="P4">(((((((((((((((((((((((((((((((((((((((((((((((((((((((((((((((((((</text:p>
      <text:p text:style-name="P4">11607.17702102.76_Marie de Vichy de Chamrond, Marquise du Deffand</text:p>
      <text:p text:style-name="P4"><text:tab/><text:tab/><text:a xlink:type="simple" xlink:href="https://w.wiki/ENRb" text:style-name="Internet_20_link" text:visited-style-name="Visited_20_Internet_20_Link">https://w.wiki/ENRb</text:a><text:tab/>(G7792)</text:p>
      <text:p text:style-name="P4"><text:tab/><text:tab/><text:tab/><text:tab/><text:tab/>Vsanté, confrère d'une aveugle, <text:s/>troubles de Genève, </text:p>
      <text:p text:style-name="P4"><text:tab/><text:tab/><text:tab/><text:tab/><text:tab/>ironie amère pour cacher son chagrin et sa colère, </text:p>
      <text:p text:style-name="P4"><text:tab/><text:tab/><text:tab/><text:tab/><text:tab/>choqué par les morts âgés et désarmés, barbarie fanatique, </text:p>
      <text:p text:style-name="P4"><text:tab/><text:tab/><text:tab/><text:tab/><text:tab/>capucin, pitié, huguenots, se vante d'être capucin patenté,</text:p>
      <text:p text:style-name="P4"><text:tab/><text:tab/><text:tab/><text:tab/><text:tab/>masque du philosophe, reste homme du monde, </text:p>
      <text:p text:style-name="P4"><text:tab/><text:tab/><text:tab/><text:tab/><text:tab/>salutation comique, signature, P.S. Offre de traduction,</text:p>
      <text:p text:style-name="P4"><text:tab/><text:tab/><text:tab/><text:tab/><text:tab/>ironie sur Jérusalem, K : pas de P.S., </text:p>
      <text:p text:style-name="P4">(((((((((((((((((((((((((((((((((((((((((((((((((((((((((((((((</text:p>
      <text:p text:style-name="P4"/>
      <text:p text:style-name="P4"><text:soft-page-break/>11693.17701304.76_Suzanne Necker</text:p>
      <text:p text:style-name="P4"><text:tab/><text:tab/>PX-214<text:tab/><text:tab/>vers, quatrains, joue le refus d'une statue, réclamée par J.J., </text:p>
      <text:p text:style-name="P4"><text:tab/><text:tab/><text:tab/><text:tab/><text:tab/>coup de patte à J.J., propose de faire la statue de madame,</text:p>
      <text:p text:style-name="P4"><text:tab/><text:tab/><text:tab/><text:tab/><text:tab/>au même risque que Pygmalion, masque du capucin, </text:p>
      <text:p text:style-name="P4"><text:tab/><text:tab/><text:tab/><text:tab/><text:tab/>formule de politesse pour dames, sentiments pour monsieur,</text:p>
      <text:p text:style-name="P4"><text:tab/><text:tab/><text:tab/><text:tab/><text:tab/>signature, </text:p>
      <text:p text:style-name="P4">(((((((((((((((((((((((((((((((((((((((((((((((((((((((((((((((((((((( </text:p>
      <text:p text:style-name="P4">11714.17702704.76_Jean Le Rond D'Alembert</text:p>
      <text:p text:style-name="P4"><text:tab/><text:tab/><text:a xlink:type="simple" xlink:href="https://w.wiki/ENrV" text:style-name="Internet_20_link" text:visited-style-name="Visited_20_Internet_20_Link">https://w.wiki/ENrV</text:a><text:tab/>(G7869)</text:p>
      <text:p text:style-name="P4"><text:tab/><text:tab/><text:tab/><text:tab/><text:tab/>philosophe, amitié, </text:p>
      <text:p text:style-name="P4"><text:tab/><text:tab/><text:tab/><text:tab/><text:tab/>souci de mort, réponse à une offre de statue, Vsanté, </text:p>
      <text:p text:style-name="P4"><text:tab/><text:tab/><text:tab/><text:tab/><text:tab/>monument contre le fanatisme et la persécution, </text:p>
      <text:p text:style-name="P4"><text:tab/><text:tab/><text:tab/><text:tab/><text:tab/>place de Diderot et D'Alembert, pas de barbe de capucin, </text:p>
      <text:p text:style-name="P4"><text:tab/><text:tab/><text:tab/><text:tab/><text:tab/>suggère de demander à Frédéric d'être souscripteur, </text:p>
      <text:p text:style-name="P4"><text:tab/><text:tab/><text:tab/><text:tab/><text:tab/>gens de lettres, nouvelle affaire <text:s/>liée à Fréron, éditions, </text:p>
      <text:p text:style-name="P4"><text:tab/><text:tab/><text:tab/><text:tab/><text:tab/>fleuve de l'oubli avec l'oeuvre <text:s/>de J.J., </text:p>
      <text:p text:style-name="P4"><text:tab/><text:tab/><text:tab/><text:tab/><text:tab/>J.J. vaut beaucoup mieux que Fréron, digne et illustre, amitié, </text:p>
      <text:p text:style-name="P4"><text:tab/><text:tab/><text:tab/><text:tab/><text:tab/>Vsanté, souci de mort, </text:p>
      <text:p text:style-name="P4">((((((((((((((((((((((((((((((((((((((((((((((((((((((((((((((((((((((((((((((((</text:p>
      <text:p text:style-name="P4">11798.17702306.76_Marc-Antoine-Louis Claret de La Tourrette</text:p>
      <text:p text:style-name="P4"><text:tab/><text:tab/><text:a xlink:type="simple" xlink:href="https://w.wiki/ENyE" text:style-name="Internet_20_link" text:visited-style-name="Visited_20_Internet_20_Link">https://w.wiki/ENyE</text:a><text:tab/>(G7933)</text:p>
      <text:p text:style-name="P4"><text:tab/><text:tab/><text:tab/><text:tab/><text:tab/>J.J. souscripteur de la statue, prétexte qu'il est étranger, </text:p>
      <text:p text:style-name="P4"><text:tab/><text:tab/><text:tab/><text:tab/><text:tab/>galanterie, se cache derrière le nom de son protecteur, ruse, </text:p>
      <text:p text:style-name="P4"><text:tab/><text:tab/><text:tab/><text:tab/><text:tab/>suggère, associe Mme. Denis, sentiments, familial, </text:p>
      <text:p text:style-name="P4">(((((((((((((((((((((((((((((((((((((((((((((((((((((((((((((((((((((((</text:p>
      <text:p text:style-name="P4">11801.17702106.76_Jean Le Rond D'Alembert</text:p>
      <text:p text:style-name="P4"><text:tab/><text:tab/>PX-303<text:tab/><text:tab/>philosophe, expose son point de vue sur la participation de J.J.,</text:p>
      <text:p text:style-name="P4"><text:tab/><text:tab/><text:tab/><text:tab/><text:tab/>répression, fait semblant de demander un avis, </text:p>
      <text:p text:style-name="P4"><text:tab/><text:tab/><text:tab/><text:tab/><text:tab/>sculpteur, squelette, sentiments, Vsanté, horreur de Palissot, </text:p>
      <text:p text:style-name="P4">((((((((((((((((((((((((((((((((((((((((((((((((((((((((((((((((((((((((</text:p>
      <text:p text:style-name="P4">11836.17700707.76_Jean Le Rond D'Alembert</text:p>
      <text:p text:style-name="P4"><text:tab/><text:tab/><text:a xlink:type="simple" xlink:href="https://w.wiki/EPKH" text:style-name="Internet_20_link" text:visited-style-name="Visited_20_Internet_20_Link">https://w.wiki/EPKH</text:a><text:tab/>(G7949)</text:p>
      <text:p text:style-name="P4"><text:tab/><text:tab/><text:tab/><text:tab/><text:tab/>monde, or, fange,souscription, convenable, Frédéric oui, </text:p>
      <text:p text:style-name="P4"><text:tab/><text:tab/><text:tab/><text:tab/><text:tab/>J.J. non, cit. N.T., misérable Fréron, demande de faire agir, </text:p>
      <text:p text:style-name="P4"><text:tab/><text:tab/><text:tab/><text:tab/><text:tab/>vengeur de l'innocence, affaire Calas, affaire Sirven, </text:p>
      <text:p text:style-name="P4"><text:tab/><text:tab/><text:tab/><text:tab/><text:tab/>même procureur général druide barbare Riquet,f</text:p>
      <text:p text:style-name="P4"><text:tab/><text:tab/><text:tab/><text:tab/><text:tab/>protection de l'archevêque ancien ennemi, il faut savoir, </text:p>
      <text:p text:style-name="P4"><text:tab/><text:tab/><text:tab/><text:tab/><text:tab/><text:span text:style-name="T4">recueil</text:span> de fuyards Suisse, manufacture, obligé de bâtir,</text:p>
      <text:p text:style-name="P4"><text:tab/><text:tab/><text:tab/><text:tab/><text:tab/>Vsanté, âge, faire respecter la raison et l'esprit, </text:p>
      <text:p text:style-name="P4">(((((((((((((((((((((((((((((((((((((((((((((((((((((((((((((((((((((((</text:p>
      <text:p text:style-name="P4">11840.17700807.76_Jean Le Rond D'Alembert</text:p>
      <text:p text:style-name="P4"><text:tab/><text:tab/>PX-326<text:tab/><text:tab/>requête pour faire agir autrui, philosophe, dévoiler à J.J. refus,</text:p>
      <text:p text:style-name="P4"><text:tab/><text:tab/><text:tab/><text:tab/><text:tab/>faire dire à J.J. que c'est moi qui ne veux pas, je pense, âme, </text:p>
      <text:p text:style-name="P4"><text:tab/><text:tab/><text:tab/><text:tab/><text:tab/>veut piloter la conduite du roi, son devoir, </text:p>
      <text:p text:style-name="P4"><text:tab/><text:tab/><text:tab/><text:tab/><text:tab/>Mme Du Deffand mauvaise langue pardonnée, dames, Fréron, </text:p>
      <text:p text:style-name="P4"><text:tab/><text:tab/><text:tab/><text:tab/><text:tab/>infamie, canaille littéraire, désir de meurtre, sentiments, </text:p>
      <text:p text:style-name="P4">((((((((((((((((((((((((((((((((((((((((((((((((((((((((((((((((((((</text:p>
      <text:p text:style-name="P4"/>
      <text:p text:style-name="P4"/>
      <text:p text:style-name="P4"/>
      <text:p text:style-name="P4"/>
      <text:p text:style-name="P4"/>
      <text:p text:style-name="P4"><text:soft-page-break/>11842.17701107.76_Louis-François-Armand Du Plessis, Duc de Richelieu</text:p>
      <text:p text:style-name="Standard"><text:span text:style-name="T5"><text:tab/><text:tab/></text:span><text:a xlink:type="simple" xlink:href="https://w.wiki/EQHG" text:style-name="Internet_20_link" text:visited-style-name="Visited_20_Internet_20_Link"><text:span text:style-name="T5">https://w.wiki/EQHG</text:span></text:a><text:span text:style-name="T5"><text:tab/>(G7954)</text:span></text:p>
      <text:p text:style-name="P4"><text:tab/><text:tab/><text:tab/><text:tab/><text:tab/>monseigneur, courtisan, respect, statue, caresser, </text:p>
      <text:p text:style-name="P4"><text:tab/><text:tab/><text:tab/><text:tab/><text:tab/>égratigner, la philosophie, la pièce de Palissot, </text:p>
      <text:p text:style-name="P4"><text:tab/><text:tab/><text:tab/><text:tab/><text:tab/>extravagances de J.J., je déteste, système de l'égalité, </text:p>
      <text:p text:style-name="P4"><text:tab/><text:tab/><text:tab/><text:tab/><text:tab/>orgueil d'un fou, la tolérance, superstition, religions, </text:p>
      <text:p text:style-name="P4"><text:tab/><text:tab/><text:tab/><text:tab/><text:tab/>réfugiés, manufacture, actions, philosophie, protecteur, parti, </text:p>
      <text:p text:style-name="P4"><text:tab/><text:tab/><text:tab/><text:tab/><text:tab/>âge, J.J. et moi, exemple de Catherine II, révolution, </text:p>
      <text:p text:style-name="P4"><text:tab/><text:tab/><text:tab/><text:tab/><text:tab/>tolérance universelle, <text:tab/>sentiments, passion, héros, </text:p>
      <text:p text:style-name="P4">(((((((((((((((((((((((((((((((((((((((((((((((((((((((((((((((((</text:p>
      <text:p text:style-name="P4">11855.17701607.76_Jean Le Rond D'Alembert</text:p>
      <text:p text:style-name="P4"><text:tab/><text:tab/><text:a xlink:type="simple" xlink:href="https://w.wiki/ER3L" text:style-name="Internet_20_link" text:visited-style-name="Visited_20_Internet_20_Link">https://w.wiki/ER3L</text:a><text:tab/>(G7960)</text:p>
      <text:p text:style-name="P10"><text:tab/>philosophe, critique littéraire, fureur, silence, tolérance, </text:p>
      <text:p text:style-name="P10"><text:tab/>Europe, rendre la mise à J.J., je ne peux pas voir, Frédéric, roi, </text:p>
      <text:p text:style-name="P10"><text:tab/>mal, réparation, fait demander par D'A., </text:p>
      <text:p text:style-name="P10"><text:tab/>fait demander <text:s/>protection, affaire Calas, pleurs, </text:p>
      <text:p text:style-name="P10"><text:tab/>vœux de santé, enseigner, réprimer, sages, fous, </text:p>
      <text:p text:style-name="P10"><text:tab/>attaque féroce contre Fréron, scélérat, </text:p>
      <text:p text:style-name="P10"><text:tab/>marche à suivre pour autrui, après quoi il attaquera, <text:s text:c="2"/></text:p>
      <text:p text:style-name="P10"><text:tab/>tolérance 0, appel à se battre pour ceux qui se portent bien, </text:p>
      <text:p text:style-name="P10">((((((((((((((((((((((((((((((((((((((((((((((((((((((((((((((((((</text:p>
      <text:p text:style-name="P10">11868.17702207.76_François-Louis-Claude Marin​​​​​​​</text:p>
      <text:p text:style-name="P11"><text:tab/><text:tab/>PX-349<text:tab/><text:tab/>reçoit des documents qu'il récuse pour plaire à Catherine, </text:p>
      <text:p text:style-name="P11"><text:tab/><text:tab/><text:tab/><text:tab/><text:tab/>sa haine de Fréron, autocit. de Conversation..., escrocs, </text:p>
      <text:p text:style-name="P11"><text:tab/><text:tab/><text:tab/><text:tab/><text:tab/>quête de documents allant dans son sens, veut l'adresse de J.J., </text:p>
      <text:p text:style-name="P11">(((((((((((((((((((((((((((((((((((((((((((((((((((((((((((((((((((</text:p>
      <text:p text:style-name="P11">11871.17702307.76_Baron Friedrich Melchior Von Grimm</text:p>
      <text:p text:style-name="P11"><text:tab/><text:tab/><text:a xlink:type="simple" xlink:href="https://w.wiki/ERgT" text:style-name="Internet_20_link" text:visited-style-name="Visited_20_Internet_20_Link">https://w.wiki/ERgT</text:a><text:tab/>(G7953)</text:p>
      <text:p text:style-name="P11"><text:tab/><text:tab/><text:tab/><text:tab/><text:tab/>prophète, calomnie, Vsanté, va bien, J.J. enflé d'amour propre, </text:p>
      <text:p text:style-name="P11"><text:tab/><text:tab/><text:tab/><text:tab/><text:tab/>a publié sa participation a <text:s/>statue, critique Système … Nature, </text:p>
      <text:p text:style-name="P11"><text:tab/><text:tab/><text:tab/><text:tab/><text:tab/>compare D'Olbach à Spinosa, D'O. même pas déiste, </text:p>
      <text:p text:style-name="P11"><text:tab/><text:tab/><text:tab/><text:tab/><text:tab/>Grimm prophète, demande avis, salue son amie philosophe, </text:p>
      <text:p text:style-name="P11"><text:tab/><text:tab/><text:tab/><text:tab/><text:tab/>salue ses amis, </text:p>
      <text:p text:style-name="P11">(((((((((((((((((((((((((((((((((((((((((((((((((((((((((((((((((((((((((((</text:p>
      <text:p text:style-name="P11">11878.17702707.76_Jean Le Rond D'Alembert</text:p>
      <text:p text:style-name="P11"><text:tab/><text:tab/><text:a xlink:type="simple" xlink:href="https://w.wiki/ERtX" text:style-name="Internet_20_link" text:visited-style-name="Visited_20_Internet_20_Link">https://w.wiki/ERtX</text:a><text:tab/>(G7975)</text:p>
      <text:p text:style-name="P11"><text:tab/><text:tab/><text:tab/><text:tab/><text:tab/>philosophe, santé, Vsanté insupportable, morts, résurrections, </text:p>
      <text:p text:style-name="P11"><text:tab/><text:tab/><text:tab/><text:tab/><text:tab/>Frédéric contre Système … Nature, philosophes, royalistes, </text:p>
      <text:p text:style-name="P11"><text:tab/><text:tab/><text:tab/><text:tab/><text:tab/>tripot, adroit, rusé, Spinosa, guerre, incrédules, </text:p>
      <text:p text:style-name="P11"><text:tab/><text:tab/><text:tab/><text:tab/><text:tab/>Dieu, Réponse … Nature, réconciliation des 2 partis (thé-dé),</text:p>
      <text:p text:style-name="P11"><text:tab/><text:tab/><text:tab/><text:tab/><text:tab/>cit. Molière, veut faire agir autrui, les gens qui doivent écrire, </text:p>
      <text:p text:style-name="P11"><text:tab/><text:tab/><text:tab/><text:tab/><text:tab/>se réserve de réprimer l'orgueil de J.J., coup de griffe à J.J., </text:p>
      <text:p text:style-name="P11"><text:tab/><text:tab/><text:tab/><text:tab/><text:tab/>flatterie, sentiments, amitié, </text:p>
      <text:p text:style-name="P11">((((((((((((((((((((((((((((((((((((((((((((((((((((((((((((((((((((((((((((((</text:p>
      <text:p text:style-name="P11">11890.17700808.76_Marie de Vichy de Chamrond, Marquise du Deffand</text:p>
      <text:p text:style-name="P11"><text:tab/><text:tab/><text:a xlink:type="simple" xlink:href="https://w.wiki/ESJ7" text:style-name="Internet_20_link" text:visited-style-name="Visited_20_Internet_20_Link">https://w.wiki/ESJ7</text:a><text:tab/>(G7987)</text:p>
      <text:p text:style-name="P11"><text:tab/><text:tab/><text:tab/><text:tab/><text:tab/>louer sérieusement, satire, louange, J.J. détestable fou, </text:p>
      <text:p text:style-name="P11"><text:tab/><text:tab/><text:tab/><text:tab/><text:tab/>polisson, indigné, colère, calmer ses passions, âme romaine, </text:p>
      <text:p text:style-name="P11"><text:tab/><text:tab/><text:tab/><text:tab/><text:tab/>philosophie, genre humain, âme, idée, imagination, Dieu, </text:p>
      <text:p text:style-name="P11"><text:s text:c="2"/><text:tab/><text:tab/><text:tab/><text:tab/><text:tab/>providence, tremblement de terre et chez vous, </text:p>
      <text:p text:style-name="P11"><text:tab/><text:tab/><text:tab/><text:tab/><text:tab/>analyse le style d'Olbach et Spinosa, le 1er fort au dessus, </text:p>
      <text:p text:style-name="P11"><text:tab/><text:tab/><text:tab/><text:tab/><text:tab/>livres, ignorance, querelles, transforme les réfugiés en vol, </text:p>
      <text:p text:style-name="P11"><text:soft-page-break/><text:tab/><text:tab/><text:tab/><text:tab/><text:tab/>fonde une colonie, établissement, règle les dons pour statue, </text:p>
      <text:p text:style-name="P11"><text:tab/><text:tab/><text:tab/><text:tab/><text:tab/>vivre, se bien porter, digérer, plaisir, lutter, incompréhension, </text:p>
      <text:p text:style-name="P11"><text:tab/><text:tab/><text:tab/><text:tab/><text:tab/>demande à être aimé, sentiments, </text:p>
      <text:p text:style-name="P11">(((((((((((((((((((((((((((((((((((((((((((((((((((((((((((((((((((((((((((((((</text:p>
      <text:p text:style-name="P11">12010.17702410.76_François-Louis-Claude Marin</text:p>
      <text:p text:style-name="P11"><text:tab/><text:tab/>PX-455<text:tab/><text:tab/>souci de courrier, polémique sur les coquillages, Les Guèbres, </text:p>
      <text:p text:style-name="P11"><text:tab/><text:tab/><text:tab/><text:tab/><text:tab/>demande de doc. sur la Russie, affaire Dupaty, </text:p>
      <text:p text:style-name="P11"><text:tab/><text:tab/><text:tab/><text:tab/><text:tab/>critique Linguet, coup de patte à J.J., finances, <text:s/>Vsanté, </text:p>
      <text:p text:style-name="P11"><text:tab/><text:tab/><text:tab/><text:tab/><text:tab/>sentiments,</text:p>
      <text:p text:style-name="P11">((((((((((((((((((((((((((((((((((((((((((((((((((((((((</text:p>
      <text:p text:style-name="P11">12018.17700111.76_Baron Friedrich Melchior Von Grimm</text:p>
      <text:p text:style-name="P11"><text:tab/><text:tab/><text:a xlink:type="simple" xlink:href="https://w.wiki/ESpV" text:style-name="Internet_20_link" text:visited-style-name="Visited_20_Internet_20_Link">https://w.wiki/ESpV</text:a><text:tab/>(G8070)</text:p>
      <text:p text:style-name="P11"><text:tab/><text:tab/><text:tab/><text:tab/><text:tab/>prophète, Vsanté, image de l'A.T., remerciements, </text:p>
      <text:p text:style-name="P11"><text:tab/><text:tab/><text:tab/><text:tab/><text:tab/>vante la culture du siècle précédant, coup de patte à J.J.,</text:p>
      <text:p text:style-name="P11"><text:tab/><text:tab/><text:tab/><text:tab/><text:tab/>siècle actuel les 2 D. (Diderot-D'Alambert), distance, </text:p>
      <text:p text:style-name="P11"><text:tab/><text:tab/><text:tab/><text:tab/><text:tab/>talents, esprit philosophique, tous perdus à cause du Système...</text:p>
      <text:list xml:id="list4860987020378554054" text:style-name="L3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17">obligé de répondre, Dieu ... Nature, <text:s/>Vsanté,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1"><text:tab/><text:tab/><text:tab/><text:tab/><text:tab/>souci de censure, rogatons sous pseudo, </text:p>
      <text:p text:style-name="P11">((((((((((((((((((((((((((((((((((((((((((((((((((((((((((((((((((((((</text:p>
      <text:p text:style-name="P11">12254.17711302.77_Louis-François-Armand Du Plessis, Duc de Richelieu</text:p>
      <text:p text:style-name="P11"><text:tab/><text:tab/><text:a xlink:type="simple" xlink:href="https://w.wiki/ESyL" text:style-name="Internet_20_link" text:visited-style-name="Visited_20_Internet_20_Link">https://w.wiki/ESyL</text:a><text:tab/>(G8208)</text:p>
      <text:p text:style-name="P11"><text:tab/><text:tab/><text:tab/><text:tab/><text:tab/>protestation virile, héros, sous entendu, académie, </text:p>
      <text:p text:style-name="P11"><text:tab/><text:tab/><text:tab/><text:tab/><text:tab/>incite à protéger un candidat à l'académie, loue D'Alembert, </text:p>
      <text:p text:style-name="P11"><text:tab/><text:tab/><text:tab/><text:tab/><text:tab/>rassure le duc, pas de sentiments égalitaires, J.J. ridicule, </text:p>
      <text:p text:style-name="P11"><text:tab/><text:tab/><text:tab/><text:tab/><text:tab/>La Beaumelle inférieur à J.J., esprit, connaissances, Vsanté, </text:p>
      <text:p text:style-name="P11"><text:tab/><text:tab/><text:tab/><text:tab/><text:tab/>souci de mort, souhaits de longue vie (au moins 99 ans), </text:p>
      <text:p text:style-name="P11"><text:tab/><text:tab/><text:tab/><text:tab/><text:tab/>sentiments, </text:p>
      <text:p text:style-name="P11">((((((((((((((((((((((((((((((((((((((((((((((((((((((((((((((((((((((((</text:p>
      <text:p text:style-name="P11">12496.17712808.77_Adrien-Michel-Hyacinthe Blin de Sainmore</text:p>
      <text:p text:style-name="P11"><text:tab/><text:tab/>PX-807<text:tab/><text:tab/>Vsanté, plaisir, vers, académie, J.J. cause de rejet, critique, </text:p>
      <text:p text:style-name="P11"><text:tab/><text:tab/><text:tab/><text:tab/><text:tab/>style, souhait que ses muses soient subventionnées, </text:p>
      <text:p text:style-name="P11"><text:tab/><text:tab/><text:tab/><text:tab/><text:tab/>doute, reconnaissance, estime, signature, </text:p>
      <text:p text:style-name="P11">(((((((((((((((((((((((((((((((((((((((((((((((((((((((((((((((((((((((((((</text:p>
      <text:p text:style-name="P11">12541.17711110.77_Bernard-Joseph de Thomassin, Chevalier de Juilly</text:p>
      <text:p text:style-name="P11"><text:tab/><text:tab/><text:a xlink:type="simple" xlink:href="https://w.wiki/ETZU" text:style-name="Internet_20_link" text:visited-style-name="Visited_20_Internet_20_Link">https://w.wiki/ETZU</text:a><text:tab/>(G8382)</text:p>
      <text:p text:style-name="Standard"><text:span text:style-name="T5"><text:tab/><text:tab/><text:tab/><text:tab/><text:tab/></text:span> remercie un auteur d'un libelle contre J.J., éreinte J.J., </text:p>
      <text:p text:style-name="Standard"><text:tab/><text:tab/><text:tab/><text:tab/><text:tab/>bon sens, J.J. anti philosophe, J.J. charlatan orgueilleux, </text:p>
      <text:p text:style-name="Standard"><text:tab/><text:tab/><text:tab/><text:tab/><text:tab/>vraie gloire, reconnaissance, signature, </text:p>
      <text:p text:style-name="Standard">((((((((((((((((((((((((((((((((((((((((((((((((((((((((((((((((((((((((</text:p>
      <text:p text:style-name="Standard">12931.17721009.77_<text:span text:style-name="T5">Jean Le Rond D'Alembert</text:span></text:p>
      <text:p text:style-name="Standard"><text:span text:style-name="T5"><text:tab/><text:tab/></text:span><text:a xlink:type="simple" xlink:href="https://w.wiki/EV5Z" text:style-name="Internet_20_link" text:visited-style-name="Visited_20_Internet_20_Link"><text:span text:style-name="T5">https://w.wiki/EV5Z</text:span></text:a><text:span text:style-name="T5"><text:tab/>(G8627)</text:span></text:p>
      <text:p text:style-name="P4"><text:tab/><text:tab/><text:tab/><text:tab/><text:tab/>philosophe, révolutions, jésuites, tolérance, lettre, </text:p>
      <text:p text:style-name="P4"><text:tab/><text:tab/><text:tab/><text:tab/><text:tab/>folle et insolente à la J.J., typographie reflet de V.,</text:p>
      <text:p text:style-name="Standard"><text:tab/><text:tab/><text:tab/><text:tab/><text:tab/>infaillibilité mais doutes, cit. Italien, théâtre, Lekaln, </text:p>
      <text:p text:style-name="Standard"><text:tab/><text:tab/><text:tab/><text:tab/><text:tab/>Adélaïde, Mahomet, Sémiramis, 2 textes perdus, </text:p>
      <text:p text:style-name="Standard"><text:tab/><text:tab/><text:tab/><text:tab/><text:tab/>sentiments, </text:p>
      <text:p text:style-name="Standard">((((((((((((((((((((((((((((((((((((((((((((((((((((((((((((((((</text:p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12951.17722909.77_Catherine II, Impératrice de Russie</text:p>
      <text:p text:style-name="Standard"><text:tab/><text:tab/><text:a xlink:type="simple" xlink:href="https://w.wiki/EV7G" text:style-name="Internet_20_link" text:visited-style-name="Visited_20_Internet_20_Link">https://w.wiki/EV7G</text:a><text:tab/>(G8625)</text:p>
      <text:p text:style-name="Standard"><text:tab/><text:tab/><text:tab/><text:tab/><text:tab/>rhinocéros en Sibérie, explication logique, climat fixe, </text:p>
      <text:p text:style-name="Standard"><text:tab/><text:tab/><text:tab/><text:tab/><text:tab/>théâtre, rire, demande une traduction de comédie, cèdres, </text:p>
      <text:p text:style-name="Standard"><text:tab/><text:tab/><text:tab/><text:tab/><text:tab/>critique littéraire, P.S.daté du 1er.10, K : omet cette suite,</text:p>
      <text:p text:style-name="Standard"><text:tab/><text:tab/><text:tab/><text:tab/><text:tab/>colère au sujet d'un livre minimisant le travail de Pierre Le Gr.,</text:p>
      <text:p text:style-name="Standard"><text:tab/><text:tab/><text:tab/><text:tab/><text:tab/>coup de griffe hargneux contre J.J., à cause d'une citation, </text:p>
      <text:p text:style-name="Standard"><text:tab/><text:tab/><text:tab/><text:tab/><text:tab/>courtisan, Vsanté, <text:s/>K : admirateur obligé omis, </text:p>
      <text:p text:style-name="Standard">((((((((((((((((((((((((((((((((((((((((((((((((((((((((((((((((((((((((((</text:p>
      <text:p text:style-name="Standard">13019.17722011.77_<text:span text:style-name="T5">Jean Huber</text:span></text:p>
      <text:p text:style-name="P4"><text:tab/><text:tab/>PXI-139<text:tab/><text:tab/>voyageur (peintre), sujets de caricature, Les Lois de M., </text:p>
      <text:p text:style-name="P4"><text:tab/><text:tab/><text:tab/><text:tab/><text:tab/>La Guerre Civile de Genève, assentiment de Tronchin</text:p>
      <text:p text:style-name="P4"><text:tab/><text:tab/><text:tab/><text:tab/><text:tab/>image d'Homère pour 1 caricature, T. J.J. Covelle, </text:p>
      <text:p text:style-name="P4"><text:tab/><text:tab/><text:tab/><text:tab/><text:tab/>vexé de l'absence de visite, Vsanté, souci de mort, rire, </text:p>
      <text:p text:style-name="P4"><text:tab/><text:tab/><text:tab/><text:tab/><text:tab/>sentiments, se qualifie de Gènevois, </text:p>
      <text:p text:style-name="P4">((((((((((((((((((((((((((((((((((((((((((((((((((((((((((((((((((((((((((((((((((((((((</text:p>
      <text:p text:style-name="P4">13050.17720412.78_Charles-Augustin Ferriol Comte d'Argental</text:p>
      <text:p text:style-name="Standard"><text:span text:style-name="T5"><text:tab/><text:tab/></text:span><text:a xlink:type="simple" xlink:href="https://w.wiki/EVfs" text:style-name="Internet_20_link" text:visited-style-name="Visited_20_Internet_20_Link"><text:span text:style-name="T5">https://w.wiki/EVfs</text:span></text:a><text:span text:style-name="T5"><text:tab/>(G8700)</text:span></text:p>
      <text:p text:style-name="P4"><text:tab/><text:tab/><text:tab/><text:tab/><text:tab/>sous entendus, position politique perdue, maladie de Mme.,</text:p>
      <text:p text:style-name="P4"><text:tab/><text:tab/><text:tab/><text:tab/><text:tab/>soupçon d'une influence des jésuites, jeu diplomatique, </text:p>
      <text:p text:style-name="P4"><text:tab/><text:tab/><text:tab/><text:tab/><text:tab/>illusions, votre avantage, coup de patte à J.J./Fréron/La Beaum</text:p>
      <text:p text:style-name="P4"><text:tab/><text:tab/><text:tab/><text:tab/><text:tab/>eux et moi seul dans mon ermitage, </text:p>
      <text:p text:style-name="P4"><text:tab/><text:tab/><text:tab/><text:tab/><text:tab/>remerciements pour avoir sauvé ses lettres, amitié, théâtre, </text:p>
      <text:p text:style-name="P4"><text:tab/><text:tab/><text:tab/><text:tab/><text:tab/>accepte de protéger un futur acteur, conseils aux acteurs, </text:p>
      <text:p text:style-name="P4"><text:tab/><text:tab/><text:tab/><text:tab/><text:tab/> conseils de Richelieu, Sophonisbé, cit. Racine, folie, </text:p>
      <text:p text:style-name="P4"><text:tab/><text:tab/><text:tab/><text:tab/><text:tab/>vers, prose, Mme. Denis, dysenterie, <text:s/>comme moi, épidémie, </text:p>
      <text:p text:style-name="P4"><text:tab/><text:tab/><text:tab/><text:tab/><text:tab/>Vsanté, souci pour Mme. Denis, souci pour la situation de D'A.</text:p>
      <text:p text:style-name="P4"><text:tab/><text:tab/><text:tab/><text:tab/><text:tab/>sentiments, signature, </text:p>
      <text:p text:style-name="P4">(((((((((((((((((((((((((((((((((((((((((((((((((((((((((((((((((((((((((</text:p>
      <text:p text:style-name="P4">13337.17731606.78_Jean Le Rond D'Alembert</text:p>
      <text:p text:style-name="P4"><text:tab/><text:tab/><text:a xlink:type="simple" xlink:href="https://w.wiki/EWEu" text:style-name="Internet_20_link" text:visited-style-name="Visited_20_Internet_20_Link">https://w.wiki/EWEu</text:a><text:tab/>(G8867)</text:p>
      <text:p text:style-name="P4"><text:tab/><text:tab/><text:tab/><text:tab/><text:tab/>philosophe, évêque, J.J. et moi, trahison, persécuté, secte, </text:p>
      <text:p text:style-name="P4"><text:tab/><text:tab/><text:tab/><text:tab/><text:tab/>De L'Homme, critique littéraire, fatras, Spinosa, métaphysique,</text:p>
      <text:p text:style-name="P4"><text:tab/><text:tab/><text:tab/><text:tab/><text:tab/>(pauvre petit persécuté parce que philosophe), <text:s/>déiste, </text:p>
      <text:p text:style-name="P4"><text:tab/><text:tab/><text:tab/><text:tab/><text:tab/>prouver la vérité par les faits, progrès de la raison, </text:p>
      <text:p text:style-name="P4"><text:tab/><text:tab/><text:tab/><text:tab/><text:tab/>sauf France Espagne et Italie, les nantis ne veulent rien perdre, </text:p>
      <text:p text:style-name="P4"><text:tab/><text:tab/><text:tab/><text:tab/><text:tab/>même avis mais prêts à le brûler s'il parle, amitié, </text:p>
      <text:p text:style-name="P4">(((((((((((((((((((((((((((((((((((((((((((((((((((((((((((((((((((((((</text:p>
      <text:p text:style-name="P4">13430.17730409.78_Paul-Claude Moultou</text:p>
      <text:p text:style-name="P4"><text:tab/><text:tab/><text:a xlink:type="simple" xlink:href="https://w.wiki/EWa$" text:style-name="Internet_20_link" text:visited-style-name="Visited_20_Internet_20_Link">https://w.wiki/EWa$</text:a><text:tab/>(G8923)</text:p>
      <text:p text:style-name="P4"><text:tab/><text:tab/><text:tab/><text:tab/><text:tab/>a l’affût des nouvelles de la cour, V. <text:s/>heureux pour Genève,</text:p>
      <text:p text:style-name="P4"><text:tab/><text:tab/><text:tab/><text:tab/><text:tab/>rappel du prix de J.J., coup de griffe à J.J., caresse à Necker, </text:p>
      <text:p text:style-name="P4"><text:tab/><text:tab/><text:tab/><text:tab/><text:tab/>K : suppression de ce qui suit, demande de doc., </text:p>
      <text:p text:style-name="P4"><text:tab/><text:tab/><text:tab/><text:tab/><text:tab/>La Cité De Dieu de St. Augustin pages sur Priape, </text:p>
      <text:p text:style-name="P4"><text:tab/><text:tab/><text:tab/><text:tab/><text:tab/>choses de la religion, sentiments, P.S. Vsanté, invitations, </text:p>
      <text:p text:style-name="P4">((((((((((((((((((((((((((((((((((((((((((((((((((((((((((((((((((((((((((</text:p>
      <text:p text:style-name="P4">13542.17731512.79_Joachim Gagnière</text:p>
      <text:p text:style-name="P4"><text:tab/><text:tab/>PXI-546<text:tab/><text:tab/>réponse à un jeune auteur, J.J. <text:s/>et moi, lourde moquerie sur J.J.,</text:p>
      <text:p text:style-name="P4"><text:tab/><text:tab/><text:tab/><text:tab/><text:tab/>ne veux pas décourager, supérieur au poème d'un académicien, </text:p>
      <text:p text:style-name="P4"><text:tab/><text:tab/><text:tab/><text:tab/><text:tab/>des vérités, pourrait être un manuel de physique, vers, </text:p>
      <text:p text:style-name="P4"><text:tab/><text:tab/><text:tab/><text:tab/><text:tab/>ouvrage bon et utile, mon sentiment, formule de politesse, </text:p>
      <text:p text:style-name="P4"><text:tab/><text:tab/><text:tab/><text:tab/><text:tab/>signature, </text:p>
      <text:p text:style-name="P4"><text:soft-page-break/>(((((((((((((((((((((((((((((((((((((((((((((((((((((((((((((((((((((((((((</text:p>
      <text:p text:style-name="P4">13650.17740103.79_Jean Le Rond D'Alembert</text:p>
      <text:p text:style-name="P4"><text:tab/><text:tab/><text:a xlink:type="simple" xlink:href="https://w.wiki/Bi6n" text:style-name="Internet_20_link" text:visited-style-name="Visited_20_Internet_20_Link">https://w.wiki/Bi6n</text:a><text:tab/>(G9059)</text:p>
      <text:p text:style-name="P4"><text:tab/><text:tab/><text:tab/><text:tab/><text:tab/>image de La Fontaine, Le Singe et le Chat,</text:p>
      <text:p text:style-name="P4"><text:tab/><text:tab/><text:tab/><text:tab/><text:tab/>répond au propos d'écrire contre les restes de Jésuites, </text:p>
      <text:p text:style-name="P4"><text:tab/><text:tab/><text:tab/><text:tab/><text:tab/>exemple de Beaumarchais, le rire, sans plaisenterie, réflexion,</text:p>
      <text:p text:style-name="P4"><text:tab/><text:tab/><text:tab/><text:tab/><text:tab/>aide, cit.lat., souci de courrier, amusé par J.J. et moi, </text:p>
      <text:p text:style-name="P4"><text:tab/><text:tab/><text:tab/><text:tab/><text:tab/>nouvelles des biens du pape, archevêque, </text:p>
      <text:p text:style-name="P4"><text:tab/><text:tab/><text:tab/><text:tab/><text:tab/>Lettre d'un Ecclésiastique..., demande d'avis, souci de courrier, </text:p>
      <text:p text:style-name="P4"><text:tab/><text:tab/><text:tab/><text:tab/><text:tab/>souci de santé de D'A., maître, Fragments Sur L'Inde …., </text:p>
      <text:p text:style-name="P4">(((((((((((((((((((((((((((((((((((((((((((((((((((((((((((((((((((((((((((((((((</text:p>
      <text:p text:style-name="P4">13740.17741805.79_Charles-Augustin Ferriol Comte d'Argental</text:p>
      <text:p text:style-name="P4"><text:tab/><text:tab/><text:a xlink:type="simple" xlink:href="https://w.wiki/EX5z" text:style-name="Internet_20_link" text:visited-style-name="Visited_20_Internet_20_Link">https://w.wiki/EX5z</text:a><text:tab/>(G9100)</text:p>
      <text:p text:style-name="P4"><text:tab/><text:tab/><text:tab/><text:tab/><text:tab/>Vsanté, Paris, tracasserie avec le Roi défunt, donc liberté mais, <text:s/></text:p>
      <text:p text:style-name="P4"><text:tab/><text:tab/><text:tab/><text:tab/><text:tab/>cauté, chose très secrète, se cacher dans la foule, </text:p>
      <text:p text:style-name="P4"><text:tab/><text:tab/><text:tab/><text:tab/><text:tab/>J.J. Fréron et Moi, se croit à tort dénigré par Mr. De Choiseul, </text:p>
      <text:p text:style-name="P4"><text:tab/><text:tab/><text:tab/><text:tab/><text:tab/>cette injustice (imaginaire) le désespère, </text:p>
      <text:p text:style-name="P4"><text:tab/><text:tab/><text:tab/><text:tab/><text:tab/>demande à être entouré, apeuré par les on-dit de la cour, </text:p>
      <text:p text:style-name="P4"><text:tab/><text:tab/><text:tab/><text:tab/><text:tab/>confirme son attachement à ses anges (Mr. et Mme.), </text:p>
      <text:p text:style-name="P4">((((((((((((((((((((((((((((((((((((((((((((((((((((((((((((((((((((((</text:p>
      <text:p text:style-name="P4">13938.17742711.80_Bernard-Joseph de Thomassin, Chevalier de Juilly</text:p>
      <text:p text:style-name="P4"><text:tab/><text:tab/><text:a xlink:type="simple" xlink:href="https://w.wiki/EXDc" text:style-name="Internet_20_link" text:visited-style-name="Visited_20_Internet_20_Link">https://w.wiki/EXDc</text:a><text:tab/>(G9233)</text:p>
      <text:p text:style-name="P4"><text:tab/><text:tab/><text:tab/><text:tab/><text:tab/>félicitations à un jeune auteur, âge, coup de patte à J.J., </text:p>
      <text:p text:style-name="P4"><text:tab/><text:tab/><text:tab/><text:tab/><text:tab/>sentiment, vérité, cœur, encouragements à continuer, </text:p>
      <text:p text:style-name="P4"><text:tab/><text:tab/><text:tab/><text:tab/><text:tab/>prix de l'académie, formule de politesse, </text:p>
      <text:p text:style-name="Standard"><text:span text:style-name="T5">((((((((((((((((((((((((((((((((((((((((((((((((((((((((((((((((((((((</text:span></text:p>
      <text:p text:style-name="Standard">14836.17762512.83_Joseph Vasselier</text:p>
      <text:p text:style-name="Standard"><text:tab/><text:tab/>PXII-728<text:tab/><text:tab/>remerciements pour un plat de poisson, Mme. Denis l'a mangé,</text:p>
      <text:p text:style-name="Standard"><text:tab/><text:tab/><text:tab/><text:tab/><text:tab/>annonce la mort de J.J., </text:p>
      <text:p text:style-name="Standard"><text:tab/><text:tab/><text:tab/><text:tab/><text:tab/>s'amuse qu'un philosophe cynique soit tué par un chien, </text:p>
      <text:p text:style-name="Standard"><text:tab/><text:tab/><text:tab/><text:tab/><text:tab/>demande des nouvelles de la santé, espère la goutte guérie, </text:p>
      <text:p text:style-name="Standard">((((((((((((((((((((((((((((((((((((((((((((((((((((((((((((((((((((((((((</text:p>
      <text:p text:style-name="Standard">14837.17762612.83_<text:span text:style-name="T5">Philippe-Antoine de Claris, Marquis de Florian</text:span></text:p>
      <text:p text:style-name="P4"><text:tab/><text:tab/>PXII-729<text:tab/><text:tab/>minimise un procès pour rassurer, chez lui c'est pire,</text:p>
      <text:p text:style-name="P4"><text:tab/><text:tab/><text:tab/><text:tab/><text:tab/>la colonie, vivre/souffrir sous forme de dicton, </text:p>
      <text:p text:style-name="P4"><text:tab/><text:tab/><text:tab/><text:tab/><text:tab/>souci de la mort de J.J., dénigrement de cette mort, </text:p>
      <text:p text:style-name="P4"><text:tab/><text:tab/><text:tab/><text:tab/><text:tab/>J.J. et moi, âge, Vsanté, étonnement, encore en vie, </text:p>
      <text:p text:style-name="P4"><text:tab/><text:tab/><text:tab/><text:tab/><text:tab/>sentiments, famille, </text:p>
      <text:p text:style-name="P4">(((((((((((((((((((((((((((((((((((((((((((((((((((((((((((((((((((((((((</text:p>
      <text:p text:style-name="P4">14900.17770503.83_Charles-Augustin Ferriol Comte d'Argental</text:p>
      <text:p text:style-name="P4"><text:tab/><text:tab/><text:a xlink:type="simple" xlink:href="https://w.wiki/EXvy" text:style-name="Internet_20_link" text:visited-style-name="Visited_20_Internet_20_Link">https://w.wiki/EXvy</text:a><text:tab/>(G9972)</text:p>
      <text:p text:style-name="P4"><text:tab/><text:tab/><text:tab/><text:tab/><text:tab/>souci de courrier, commission à faire aux Papillons, </text:p>
      <text:p text:style-name="P4"><text:tab/><text:tab/><text:tab/><text:tab/><text:tab/>naissance de 2 œuvres, Irène, Agathocle, </text:p>
      <text:p text:style-name="P4"><text:tab/><text:tab/><text:tab/><text:tab/><text:tab/>pessimiste quand aux Hommes de Lettres, indignation, </text:p>
      <text:p text:style-name="Standard"><text:span text:style-name="T5"><text:tab/><text:tab/><text:tab/><text:tab/><text:tab/>mettre Emile de J.J. au dessus</text:span> du Télémaque de Fènelon, </text:p>
      <text:p text:style-name="Standard"><text:tab/><text:tab/><text:tab/><text:tab/><text:tab/>être à Dieu et à Belzébuth, Emile populaire mais fera du mal, </text:p>
      <text:p text:style-name="Standard"><text:tab/><text:tab/><text:tab/><text:tab/><text:tab/> le Chevalier d'Eon, fabrication d'une énigme historique, <text:s text:c="3"/></text:p>
      <text:p text:style-name="Standard"><text:tab/><text:tab/><text:tab/><text:tab/><text:tab/>D'Eon pucelle d'Orléans non brûlée, nos mœurs adoucies, </text:p>
      <text:p text:style-name="Standard">(((((((((((((((((((((((((((((((((((((((((((((((((((((((((((((((((((((((</text:p>
      <text:p text:style-name="Standard"/>
      <text:p text:style-name="Standard"/>
      <text:p text:style-name="Standard"/>
      <text:p text:style-name="Standard"><text:soft-page-break/>14904.17770703.83_Paul-Philippe Gudin de La Brunellerie</text:p>
      <text:p text:style-name="Standard"><text:tab/><text:tab/><text:a xlink:type="simple" xlink:href="https://w.wiki/EY3M" text:style-name="Internet_20_link" text:visited-style-name="Visited_20_Internet_20_Link">https://w.wiki/EY3M</text:a><text:tab/>(G9970)</text:p>
      <text:p text:style-name="Standard"><text:tab/><text:tab/><text:tab/><text:tab/><text:tab/>félicitations pour un livre reçu, critique littéraire, style, savoirs,</text:p>
      <text:p text:style-name="Standard"><text:tab/><text:tab/><text:tab/><text:tab/><text:tab/>qualifie d'indulgence la citation de ses ennemis personnels, </text:p>
      <text:p text:style-name="Standard"><text:tab/><text:tab/><text:tab/><text:tab/><text:tab/>vivants (J.J. mort), Mme. Denis, sentiments, cœur, signature, </text:p>
      <text:p text:style-name="Standard">((((((((((((((((((((((((((((((((((((((((((((((((((((((((((((((((((((((</text:p>
      <text:p text:style-name="Standard">15256.17781804.84_Claire Cramer</text:p>
      <text:p text:style-name="Standard"><text:tab/><text:tab/>PXIII-197<text:tab/><text:tab/>âge, Vsanté, compliments pour le couple, silence sur l'ovation, </text:p>
      <text:p text:style-name="Standard"><text:tab/><text:tab/><text:tab/><text:tab/><text:tab/>enthousiasme, J.J. et moi, désir retour à tranquillité et amitié, </text:p>
      <text:p text:style-name="P6"><text:tab/><text:tab/><text:tab/><text:tab/> <text:s/><text:tab/>pense revenir après pâques, projette une visite incessamment, </text:p>
      <text:p text:style-name="P6"/>
      <text:p text:style-name="P6"><text:tab/><text:tab/><text:tab/><text:tab/> FIN <text:s text:c="5"/>Rousseau</text:p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2H16S</meta:editing-duration>
    <meta:editing-cycles>6</meta:editing-cycles>
    <meta:generator>OpenOffice/4.1.15$Win32 OpenOffice.org_project/4115m2$Build-9813</meta:generator>
    <dc:date>2026-07-28T11:28:21.04</dc:date>
    <dc:creator>Rodolphe Mirès</dc:creator>
    <meta:document-statistic meta:table-count="0" meta:image-count="0" meta:object-count="0" meta:page-count="58" meta:paragraph-count="2893" meta:word-count="14227" meta:character-count="153022"/>
    <meta:user-defined meta:name="Info 1"/>
    <meta:user-defined meta:name="Info 2"/>
    <meta:user-defined meta:name="Info 3"/>
    <meta:user-defined meta:name="Info 4"/>
  </office:meta>
</office:document-meta>
</file>