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1.275cm"/>
          <style:tab-stop style:position="1.49cm"/>
          <style:tab-stop style:position="11.425cm"/>
        </style:tab-stops>
      </style:paragraph-properties>
    </style:style>
    <style:style style:name="P2" style:family="paragraph" style:parent-style-name="Standard">
      <style:paragraph-properties>
        <style:tab-stops>
          <style:tab-stop style:position="1.275cm"/>
          <style:tab-stop style:position="1.49cm"/>
          <style:tab-stop style:position="9.693cm"/>
          <style:tab-stop style:position="11.425cm"/>
        </style:tab-stops>
      </style:paragraph-properties>
    </style:style>
    <style:style style:name="P3" style:family="paragraph" style:parent-style-name="Standard">
      <style:paragraph-properties>
        <style:tab-stops>
          <style:tab-stop style:position="1.275cm"/>
          <style:tab-stop style:position="1.49cm"/>
          <style:tab-stop style:position="3.993cm"/>
          <style:tab-stop style:position="9.693cm"/>
          <style:tab-stop style:position="11.425cm"/>
        </style:tab-stops>
      </style:paragraph-properties>
    </style:style>
    <style:style style:name="P4" style:family="paragraph" style:parent-style-name="Standard">
      <style:text-properties fo:font-weight="normal" style:font-weight-asian="normal" style:font-weight-complex="normal"/>
    </style:style>
    <style:style style:name="P5" style:family="paragraph" style:parent-style-name="Standard">
      <style:paragraph-properties>
        <style:tab-stops>
          <style:tab-stop style:position="1.275cm"/>
          <style:tab-stop style:position="1.49cm"/>
          <style:tab-stop style:position="3.993cm"/>
          <style:tab-stop style:position="9.693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6" style:family="paragraph" style:parent-style-name="Standard">
      <style:paragraph-properties>
        <style:tab-stops>
          <style:tab-stop style:position="1.275cm"/>
          <style:tab-stop style:position="1.49cm"/>
          <style:tab-stop style:position="3.993cm"/>
          <style:tab-stop style:position="9.693cm"/>
          <style:tab-stop style:position="11.425cm"/>
          <style:tab-stop style:position="15.081cm"/>
        </style:tab-stops>
      </style:paragraph-properties>
      <style:text-properties fo:font-weight="normal" style:font-weight-asian="normal" style:font-weight-complex="normal"/>
    </style:style>
    <style:style style:name="P7" style:family="paragraph" style:parent-style-name="Standard">
      <style:paragraph-properties>
        <style:tab-stops>
          <style:tab-stop style:position="0.312cm"/>
          <style:tab-stop style:position="1.275cm"/>
          <style:tab-stop style:position="1.49cm"/>
          <style:tab-stop style:position="3.993cm"/>
          <style:tab-stop style:position="9.693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8" style:family="paragraph" style:parent-style-name="Standard">
      <style:paragraph-properties>
        <style:tab-stops>
          <style:tab-stop style:position="1.275cm"/>
          <style:tab-stop style:position="1.49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9" style:family="paragraph" style:parent-style-name="Standard">
      <style:paragraph-properties>
        <style:tab-stops>
          <style:tab-stop style:position="1.275cm"/>
          <style:tab-stop style:position="1.49cm"/>
          <style:tab-stop style:position="3.995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0" style:family="paragraph" style:parent-style-name="Standard">
      <style:paragraph-properties>
        <style:tab-stops>
          <style:tab-stop style:position="1.275cm"/>
          <style:tab-stop style:position="1.49cm"/>
          <style:tab-stop style:position="4.075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1" style:family="paragraph" style:parent-style-name="Standard">
      <style:paragraph-properties>
        <style:tab-stops>
          <style:tab-stop style:position="1.275cm"/>
          <style:tab-stop style:position="1.49cm"/>
          <style:tab-stop style:position="4.048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2" style:family="paragraph" style:parent-style-name="Standard">
      <style:paragraph-properties>
        <style:tab-stops>
          <style:tab-stop style:position="1.275cm"/>
          <style:tab-stop style:position="1.49cm"/>
          <style:tab-stop style:position="3.995cm"/>
          <style:tab-stop style:position="8.07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3" style:family="paragraph" style:parent-style-name="Standard">
      <style:paragraph-properties>
        <style:tab-stops>
          <style:tab-stop style:position="1.275cm"/>
          <style:tab-stop style:position="1.49cm"/>
          <style:tab-stop style:position="3.898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4" style:family="paragraph" style:parent-style-name="Standard">
      <style:paragraph-properties fo:text-align="start" style:justify-single-word="false">
        <style:tab-stops>
          <style:tab-stop style:position="1.275cm"/>
          <style:tab-stop style:position="4.039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5" style:family="paragraph" style:parent-style-name="Standard">
      <style:paragraph-properties fo:text-align="start" style:justify-single-word="false">
        <style:tab-stops>
          <style:tab-stop style:position="1.275cm"/>
          <style:tab-stop style:position="1.49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6" style:family="paragraph" style:parent-style-name="Standard">
      <style:paragraph-properties fo:text-align="start" style:justify-single-word="false">
        <style:tab-stops>
          <style:tab-stop style:position="1.275cm"/>
          <style:tab-stop style:position="4.048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7" style:family="paragraph" style:parent-style-name="Standard">
      <style:paragraph-properties fo:text-align="start" style:justify-single-word="false">
        <style:tab-stops>
          <style:tab-stop style:position="1.275cm"/>
          <style:tab-stop style:position="2.293cm"/>
          <style:tab-stop style:position="4.048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18" style:family="paragraph" style:parent-style-name="Standard">
      <style:paragraph-properties>
        <style:tab-stops>
          <style:tab-stop style:position="0.312cm"/>
          <style:tab-stop style:position="1.275cm"/>
          <style:tab-stop style:position="1.49cm"/>
          <style:tab-stop style:position="3.993cm"/>
          <style:tab-stop style:position="9.693cm"/>
          <style:tab-stop style:position="11.425cm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1.275cm"/>
          <style:tab-stop style:position="1.49cm"/>
          <style:tab-stop style:position="3.993cm"/>
          <style:tab-stop style:position="9.693cm"/>
          <style:tab-stop style:position="11.425cm"/>
        </style:tab-stops>
      </style:paragraph-properties>
    </style:style>
    <style:style style:name="P20" style:family="paragraph" style:parent-style-name="Standard">
      <style:paragraph-properties>
        <style:tab-stops>
          <style:tab-stop style:position="1.275cm"/>
          <style:tab-stop style:position="1.49cm"/>
          <style:tab-stop style:position="3.993cm"/>
          <style:tab-stop style:position="9.693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21" style:family="paragraph" style:parent-style-name="Standard">
      <style:paragraph-properties>
        <style:tab-stops>
          <style:tab-stop style:position="0.312cm"/>
          <style:tab-stop style:position="1.275cm"/>
          <style:tab-stop style:position="1.49cm"/>
          <style:tab-stop style:position="3.993cm"/>
          <style:tab-stop style:position="9.693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22" style:family="paragraph" style:parent-style-name="Standard">
      <style:paragraph-properties>
        <style:tab-stops>
          <style:tab-stop style:position="1.275cm"/>
          <style:tab-stop style:position="1.49cm"/>
          <style:tab-stop style:position="3.995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23" style:family="paragraph" style:parent-style-name="Standard">
      <style:paragraph-properties fo:text-align="start" style:justify-single-word="false">
        <style:tab-stops>
          <style:tab-stop style:position="1.275cm"/>
          <style:tab-stop style:position="4.039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24" style:family="paragraph" style:parent-style-name="Standard">
      <style:paragraph-properties fo:text-align="start" style:justify-single-word="false">
        <style:tab-stops>
          <style:tab-stop style:position="1.275cm"/>
          <style:tab-stop style:position="4.048cm"/>
          <style:tab-stop style:position="11.425cm"/>
        </style:tab-stops>
      </style:paragraph-properties>
      <style:text-properties fo:font-weight="normal" style:font-weight-asian="normal" style:font-weight-complex="normal"/>
    </style:style>
    <style:style style:name="P25" style:family="paragraph" style:parent-style-name="Standard">
      <style:paragraph-properties>
        <style:tab-stops>
          <style:tab-stop style:position="1.275cm"/>
          <style:tab-stop style:position="1.49cm"/>
          <style:tab-stop style:position="3.995cm"/>
          <style:tab-stop style:position="11.425cm"/>
        </style:tab-stops>
      </style:paragraph-properties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tab/><text:tab/><text:tab/><text:tab/><text:tab/><text:tab/></text:p>
      <text:p text:style-name="Standard">La Beaumelle<text:tab/><text:tab/><text:tab/></text:p>
      <text:p text:style-name="P1"/>
      <text:p text:style-name="P1"/>
      <text:p text:style-name="P1"/>
      <text:p text:style-name="P1">2955.17511211.57_Charlotte-Sophie Von Altenburg, Comtesse Bentinck</text:p>
      <text:p text:style-name="P1"><text:tab/><text:tab/>PIII-503</text:p>
      <text:p text:style-name="P2"><text:tab/><text:tab/> <text:s text:c="27"/>souci de courrier, philosophe, (courage), homme de lettres, courtisan,</text:p>
      <text:p text:style-name="P2"><text:tab/><text:tab/> <text:s text:c="27"/>tendresse, respects, </text:p>
      <text:p text:style-name="P2">((((((((((((((((((((((((((((((((((((((((((((((((((((((((((((((((((<text:tab/><text:tab/></text:p>
      <text:p text:style-name="P2">2960.17510011.57_Charlotte-Sophie Von Altenburg, Comtesse Bentinck<text:tab/></text:p>
      <text:p text:style-name="P2"><text:tab/>PIII-508</text:p>
      <text:p text:style-name="P2"><text:tab/> <text:s text:c="29"/>tendresse, respects, (hommages), Vsanté, courtisan,</text:p>
      <text:p text:style-name="P2"><text:tab/><text:tab/> <text:s text:c="27"/>agit par intermédiaires, actualités, homme de lettres,</text:p>
      <text:p text:style-name="P3"><text:tab/> <text:s text:c="29"/>mots couverts, caute, <text:s/>juif, scélérat, A.T., N.T., </text:p>
      <text:p text:style-name="P3">(((((((((((((((((((((((((((((((((((((((((((((((((((((((((((((((((((<text:tab/><text:tab/><text:tab/></text:p>
      <text:p text:style-name="P3">2964.17512511.58_Charlotte-Sophie Von Altenburg, Comtesse Bentinck </text:p>
      <text:p text:style-name="P3"><text:tab/>PIII-511</text:p>
      <text:p text:style-name="P3"><text:tab/> <text:s text:c="30"/>remerciements, tendresse, défiance, action par intermédiaire, </text:p>
      <text:p text:style-name="P3"><text:tab/><text:tab/><text:tab/> <text:s text:c="4"/>(partage), bonheur, esprit, malheureux, consolation, </text:p>
      <text:p text:style-name="P3">((((((((((((((((((((((((((((((((((((((((((((((((((((((((((((((((((((<text:tab/><text:tab/></text:p>
      <text:p text:style-name="P3">3258.17522407.58_Marie-Louise Denis</text:p>
      <text:p text:style-name="P3"><text:tab/>PIII-736 <text:tab/> <text:s text:c="4"/>(G2398)</text:p>
      <text:p text:style-name="P3"><text:tab/><text:tab/><text:tab/> <text:s text:c="4"/>caute, courrier, cœur, consolation, (accusation, conspiration), </text:p>
      <text:p text:style-name="P3"><text:tab/><text:tab/><text:tab/> <text:s text:c="4"/>prédicateur, (bel esprit), délation, Le Siècle....XIV*, sottise, </text:p>
      <text:p text:style-name="P3"><text:tab/><text:tab/><text:tab/> <text:s text:c="4"/>querelle, philosophe, vérités, (géométrie), académicien, </text:p>
      <text:p text:style-name="P3"><text:tab/><text:tab/><text:tab/> <text:s text:c="4"/>procès, (pendre), défense, honneur, (précaution), embrasser,tendresse, </text:p>
      <text:p text:style-name="P3">((((((((((((((((((((((((((((((((((((((((((((((((((((((((((((((((((((((((((</text:p>
      <text:p text:style-name="P3">3275.17521508.58_ Charlotte-Sophie Von Altenburg, Comtesse Bentinck</text:p>
      <text:p text:style-name="P3"><text:tab/>PIII-755</text:p>
      <text:p text:style-name="P3"><text:tab/><text:tab/><text:tab/> <text:s text:c="7"/>réponse, <text:s/>demande de preuves, édition, agir par intermédiaire, </text:p>
      <text:p text:style-name="P3"><text:tab/><text:tab/><text:tab/> <text:s text:c="7"/>souci de courrier, Rome Sauvée/ Catilina*, ON, mensonges, </text:p>
      <text:p text:style-name="P3"><text:tab/><text:tab/><text:tab/> <text:s text:c="7"/>escroc, défiance, protection, cœur, bonté, générosité, espoir, </text:p>
      <text:p text:style-name="P3"><text:tab/><text:tab/><text:tab/> <text:s text:c="6"/>(visite, hommage), courtisan, (reine)</text:p>
      <text:p text:style-name="P3">(((((((((((((((((((((((((((((((((((((((((((((((((((((((((((((((((((((((<text:tab/><text:tab/></text:p>
      <text:p text:style-name="P3">3333.17522810.58_Jacques-Emmanuel Roques</text:p>
      <text:p text:style-name="P3"><text:tab/>PIII-811</text:p>
      <text:p text:style-name="P3"><text:tab/><text:tab/><text:tab/> <text:s text:c="7"/>critiques, (politesse), guerre, gens de lettres, (république), vérité, </text:p>
      <text:p text:style-name="P3"><text:tab/><text:tab/><text:tab/> <text:s text:c="7"/>public, respect, remerciements, Le Siècle....XIV*, (mœurs), </text:p>
      <text:p text:style-name="P3"><text:tab/><text:tab/><text:tab/> <text:s text:c="7"/>révolution, esprit, lumières, courtisans, arguments, philosophes, </text:p>
      <text:p text:style-name="P3"><text:tab/><text:tab/><text:tab/> <text:s text:c="7"/>athées, édition, libraire, (paravent), Vpetne, plaindre, hypocrisie,</text:p>
      <text:p text:style-name="P3"><text:tab/><text:tab/><text:tab/> <text:s text:c="7"/>utilité, prècheur, (éloquence), <text:s/>incitation, sentiments, </text:p>
      <text:p text:style-name="P3"><text:tab/><text:tab/><text:tab/> <text:s text:c="7"/>formule de politesse, signature, </text:p>
      <text:p text:style-name="P3">((((((((((((((((((((((((((((((((((((((((((((((((((((((((((((((((((((((((<text:tab/><text:tab/></text:p>
      <text:p text:style-name="P3">3334.17523010.58_ Charlotte-Sophie Von Altenburg, Comtesse Bentinck</text:p>
      <text:p text:style-name="P3"><text:tab/>PIII-814</text:p>
      <text:p text:style-name="P3"><text:tab/><text:tab/><text:tab/> <text:s text:c="7"/>(condoléaces), agit....interposée, <text:s/>sensibilité, cœur, lettres, utilité, </text:p>
      <text:p text:style-name="P3"><text:tab/><text:tab/><text:tab/> <text:s text:c="7"/>demande de doc., Siècle....XIV*, libraire, (privilège, réputation), </text:p>
      <text:p text:style-name="P3"><text:tab/><text:tab/><text:tab/> <text:s text:c="7"/>homme qui pense, protection, Vsanté, espoir, bonheur, respect, </text:p>
      <text:p text:style-name="P3"><text:tab/><text:tab/><text:tab/> <text:s text:c="7"/>tendresse, (vocation, vie), </text:p>
      <text:p text:style-name="P3">((((((((((((((((((((((((((((((((((((((((((((((((((((((((((((((((((((((</text:p>
      <text:p text:style-name="P3"><text:tab/><text:tab/></text:p>
      <text:p text:style-name="P3"><text:soft-page-break/>3348.17520011.58_ Charlotte-Sophie Von Altenburg, Comtesse Bentinck</text:p>
      <text:p text:style-name="P3"><text:tab/>PIII-825</text:p>
      <text:p text:style-name="P3"><text:tab/><text:tab/><text:tab/> <text:s text:c="7"/>requète, souci de courrier, demande de doc., pardons, respects, </text:p>
      <text:p text:style-name="P3">(((((((((((((((((((((((((((((((((((((((((((((((((((((((((((((((((((((((((<text:tab/></text:p>
      <text:p text:style-name="P3">3349.17520011.58_ Charlotte-Sophie Von Altenburg, Comtesse Bentinck</text:p>
      <text:p text:style-name="P3"><text:tab/>PIII-825</text:p>
      <text:p text:style-name="P3"><text:tab/><text:tab/><text:tab/> <text:s text:c="7"/>courtisan, ridicule, exigence, demande de doc., </text:p>
      <text:p text:style-name="P3">((((((((((((((((((((((((((((((((((((((((((((((((((((((((((((((((((<text:tab/><text:tab/></text:p>
      <text:p text:style-name="P3">3354.17521711.58_Jacques-Emmanuel Roques </text:p>
      <text:p text:style-name="P3"><text:tab/>PIII-834<text:tab/> <text:s text:c="7"/>(G2457)</text:p>
      <text:p text:style-name="P3"><text:tab/><text:tab/><text:tab/> <text:s text:c="7"/>courtisan, Siècle....XIV, (cadeau intéréssé), libraire, </text:p>
      <text:p text:style-name="P3"><text:tab/> <text:tab/><text:tab/> <text:s text:c="7"/>flaterie, duplicité, incitation, déplaisir masqué, (tort),</text:p>
      <text:p text:style-name="P3"><text:tab/><text:tab/><text:tab/> <text:s text:c="7"/>honnète homme, (lésé, peine), littérature, dénonciation,</text:p>
      <text:p text:style-name="P3"><text:tab/><text:tab/><text:tab/> <text:s text:c="7"/>grief, gens de letttres, (contrefaçon), libraire, victime, </text:p>
      <text:p text:style-name="P3"><text:tab/><text:tab/><text:tab/> <text:s text:c="7"/>correcteur, (gentillesse), libelle, (menace), requête,</text:p>
      <text:p text:style-name="P3"><text:tab/><text:tab/><text:tab/> <text:s text:c="7"/>incitation, action par intermédiaire, prédicant, </text:p>
      <text:p text:style-name="P3"><text:tab/><text:tab/><text:tab/> <text:s text:c="7"/>honnête homme, finances, (attachement, sincérité), </text:p>
      <text:p text:style-name="P3"><text:tab/><text:tab/><text:tab/> <text:s text:c="7"/>formule de politesse, </text:p>
      <text:p text:style-name="P3">((((((((((((((((((((((((((((((((((((((((((((((((((((((((((((((<text:tab/></text:p>
      <text:p text:style-name="P3">3356.17521811.58_Georg Conrad Walther</text:p>
      <text:p text:style-name="P3"><text:tab/>PIII-838<text:tab/> <text:s text:c="7"/>(G2458)</text:p>
      <text:p text:style-name="P3"><text:tab/><text:tab/><text:tab/> <text:s text:c="6"/>directives, libraire, mise en garde, (dépréciation, plume, K., </text:p>
      <text:p text:style-name="P3"><text:tab/><text:tab/><text:tab/> <text:s text:c="7"/>(faire vite), embrasser, P.S., correcteur, critique littéraire, (conseil,), </text:p>
      <text:p text:style-name="P3"><text:tab/><text:tab/><text:tab/> <text:s text:c="7"/>vers, (gazette, avertissementt), Siècle....XIV, injonction, action, </text:p>
      <text:p text:style-name="P3">(((((((((((((((((((((((((((((((((((((((((((((((((((((((((((((((((<text:tab/></text:p>
      <text:p text:style-name="P3">3359.17522211.58_<text:span text:style-name="T1">Charles-Augustin Ferriol Comte d'Argental</text:span></text:p>
      <text:p text:style-name="P5"><text:tab/>PIII-841 <text:s text:c="5"/><text:tab/>(G2462)</text:p>
      <text:p text:style-name="P5"><text:tab/><text:tab/> <text:s text:c="4"/><text:tab/>vers, Zulime*, Duc de Foix/Amélie*, Rome Sauvée*, </text:p>
      <text:p text:style-name="P5"><text:tab/><text:tab/><text:tab/>éxigence, Mme Denis, libraire, Siècle....XIV, lettres, </text:p>
      <text:p text:style-name="P5"><text:tab/><text:tab/><text:tab/>insinuation, prédicant, malhonnête, esprit, (vol, erreur), </text:p>
      <text:p text:style-name="P5"><text:tab/><text:tab/><text:tab/>Vsanté, maladie, Frédéric II, sages, tendresse, respect, </text:p>
      <text:p text:style-name="P5"><text:tab/><text:tab/><text:tab/>amitié, (déplacement), Mme Denis,</text:p>
      <text:p text:style-name="P5">(((((((((((((((((((((((((((((((((((((((((((((((((((((((((((((( <text:tab/></text:p>
      <text:p text:style-name="P5">3370.17520412.59_Gazette de Cologne</text:p>
      <text:p text:style-name="P5"><text:tab/>PIII-852</text:p>
      <text:p text:style-name="P5"><text:tab/><text:tab/><text:tab/>(avertissement), Siècle....XIV, <text:s/>libraire, édition, (privilège), injustice, </text:p>
      <text:p text:style-name="P5"><text:tab/><text:tab/><text:tab/>honneur, signature, </text:p>
      <text:p text:style-name="P5">(((((((((((((((((((((((((((((((((((((((((((((((((((((((((((((((((((<text:tab/><text:tab/></text:p>
      <text:p text:style-name="P5">3382.17521612.59_Jacques-Emmanuel Roques</text:p>
      <text:p text:style-name="P5"><text:tab/>PIII-858<text:tab/>(G2481)</text:p>
      <text:p text:style-name="P5"><text:tab/><text:tab/><text:tab/>médiateur, (contrefaçon), gens de lettres, absurde, juge, </text:p>
      <text:p text:style-name="P5"><text:tab/><text:tab/><text:tab/>demande de doc., (offre de service), formule de pol:itesse, </text:p>
      <text:p text:style-name="P5"><text:tab/><text:tab/><text:tab/>P.S., délation, (accusation), incitation, </text:p>
      <text:p text:style-name="P5">((((((((((((((((((((((((((((((((((((((((((((((((((((((((((((((((((<text:tab/><text:tab/></text:p>
      <text:p text:style-name="P5">3383.17521812.59_Charles-Augustin Ferriol Comte d'Argental</text:p>
      <text:p text:style-name="P6"><text:tab/>PIII-859<text:tab/>(G2484)</text:p>
      <text:p text:style-name="P5"><text:tab/><text:tab/><text:tab/>Vsanté, lettre, amitié, tendresse, bien, médecins, (mal), théâtre, (dévotes), /</text:p>
      <text:p text:style-name="P5"><text:tab/><text:tab/><text:tab/>(accusation, vol, coquin), édition, (turpitudes), sot, (pensées), Siècle...XIV*, </text:p>
      <text:p text:style-name="P5"><text:tab/><text:tab/><text:tab/>curiosité, bonheur, (historiographe), vérité, pleurs, </text:p>
      <text:p text:style-name="P5">(((((((((((((((((((((((((((((((((((((((((((((((((((((((((((((((((((((((</text:p>
      <text:p text:style-name="P5"/>
      <text:p text:style-name="P5"><text:tab/></text:p>
      <text:p text:style-name="P5"><text:soft-page-break/>3388.17522312.59_Georg Conrad Walther</text:p>
      <text:p text:style-name="P5"><text:tab/>PIII-865</text:p>
      <text:p text:style-name="P5"><text:tab/><text:tab/><text:tab/>(avertissement, gazette), souci de courrier, demande de doc., embrasser, </text:p>
      <text:p text:style-name="P5">((((((((((((((((((((((((((((((((((((((((((((((((((((((((((((((((((((((((<text:tab/></text:p>
      <text:p text:style-name="P5">3405.17530801.59_Jacques-Emmanuel Roques</text:p>
      <text:p text:style-name="P5"><text:tab/>PIII-877</text:p>
      <text:p text:style-name="P5"><text:tab/><text:tab/><text:tab/>réponse, argumentaire, (griefs), vérité, formule de politesse, signature <text:s/></text:p>
      <text:p text:style-name="P5">((((((((((((((((((((((((((((((((((((((((((((((((((((((((((((((<text:tab/></text:p>
      <text:p text:style-name="P5">3419.17531701.59_Jean-Henri-Samuel Formey</text:p>
      <text:p text:style-name="P5"><text:tab/>PIII-892<text:tab/>(G2503)</text:p>
      <text:p text:style-name="P5"><text:tab/><text:tab/><text:tab/>(accusation), lettres, public, protection, délation, académie, (histoire), Roi,</text:p>
      <text:p text:style-name="P5"><text:tab/><text:tab/><text:tab/>amitié, </text:p>
      <text:p text:style-name="P5">((((((((((((((((((((((((((((((((((((((((((((((((((((((((((((((((((<text:tab/></text:p>
      <text:p text:style-name="P5">3420.17531701.59_Jean-Henri-Samuel Formey</text:p>
      <text:p text:style-name="P5"><text:tab/>PIII-893<text:tab/>(G2504)</text:p>
      <text:p text:style-name="P5"><text:tab/><text:tab/><text:tab/>(juron, histoire, poointe), Diatribe...Akakia...Pape*, punition, orgueil, </text:p>
      <text:p text:style-name="P5">((((((((((((((((((((((((((((((((((((((((((((((((((((((((((((((((((<text:tab/></text:p>
      <text:p text:style-name="P5">3428.17532701.59_Frédéric II, Roi de Prusse</text:p>
      <text:p text:style-name="P5"><text:tab/>PIII-897 </text:p>
      <text:p text:style-name="P5"><text:tab/><text:tab/><text:tab/>excuses, Vsanté, supplication, critique littéraire, pitié, victime, /</text:p>
      <text:p text:style-name="P5">(((((((((((((((((((((((((((((((((((((((((((((((((((((((((<text:tab/></text:p>
      <text:p text:style-name="P5">3437.17530302.59_Jacques-Emmanuel Roques</text:p>
      <text:p text:style-name="P5"><text:tab/>PIII-903<text:tab/>(G2470)</text:p>
      <text:p text:style-name="P5"><text:tab/><text:tab/><text:tab/>Siècle....XIV*, édition, (outrage, maltraitance), K., Roi, droit, calomnie, </text:p>
      <text:p text:style-name="P4"><text:tab/><text:tab/><text:tab/>(cabale, demasque Maupertuis), gens de lettres, guerre, raison, public, </text:p>
      <text:p text:style-name="P5"><text:tab/><text:tab/><text:tab/>procès, juif, ironie, orgueil, Vsanté, demande de doc, <text:s/></text:p>
      <text:p text:style-name="P5"><text:tab/><text:tab/><text:tab/>formule de politesse, signature, </text:p>
      <text:p text:style-name="P5">(((((((((((((((((((((((((((((((((((((((((((((((((((((((((((((<text:tab/></text:p>
      <text:p text:style-name="P5">3447.17532002.59_Georg Conrad Walther</text:p>
      <text:p text:style-name="P5"><text:tab/>PIII-911</text:p>
      <text:p text:style-name="P5"><text:tab/><text:tab/><text:tab/>supplément, Siècle....XIV, (commerçant), libraire, demande de doc.,</text:p>
      <text:p text:style-name="P5"><text:tab/><text:tab/><text:tab/>(autorité), exclusif, embrasser, cœur, </text:p>
      <text:p text:style-name="P5">(((((((((((((((((((((((((((((((((((((((((((((((((((((((((((((<text:tab/></text:p>
      <text:p text:style-name="P5">3452.17530403.59_Jacques-Emmanuel Roques</text:p>
      <text:p text:style-name="P5"><text:tab/>PIII-915<text:tab/>(G2526)</text:p>
      <text:p text:style-name="P5"><text:tab/><text:tab/><text:tab/>amitié, (dignité), honnêteté, (noirceur, griefs), calomnie, âme, littérature, </text:p>
      <text:p text:style-name="P5"><text:tab/><text:tab/><text:tab/>(attaque), philosophie, paix, conciliation, (mal), formule de politesse, </text:p>
      <text:p text:style-name="P5">(((((((((((((((((((((((((((((((((((((((((((((((((((((((((((((((<text:tab/></text:p>
      <text:p text:style-name="P5">3466.17530404.59_Jacques-Emmanuel Roques</text:p>
      <text:p text:style-name="P5"><text:tab/>PIII-927<text:tab/>(G2542)</text:p>
      <text:p text:style-name="P5"><text:tab/><text:tab/><text:tab/>Vsanté, âge, antiphrase, ironie, méchanceté, imprudence,</text:p>
      <text:p text:style-name="P5"><text:tab/><text:tab/><text:tab/>calomnier, (injures), Roi, cit. La Fontaine, persécuteur, </text:p>
      <text:p text:style-name="P5"><text:tab/><text:tab/><text:tab/>mépris, lettre, édition, infâme, Siècle....XIV, malheur, </text:p>
      <text:p text:style-name="P5"><text:tab/><text:tab/><text:tab/>(injures), public, amitié, torts, (honte), méchanceté, </text:p>
      <text:p text:style-name="P5"><text:tab/><text:tab/><text:tab/>embrasser, </text:p>
      <text:p text:style-name="P5">(((((((((((((((((((((((((((((((((((((((((((((((((((((((<text:tab/></text:p>
      <text:p text:style-name="P5">3473.17532804.59_Frédéric II, Roi de Prusse</text:p>
      <text:p text:style-name="P5"><text:tab/>PIII-931<text:tab/>(G2550)</text:p>
      <text:p text:style-name="P5"><text:tab/><text:tab/><text:tab/>(gazettes), victime, vérité, (guérison), bonté, courtisan, haine, malheurs, </text:p>
      <text:p text:style-name="P5"><text:tab/><text:tab/><text:tab/>calomnie, Roi, public, Europe littéraire, philosophes, </text:p>
      <text:p text:style-name="P5"><text:tab/><text:tab/><text:tab/>juge, (adversaire), cœur,, courtisan, lettre, liberté, </text:p>
      <text:p text:style-name="P5"><text:tab/><text:tab/><text:tab/>insinuation, amitié, </text:p>
      <text:p text:style-name="P5"><text:soft-page-break/>(((((((((((((((((((((((((((((((((((((((((((((((((((((((((<text:tab/></text:p>
      <text:p text:style-name="P5">3474.17533004.59_Jacques-Emmanuel Roques</text:p>
      <text:p text:style-name="P5"><text:tab/>PIII-932<text:tab/>(G2555)</text:p>
      <text:p text:style-name="P7"><text:tab/><text:tab/><text:tab/><text:tab/>Supplément au Siècle...XIV*, procès, juge, (indigne), Roi, (outrage),</text:p>
      <text:p text:style-name="P7"><text:tab/><text:tab/><text:tab/><text:tab/>témoins, vérité, Vsanté, formule de politesse, signature, </text:p>
      <text:p text:style-name="P7">((((((((((((((((((((((((((((((((((((((((((((((((((((((((((((((((((((<text:tab/><text:tab/><text:tab/>935, 936, 939, </text:p>
      <text:p text:style-name="P7">3477.17531705.59_ Charlotte-Sophie Von Altenburg, Comtesse Bentinck</text:p>
      <text:p text:style-name="P7"><text:tab/><text:tab/>PIII-935</text:p>
      <text:p text:style-name="P7"><text:tab/><text:tab/><text:tab/><text:tab/>Vsanté, souci de mort, courtisan, évèque, Siècle....XIV*, antiphrase, </text:p>
      <text:p text:style-name="P7"><text:tab/><text:tab/><text:tab/><text:tab/>tracas, (bruler), calomnies, ridicule, Europe littéraire, victime, </text:p>
      <text:p text:style-name="P7"><text:tab/><text:tab/><text:tab/><text:tab/>théatralisation, panta rhei, maitrise, destin, bonheur, (s'amuser), </text:p>
      <text:p text:style-name="P7"><text:tab/><text:tab/><text:tab/><text:tab/>bonté, consolation, </text:p>
      <text:p text:style-name="P7">((((((((((((((((((((((((((((((((((((((((((((((((((((((((((((((((<text:tab/><text:tab/> </text:p>
      <text:p text:style-name="P7">3481.17532805.59_Juliane Franziska Von Bushwald</text:p>
      <text:p text:style-name="P7"><text:tab/><text:tab/>PIII-939<text:tab/>(G2559)</text:p>
      <text:p text:style-name="P7"><text:tab/><text:tab/><text:tab/><text:tab/>vers, <text:s/>(hommage), La Pucelle, cit. Cervantes, mémoire, Annales...Empire*, </text:p>
      <text:p text:style-name="P4"><text:tab/><text:tab/><text:tab/> <text:s/>(ordonner), pseudos, respect, bontés, </text:p>
      <text:p text:style-name="P7">((((((((((((((((((((((((((((((((((((((((((((((((((((((((((((((((<text:tab/><text:tab/></text:p>
      <text:p text:style-name="P7">3483.17530406.59_Charles-Augustin Ferriol Comte d'Argental</text:p>
      <text:p text:style-name="P7"><text:tab/><text:tab/>PIII-941<text:tab/>(G2564)</text:p>
      <text:p text:style-name="P7"><text:tab/><text:tab/><text:tab/><text:tab/>(savoir), persécutions, Vsanté, pardonner, plaindre, cit. La Fontaine,</text:p>
      <text:p text:style-name="P7"><text:s/><text:tab/><text:tab/><text:tab/><text:tab/>maladie, libelle, ironie, bontés, académie, (vie), Mme. Denis, Dieu, </text:p>
      <text:p text:style-name="P7"><text:tab/><text:tab/><text:tab/><text:tab/>baiser, tendresse, consolation, embrasser, </text:p>
      <text:p text:style-name="P7">(((((((((((((((((((((((((((((((((((((((((((((((((((((((((((((((((((((<text:tab/></text:p>
      <text:p text:style-name="P7">3484.17531406.59_Johann Samuel König</text:p>
      <text:p text:style-name="P7"><text:tab/><text:tab/>PIII-943<text:tab/>(G2565)</text:p>
      <text:p text:style-name="P7"><text:tab/><text:tab/><text:tab/><text:tab/>(martyr), souci de mort, (connatus), Dieu, certitude, nature, (profusion), </text:p>
      <text:p text:style-name="P7"><text:tab/><text:tab/><text:tab/><text:tab/>persécution, ON, libelle, académie, bonté, protection, ironie ; argument, </text:p>
      <text:p text:style-name="P7"><text:tab/><text:tab/><text:tab/><text:tab/>gens de lettres, politique, méchantt, raison, vérité, belles lettres, guerre,</text:p>
      <text:p text:style-name="P7"><text:tab/><text:tab/><text:tab/><text:tab/>cit.lat., poésie, (éloquence, goût), fhilosophie, (histoire), raison, tracas, </text:p>
      <text:p text:style-name="P7"><text:tab/><text:tab/><text:tab/><text:tab/>calomnies, réponses, défenses, persécuter, souci de mort, amitié, public,</text:p>
      <text:p text:style-name="P7">((((((((((((((((((((((((((((((((((((((((((((((((((((((((((((((((<text:tab/><text:tab/></text:p>
      <text:p text:style-name="P7">3560.17531008.59_Marie-Louise Denis</text:p>
      <text:p text:style-name="P7"><text:tab/><text:tab/>PIII-1027</text:p>
      <text:p text:style-name="P7"><text:tab/><text:tab/><text:tab/><text:tab/>Libelle, Roi, Frédéric II, calomnies, fou, cœur, respect, défense, </text:p>
      <text:p text:style-name="P7"><text:tab/><text:tab/><text:tab/>(impostures), philosophie, colère, (regret, mal), Vsanté, (vie, mort), </text:p>
      <text:p text:style-name="P7"><text:tab/><text:tab/><text:tab/><text:tab/>embrasser, (falsification), </text:p>
      <text:p text:style-name="P7">((((((((((((((((((((((((((((((((((((((((((((((((((((((((((((((<text:tab/><text:tab/></text:p>
      <text:p text:style-name="P7">3569.17530809.59_Johann Samuel König</text:p>
      <text:p text:style-name="P7"><text:tab/><text:tab/>PIII-1039</text:p>
      <text:p text:style-name="P7"><text:tab/><text:tab/><text:tab/><text:tab/>souci de courrier, dramatisation, Frédéric II, (tort), Mme Denis, (faux pas), </text:p>
      <text:p text:style-name="P7"><text:tab/><text:tab/><text:tab/><text:tab/>malade, méchanceté, (martyr), liberté, académique, souci de courrier, </text:p>
      <text:p text:style-name="P7"><text:tab/><text:tab/><text:tab/><text:tab/>cœur, Vsanté, </text:p>
      <text:p text:style-name="P7">((((((((((((((((((((((((((((((((((((((((((((((((((((<text:tab/></text:p>
      <text:p text:style-name="P7">3576.17531809.59_Marie-Louise Denis</text:p>
      <text:p text:style-name="P7"><text:tab/><text:tab/>PIII-1049</text:p>
      <text:p text:style-name="P7"><text:tab/><text:tab/><text:tab/><text:tab/>souci de courrier, Frédéric II, (solitude), retraite, maladie, (remède), secret, </text:p>
      <text:p text:style-name="P7"><text:tab/><text:tab/><text:tab/><text:tab/>Orphelin de la Chine*, santé, (bruler, auteur), finances, Mme Denis, </text:p>
      <text:p text:style-name="P7"><text:tab/><text:tab/><text:tab/><text:tab/>ma_vie, postérité, passion, (cit.Italien), </text:p>
      <text:p text:style-name="P7">(((((((((((((((((((((((((((((((((((((((((((</text:p>
      <text:p text:style-name="P7"/>
      <text:p text:style-name="P7"><text:tab/></text:p>
      <text:p text:style-name="P7"><text:soft-page-break/>3587.17530510.59_Marie-Louise Denis</text:p>
      <text:p text:style-name="P7"><text:tab/><text:tab/>PIII-1065</text:p>
      <text:p text:style-name="P7"><text:tab/><text:tab/><text:tab/><text:tab/>consolation, finances, (hypothèque), histoire, (il faut),</text:p>
      <text:p text:style-name="P7"><text:tab/><text:tab/><text:tab/><text:tab/>demande de nouv1065elles, courrier, gourmet, tragédie,</text:p>
      <text:p text:style-name="P7"><text:tab/><text:tab/><text:tab/><text:tab/>(cit.italien), baiser, tendresse, (quid La Beaumelle, la Bastille), </text:p>
      <text:p text:style-name="P7">(((((((((((((((((((((((((((((((((((((((((((((((((((((((<text:tab/></text:p>
      <text:p text:style-name="P7">3595.17532310.59_Marie-Louise Denis</text:p>
      <text:p text:style-name="P7"><text:tab/><text:tab/>PIII-1076</text:p>
      <text:p text:style-name="P7"><text:tab/><text:tab/><text:tab/><text:tab/>Siècle....XIV*, sottises, (La Beaumelle), protection, demande de doc, </text:p>
      <text:p text:style-name="P7"><text:tab/><text:tab/><text:tab/><text:tab/>(recherche de gite), ma vie, (solitude), philosophe, Mme. Denis, cœur, </text:p>
      <text:p text:style-name="P7"><text:tab/><text:tab/><text:tab/><text:tab/>(cit.italien), baiser, </text:p>
      <text:p text:style-name="P7">((((((((((((((((((((((((((((((((((((((((((((((((((<text:tab/><text:tab/><text:tab/><text:tab/><text:tab/><text:tab/></text:p>
      <text:p text:style-name="P7">3601.17533010.59_Marie-Louise Denis</text:p>
      <text:p text:style-name="P7"><text:tab/><text:tab/>PIII-1083</text:p>
      <text:p text:style-name="P7"><text:tab/><text:tab/><text:tab/><text:tab/>âge, sacrifice, attentions, méchanceté, persécution, (image), calomnie, /</text:p>
      <text:p text:style-name="P7"><text:tab/><text:tab/><text:tab/><text:tab/>(masque), âme, esprit, (imposture), innocence, (pervers), histoire, </text:p>
      <text:p text:style-name="P7"><text:tab/><text:tab/><text:tab/><text:tab/>demande de doc, inoculation, esprit, agit par autrui, incitation, </text:p>
      <text:p text:style-name="P7"><text:tab/><text:tab/><text:tab/><text:tab/>amour, compliments, tendresse, double sens, </text:p>
      <text:p text:style-name="P7">((((((((((((((((((((((((((((((((((((((((((((((((<text:tab/> </text:p>
      <text:p text:style-name="Standard">PIV<text:tab/>172, 176, 230, 456, 462, 498, 509, 512, 513, 540n7, 660, 779n4, 780, </text:p>
      <text:p text:style-name="Standard"><text:tab/>783, 787, 790, 792, 798, 800, 802, 815, 823, 826n2, 830, 834, 837, 838,</text:p>
      <text:p text:style-name="Standard"><text:tab/>861n2, 863n4, 863n4, 876, 890, 892, 894, 901, 904-908, 911, 1089, </text:p>
      <text:p text:style-name="P7"><text:s text:c="2"/><text:tab/><text:tab/>1126, 1129, </text:p>
      <text:p text:style-name="P7">3783.17542105.60_Marie-Louise Denis</text:p>
      <text:p text:style-name="P7"><text:tab/><text:tab/>PIV-171</text:p>
      <text:p text:style-name="P7"><text:tab/><text:tab/><text:tab/><text:tab/>bonheur, ordres, littérature, encyclopédie, gens de lettres, <text:s/></text:p>
      <text:p text:style-name="P7"><text:tab/><text:tab/><text:tab/><text:tab/>persécution, belles lettres, poésie, (arts), âme, utile, (La Baumelle), </text:p>
      <text:p text:style-name="P7"><text:tab/><text:tab/><text:tab/><text:tab/>(renvoi), Siècle...XIV, colère, édition, monstre, guerre, mètier, </text:p>
      <text:p text:style-name="P7"><text:tab/><text:tab/><text:tab/><text:tab/>libelles, souci de courrier, censure, (vol), gourmet, (il_faut), </text:p>
      <text:p text:style-name="P7"><text:tab/><text:tab/><text:tab/><text:tab/>bonheur, embrasser, </text:p>
      <text:p text:style-name="P7">((((((((((((((((((((((((((((((((((((((((((((((((((<text:tab/></text:p>
      <text:p text:style-name="P7">3785.17542605.60_Marie-Louise Denis</text:p>
      <text:p text:style-name="P7"><text:tab/><text:tab/>PIV-174</text:p>
      <text:p text:style-name="P7"><text:tab/><text:tab/><text:tab/><text:tab/>remerciements, directives, (braderie, contentement), plaisanterie, </text:p>
      <text:p text:style-name="P7"><text:tab/><text:tab/><text:tab/><text:tab/>raillerie, Vsanté, honnêtes gens, consolation, haine, (excomunication), </text:p>
      <text:p text:style-name="P7"><text:tab/><text:tab/><text:tab/><text:tab/>souci de mort, philosophie, nature, santé, (crainte), espoir, destin, </text:p>
      <text:p text:style-name="P7"><text:tab/><text:tab/><text:tab/><text:tab/>édition, Histoire Universelle*, lettres, affection, âme, (corps), P.S. </text:p>
      <text:p text:style-name="P7"><text:tab/><text:tab/><text:tab/><text:tab/>demande de doc, baisers, directive, </text:p>
      <text:p text:style-name="P7">((((((((((((((((((((((((((((((((((((((((((((((((((((((</text:p>
      <text:p text:style-name="P7">3844.17541308.60_Charles-Jean-François Hénault</text:p>
      <text:p text:style-name="P7"><text:tab/><text:tab/>PIV-229</text:p>
      <text:p text:style-name="P7"><text:tab/><text:tab/><text:tab/><text:tab/>confrère, académie, Histoire Universelle*, éditions, infâmes, public, </text:p>
      <text:p text:style-name="P7"><text:tab/><text:tab/><text:tab/><text:tab/>justice, bonté, éloge, pape, plainte, libraire, (république), des lettres, </text:p>
      <text:p text:style-name="P7"><text:tab/><text:tab/><text:tab/><text:tab/>(brigandage), liibraire, consolation, travail, Mme. Denis, compliments, </text:p>
      <text:p text:style-name="P7">((((((((((((((((((((((((((((((((((((((((((((((((((((( <text:s text:c="8"/></text:p>
      <text:p text:style-name="P7">4087.17552805.61_Nicolas-Claude Thieriot</text:p>
      <text:p text:style-name="P7"><text:tab/><text:tab/>PIV-456<text:tab/>(G2924)</text:p>
      <text:p text:style-name="P7"><text:tab/><text:tab/><text:tab/><text:tab/>amitié, La Pucelle*, (défigurer, désespoir, brigandage), littérature, librairie, </text:p>
      <text:p text:style-name="P7"><text:tab/><text:tab/><text:tab/><text:tab/>(La Beaumelle), calomnies, libelle, (gloire, nation), Histoire Générale*, </text:p>
      <text:p text:style-name="P7"><text:tab/><text:tab/><text:tab/><text:tab/>La Pucelle, abominable, édition, (imprimer, canaille), Moi, </text:p>
      <text:p text:style-name="P7"><text:tab/><text:tab/><text:tab/><text:tab/>K, embrasser, cœur, </text:p>
      <text:p text:style-name="P7">((((((((((((((((((((((((((((((((((((((((((((((((((((((((<text:tab/></text:p>
      <text:p text:style-name="P7"><text:soft-page-break/>4095.17551106.61_Claude-Étienne Darget</text:p>
      <text:p text:style-name="P7"><text:tab/><text:tab/>PIV-462<text:tab/>(G2933)</text:p>
      <text:p text:style-name="P7"><text:tab/><text:tab/><text:tab/><text:tab/>amitié, (La Beaumelle), menteur, sottise, Siècle...XIV*, /</text:p>
      <text:p text:style-name="P7"><text:tab/><text:tab/><text:tab/><text:tab/>calomnie, (canaille), littérature, homme de letttres, fou, vers, </text:p>
      <text:p text:style-name="P7"><text:tab/><text:tab/><text:tab/><text:tab/>libelle, public, publication, consolation, (bruler),Vsanté, paix, </text:p>
      <text:p text:style-name="P7"><text:tab/><text:tab/><text:tab/><text:tab/>remerciements, compliments, tendresse, Vsanté, philosophie, </text:p>
      <text:p text:style-name="P7">((((((((((((((((((((((((((((((((((((((((((((((((<text:tab/></text:p>
      <text:p text:style-name="P7">4134.17553107.61_Louis-François-Armand Du Plessis, Duc De Richelieu</text:p>
      <text:p text:style-name="P7"><text:tab/><text:tab/>PIV-498<text:tab/>(G2966)</text:p>
      <text:p text:style-name="P7"><text:tab/><text:tab/><text:tab/><text:tab/>courtisan, vers, (rapsodie), imprimer, (dénonciation), souci de courrier, </text:p>
      <text:p text:style-name="P7"><text:tab/><text:tab/><text:tab/><text:tab/>(canaille), théâtre, Orphelin de la Chine*, rôles, amusement, linguistique, </text:p>
      <text:p text:style-name="P7"><text:tab/><text:tab/><text:tab/><text:tab/>critique littéraire, protection, courtisan, </text:p>
      <text:p text:style-name="P7">((((((((((((((((((((((((((((((((((((((((<text:tab/></text:p>
      <text:p text:style-name="P7">4148.17550508.61_Claude-Étienne Darget</text:p>
      <text:p text:style-name="P7"><text:tab/><text:tab/>PIV-508<text:tab/>(G2974)</text:p>
      <text:p text:style-name="P7"><text:tab/><text:tab/><text:tab/><text:tab/>La Pucelle*, Siècle...XIV*, imprimer, absurde, calomnie, /</text:p>
      <text:p text:style-name="P7"><text:tab/><text:tab/><text:tab/><text:tab/>libelle, (scandale), honnêtes gens, Histoire Universelle*, </text:p>
      <text:p text:style-name="P7"><text:tab/><text:tab/><text:tab/><text:tab/>persécutions, (malversations), gens de letttres, Rousseau, </text:p>
      <text:p text:style-name="P7"><text:tab/><text:tab/><text:tab/><text:tab/>belles lettres, (mœurs, fripons), (Grasset, prison), justice, amitié, </text:p>
      <text:p text:style-name="P7"><text:tab/><text:tab/><text:tab/><text:tab/>action par un tiers, (il_faut), philosophe, philosophie, P.S.</text:p>
      <text:p text:style-name="P7"><text:tab/><text:tab/><text:tab/><text:tab/>demande de doc., embrasser, Vsanté, </text:p>
      <text:p text:style-name="P7">((((((((((((((((((((((((((((((((((((((((((((((((((((((((((((<text:tab/></text:p>
      <text:p text:style-name="P7">4152.17550808.61_Jean-Antoine-Noé Polier De Bottens<text:tab/><text:tab/></text:p>
      <text:p text:style-name="P7"><text:tab/><text:tab/>PIV-512<text:tab/>(G2976)</text:p>
      <text:p text:style-name="P7"><text:tab/><text:tab/> <text:s text:c="2"/><text:tab/>(Grasset), libraire, éditeur, plainte, (criminel, prison), (galèrien)/, </text:p>
      <text:p text:style-name="P7"><text:tab/><text:tab/><text:tab/><text:tab/>J.J. Rousseau, raison, <text:s/>belles lettres, (mœurs), misérables, infâme, </text:p>
      <text:p text:style-name="P7"><text:tab/><text:tab/><text:tab/><text:tab/>(indignités), victime, ON, (canailles), (La Beaumelle, Tinois), </text:p>
      <text:p text:style-name="P7"><text:tab/><text:tab/><text:tab/><text:tab/>bonheur, signature, </text:p>
      <text:p text:style-name="P7">(((((((((((((((((((((((((((((((((((((((((((<text:tab/></text:p>
      <text:p text:style-name="P7">4153.17550808.61_Jean-Robert Tronchin</text:p>
      <text:p text:style-name="P7"><text:tab/><text:tab/>PIV-513<text:tab/>(G2977)</text:p>
      <text:p text:style-name="P7"><text:tab/><text:tab/><text:tab/><text:tab/>supplique, agit par intermédiaire, calomnies, malheur, finances, K., <text:s/></text:p>
      <text:p text:style-name="P7"><text:tab/><text:tab/><text:tab/><text:tab/> barbarie, (canaille), Roi, (laquais), vers, (Grasset), justice, </text:p>
      <text:p text:style-name="P7"><text:tab/><text:tab/><text:tab/><text:tab/>action par d'autres, <text:s/>calomnies, malheur, absurde, (crainte), innocent, </text:p>
      <text:p text:style-name="P7">((((((((((((((((((((((((((((((((((((((((((((((((((((((((((<text:tab/></text:p>
      <text:p text:style-name="P7">4183.17553008.61_Jean-Jacques Rousseau</text:p>
      <text:p text:style-name="P18"><text:span text:style-name="T1"><text:tab/><text:tab/>PIV-539</text:span> <text:s text:c="5"/><text:a xlink:type="simple" xlink:href="https://w.wiki/ByMo" text:style-name="Internet_20_link" text:visited-style-name="Visited_20_Internet_20_Link">https://w.wiki/ByMo</text:a><text:a xlink:type="simple" xlink:href="https://w.wiki/ByMo(G3000" text:style-name="Internet_20_link" text:visited-style-name="Visited_20_Internet_20_Link"> </text:a><text:s text:c="2"/>(G3000)</text:p>
      <text:p text:style-name="Standard"><text:tab/><text:tab/><text:tab/> <text:s/>remerciement, critique amusée, encyclopédistes, </text:p>
      <text:p text:style-name="Standard"><text:tab/><text:tab/><text:tab/> <text:s/>athéisme, jansénisme, prêtre, jésuite, libelles, libraire, courtier, </text:p>
      <text:p text:style-name="Standard"><text:tab/> <text:s text:c="2"/><text:tab/><text:tab/> <text:s/>tribulations, victime, les belles lettres, Oedipe*, Siècle...XIV*,</text:p>
      <text:p text:style-name="P7"><text:tab/><text:tab/><text:tab/><text:tab/>Histoire Universelle, critique littéraire, lettres, (nourriture), <text:s/></text:p>
      <text:p text:style-name="P7"><text:tab/><text:tab/><text:tab/><text:tab/>consolation, persécution, amour, (il_faut), Dieu, superstition, fanatisme, </text:p>
      <text:p text:style-name="P7"><text:tab/><text:tab/><text:tab/><text:tab/>santé, invitation, sentiment philosophique, tendresse, estime, </text:p>
      <text:p text:style-name="P7"><text:tab/><text:tab/><text:tab/><text:tab/>formule de politesse, signature, </text:p>
      <text:p text:style-name="P7">((((((((((((((((((((((((((((((((((((((((((((((((((((((((((((((((<text:tab/></text:p>
      <text:p text:style-name="P7">4318.17560101.62_Louise-Dorothée Von Meiningen, Duchesse de Saxe-Gotha</text:p>
      <text:p text:style-name="P7"><text:tab/><text:tab/>PIV-659<text:tab/>(G3094)</text:p>
      <text:p text:style-name="P7"><text:tab/><text:tab/> <text:s text:c="2"/>vœux, (lisbonne), (sermon), (ermitage), (république), paix, (royaumes), guerre, </text:p>
      <text:p text:style-name="P7"><text:tab/><text:tab/><text:tab/><text:tab/>opéra, tragédie, Mérope*, Histoire...Guerre..1741*, dénégation, édition,</text:p>
      <text:p text:style-name="P7"><text:tab/><text:tab/><text:tab/><text:tab/>victime, libraire, (La Beaumelle), bonté, consolation, courtisan, respect, </text:p>
      <text:p text:style-name="P7"><text:tab/><text:tab/><text:tab/><text:tab/>(attachement), </text:p>
      <text:p text:style-name="P7">((((((((((((((((((((((((((((((((((((((((((((((((((((((((((((((((<text:tab/><text:tab/></text:p>
      <text:p text:style-name="P7"><text:soft-page-break/>4476.17560406.62_Charles-Augustin Ferriol Comte d'Argental</text:p>
      <text:p text:style-name="P7"><text:tab/><text:tab/>PIV-779<text:tab/>(G3179)</text:p>
      <text:p text:style-name="P7"><text:tab/><text:tab/><text:tab/><text:tab/>soouci de courrier, critique d'art, Mme. Denis, finances, éditions, Vsanté, </text:p>
      <text:p text:style-name="P7"><text:tab/><text:tab/><text:tab/><text:tab/>histoire, tragédie, malade, public, lettres, tendresse, respects, (attachement), </text:p>
      <text:p text:style-name="P7">(((((((((((((((((((((((((((((((((((((((((((((((((((((((((((((((<text:tab/><text:tab/></text:p>
      <text:p text:style-name="P7">4477.17560406.62_Nicolas-Claude Thieriot</text:p>
      <text:p text:style-name="P7"><text:tab/><text:tab/>PIV-780<text:tab/>(G3180)</text:p>
      <text:p text:style-name="P7"><text:tab/><text:tab/><text:tab/><text:tab/>(sermons), édition, (imprimeur), respectable, sentiment, bonté, </text:p>
      <text:p text:style-name="P7"><text:tab/><text:tab/><text:tab/><text:tab/>(compromission), (accusation), lettres, utilité, demande de doc, </text:p>
      <text:p text:style-name="P7"><text:tab/><text:tab/><text:tab/><text:tab/>(abbaye), cit. Rabelais, embrasser, tendresse, P.S., </text:p>
      <text:p text:style-name="P7"><text:tab/><text:tab/><text:tab/><text:tab/>agit par perdonnes interposées, (sermons), </text:p>
      <text:p text:style-name="P7">(((((((((((((((((((((((((((((((((((((((((((((((((((((((((((((((<text:tab/><text:tab/></text:p>
      <text:p text:style-name="P7">4480.17561006.62_Louise-Dorothée Von Meiningen, Duchesse de Saxe-Gotha<text:tab/></text:p>
      <text:p text:style-name="P7"><text:tab/><text:tab/>PIV-783<text:tab/>(G3182)</text:p>
      <text:p text:style-name="P7"><text:tab/><text:tab/><text:tab/><text:tab/>courtisan, cœur, rois, aimer, lettres, critique littéraire, vérités, calomnies, </text:p>
      <text:p text:style-name="P7"><text:tab/><text:tab/><text:tab/><text:tab/>flateries, puissance, cconsolation, bonheur, (cour), peuple, respect, </text:p>
      <text:p text:style-name="P7">((((((((((((((((((((((((((((((((((((((((((((((((((((((((((((((((((((<text:tab/><text:tab/></text:p>
      <text:p text:style-name="P7">4483.17561506.62_Charles-Augustin Ferriol Comte d'Argental <text:s text:c="6"/></text:p>
      <text:p text:style-name="P7"><text:tab/><text:tab/>PIV-787<text:tab/>(G3186)</text:p>
      <text:p text:style-name="P7"><text:tab/><text:tab/><text:tab/><text:tab/>contretemps, Zulime*, Siècle...XIV, histoire univer selle, publication, </text:p>
      <text:p text:style-name="P7"><text:tab/><text:tab/><text:tab/>sottises, mensonge, (contradiction), (insultes), vérité, inutilité, lecture, mépris, </text:p>
      <text:p text:style-name="P7"><text:tab/><text:tab/><text:tab/><text:tab/>critique historique, embrasser, Mme. Denis, (jardins), </text:p>
      <text:p text:style-name="P7">(((((((((((((((((((((((((((((((((((((((((((((((((((((((((((((((((<text:tab/><text:tab/></text:p>
      <text:p text:style-name="P7">4488.17561606.62_Nicolas-Claude Thieriot<text:tab/></text:p>
      <text:p text:style-name="P7"><text:tab/><text:tab/>PIV-790<text:tab/>(G3187)</text:p>
      <text:p text:style-name="P7"><text:tab/><text:tab/><text:tab/>colère, critique littéraire, (contradictions), (imposture), mensonge, mépris, </text:p>
      <text:p text:style-name="P7"><text:tab/><text:tab/><text:tab/>indignation, (gredin, démence), édition, (ensemble), nièces, ma vie, invitation, </text:p>
      <text:p text:style-name="P7"><text:tab/><text:tab/><text:tab/><text:tab/> vale, P.S., courrier, public, (privé), </text:p>
      <text:p text:style-name="P7">((((((((((((((((((((((((((((((((((((((((((((((((((((((((((((((((((<text:tab/><text:tab/></text:p>
      <text:p text:style-name="P7">4490.17561906.62_Élie Bertrand<text:tab/></text:p>
      <text:p text:style-name="P7"><text:tab/><text:tab/>PIV-791</text:p>
      <text:p text:style-name="P7"><text:tab/> <text:tab/><text:tab/> <text:s/>Vsanté, souci de mort, philosophie, (résignation, soumission), (providence), </text:p>
      <text:p text:style-name="P7"><text:tab/><text:tab/><text:tab/><text:tab/>phiilosophe, consolation, (souffrance), amour, mémoire, vérité, </text:p>
      <text:p text:style-name="P7"><text:tab/><text:tab/><text:tab/><text:tab/>honnète homme, sottises, (impostures), mensonge, vale,, Mme. Denis, </text:p>
      <text:p text:style-name="P7"><text:tab/><text:tab/><text:tab/><text:tab/>compliments, invitation, </text:p>
      <text:p text:style-name="P7">((((((((((((((((((((((((((((((((((((((((((((((((((((((((((((((((((((<text:tab/><text:tab/></text:p>
      <text:p text:style-name="P7">4497.17562606.62_Nicolas-Claude Thieriot<text:tab/></text:p>
      <text:p text:style-name="P7"><text:tab/><text:tab/>PIV-797<text:tab/>(G3190)</text:p>
      <text:p text:style-name="P7"><text:tab/><text:tab/><text:tab/><text:tab/>(reproche), amitié, (incompréhension), édition, invitation, Histoire Générale, </text:p>
      <text:p text:style-name="P7"><text:tab/><text:tab/><text:tab/><text:tab/>(accusation), infâmes, indignation, mensonges, vérité, Siècle...XIV*,</text:p>
      <text:p text:style-name="P7"><text:tab/><text:tab/><text:tab/><text:tab/>aimer, vérité, embrasser, </text:p>
      <text:p text:style-name="P7">(((((((((((((((((((((((((((((((((((((((((((((((((((((((((((((((((((((((((((<text:tab/><text:tab/></text:p>
      <text:p text:style-name="P7">4499.17562806.62_Charles-Augustin Ferriol Comte d'Argental<text:tab/></text:p>
      <text:p text:style-name="P7"><text:tab/><text:tab/>PIV-799<text:tab/>(G3192)</text:p>
      <text:p text:style-name="P7"><text:tab/><text:tab/><text:tab/><text:tab/>souci de courrier, critique littéraire, fou, La Beaumelle, (imposture, outrage), </text:p>
      <text:p text:style-name="P7"><text:tab/><text:tab/><text:tab/><text:tab/>Roi, familles, antiphrase, Siècle...XIV, mensonges, (actrices), insinuation, </text:p>
      <text:p text:style-name="P7"><text:tab/><text:tab/><text:tab/><text:tab/>morale, théâtre, Oreste*, histoire, demande de doc, embrasser, tendresse, </text:p>
      <text:p text:style-name="P7">((((((((((((((((((((((((((((((((((((((((((((((((((((((((((((((((((((((((((</text:p>
      <text:p text:style-name="P7"/>
      <text:p text:style-name="P7"/>
      <text:p text:style-name="P7"/>
      <text:p text:style-name="P7"><text:tab/><text:tab/></text:p>
      <text:p text:style-name="P7"><text:soft-page-break/>4504.17560207.62_Charles-Augustin Ferriol Comte d'Argental<text:tab/><text:tab/></text:p>
      <text:p text:style-name="P7"><text:tab/><text:tab/>PIV-802<text:tab/>(G3194)</text:p>
      <text:p text:style-name="P7"><text:tab/><text:tab/><text:tab/><text:tab/>souci de courrier, (scénarisation de) l'actualité, cit. Lafontaine, malheur, </text:p>
      <text:p text:style-name="P7"><text:tab/><text:tab/><text:tab/>ridicule, (erreurs, impostures), (scandale, injure), (preuve), mensonges,( il-faut), </text:p>
      <text:p text:style-name="P7"><text:tab/><text:tab/><text:tab/><text:tab/>Siècle...XIV*, vérité, (demande d'aide), public, théâtre, tragédie, Vsanté, </text:p>
      <text:p text:style-name="P7"><text:tab/><text:tab/><text:tab/><text:tab/>âme, tendresse, respects, </text:p>
      <text:p text:style-name="P7">(((((((((((((((((((((((((((((((((((((((((((((((((((((((((((((((((((((((<text:tab/></text:p>
      <text:p text:style-name="P7">4519.17561607.62_Charles-Augustin Ferriol Comte d'Argental<text:tab/></text:p>
      <text:p text:style-name="P7"><text:tab/><text:tab/>PIV-815<text:tab/>(G3200)</text:p>
      <text:p text:style-name="P7"><text:tab/><text:tab/><text:tab/><text:tab/>caute, tragédie, Siècle...XIV*, histoire, (anecdotes), La Beaumelle, vérité, </text:p>
      <text:p text:style-name="P7"><text:tab/><text:tab/><text:tab/><text:tab/>utilité, (historiographe, hagiographe), (nouvelles), actualité, théâtre, retrait, </text:p>
      <text:p text:style-name="P7"><text:tab/><text:tab/><text:tab/><text:tab/>Sémiramis*, (actrice, il-faut), antiphrase, famille, embrasser, santé, respects, </text:p>
      <text:p text:style-name="P7">((((((((((((((((((((((((((((((((((((((((((((((((((((((((((((((((((((<text:tab/><text:tab/> <text:s/></text:p>
      <text:p text:style-name="P7">4528.17562407.62_Claude-Henri de Fuzée de Voisenon</text:p>
      <text:p text:style-name="P7"><text:tab/><text:tab/>PIV-823<text:tab/>(G3204)</text:p>
      <text:p text:style-name="P7"><text:tab/><text:tab/><text:tab/><text:tab/>vers, Mme. Denis, famille, gaieté, santé, médecine, parlement, </text:p>
      <text:p text:style-name="P7"><text:tab/><text:tab/><text:tab/><text:tab/>La Beaumelle, infâmies, censure, ces messieurs, public, lumières, </text:p>
      <text:p text:style-name="P7"><text:tab/><text:tab/><text:tab/><text:tab/>(honte), protection, vertu, deemande d'amour, (Suisses), amour, cœur, </text:p>
      <text:p text:style-name="P7">(((((((((((((((((((((((((((((((((((((((((((((((((((((((((((((((((<text:tab/><text:tab/></text:p>
      <text:p text:style-name="P7">4531.17562907.62_Destinataire inconnu</text:p>
      <text:p text:style-name="P7"><text:tab/><text:tab/>PIV-826<text:tab/>(G3211)</text:p>
      <text:p text:style-name="P7"><text:tab/><text:tab/><text:tab/><text:tab/>académie, polissons, (république), belles lettres, La Beaumelle, </text:p>
      <text:p text:style-name="P7"><text:tab/><text:tab/><text:tab/><text:tab/>tracas, Siècle...XIV*, satire, calomnie, (erreurs), sottises, </text:p>
      <text:p text:style-name="P7"><text:tab/><text:tab/><text:tab/><text:tab/>(scandale), vérité, histoire, sentiments, (attachement), </text:p>
      <text:p text:style-name="P7"><text:tab/><text:tab/><text:tab/><text:tab/>formule de politesse, </text:p>
      <text:p text:style-name="P7">((((((((((((((((((((((((((((((((((((((((((((((((((((((((((((((<text:tab/></text:p>
      <text:p text:style-name="P7">4537.17560408.62_Charles-Augustin Ferriol Comte d'Argental</text:p>
      <text:p text:style-name="P7"><text:tab/><text:tab/>PIV-829<text:tab/>(G3214)</text:p>
      <text:p text:style-name="P7"><text:tab/><text:tab/><text:tab/><text:tab/>Vsanté, Sémiramiis*, théâtre, (sublime), ridicule, critique théatrale, </text:p>
      <text:p text:style-name="P7"><text:tab/><text:tab/><text:tab/><text:tab/>souci de mort, médecin, ,pessimisme, âge, tragédies, La Beaumelle, </text:p>
      <text:p text:style-name="P7"><text:tab/><text:tab/><text:tab/><text:tab/>(jalousie), critique d'art, comédie, (arts), honneur, ami, respects</text:p>
      <text:p text:style-name="P7">(((((((((((((((((((((((((((((((((((((((((((((((((((((((((((((((<text:tab/><text:tab/><text:tab/></text:p>
      <text:p text:style-name="P7">4543.17561808.62_Charles-Augustin Ferriol Comte d'Argental</text:p>
      <text:p text:style-name="P7"><text:tab/><text:tab/>PIV-834</text:p>
      <text:p text:style-name="P7"><text:tab/><text:tab/><text:tab/><text:tab/>théâtre, ON, antiphrase, La Beaumelle, Roi, La Pucelle, (aimable), </text:p>
      <text:p text:style-name="P7">(((((((((((((((((((((((((((((((((((((((((((((((<text:tab/><text:tab/></text:p>
      <text:p text:style-name="P7">4547.17562008.62_Nicolas-Claude Thieriot</text:p>
      <text:p text:style-name="P7"><text:tab/><text:tab/>PIV-837<text:tab/>(G3221)</text:p>
      <text:p text:style-name="P7"><text:tab/><text:tab/><text:tab/><text:tab/>raillerie, antiphrase, critique littéraire, édition, (imprimer), libraires, </text:p>
      <text:p text:style-name="P7"><text:tab/><text:tab/><text:tab/><text:tab/>linguistique, évèque, actualité, tragédie, cit.lat., vale,</text:p>
      <text:p text:style-name="P7">((((((((((((((((((((((((((((((((((((((((((((((((((((<text:tab/></text:p>
      <text:p text:style-name="P7">4549.17562308.62_ Louise-Dorothée Von Meiningen, Duchesse de Saxe-Gotha</text:p>
      <text:p text:style-name="P7"><text:tab/><text:tab/>PIV-838<text:tab/>(G3223)</text:p>
      <text:p text:style-name="P7"><text:tab/><text:tab/><text:tab/><text:tab/>(optimisme, échecs), courtisan, (oppositions), La Beaumelle, (imposteur), </text:p>
      <text:p text:style-name="P7"><text:tab/><text:tab/><text:tab/><text:tab/>esprit, (Bastille), malheur, guerre, ON, respect, (attachement) </text:p>
      <text:p text:style-name="P7">((((((((((((((((((((((((((((((((((((((((((((((((((((((((((<text:tab/><text:tab/></text:p>
      <text:p text:style-name="P7">4578.17560610.62_Marie-Ursule de Klinglin, Comtesse De Lutzelbourg</text:p>
      <text:p text:style-name="P7"><text:tab/><text:tab/>PIV-861<text:tab/>(G3242)<text:tab/></text:p>
      <text:p text:style-name="P7"><text:tab/><text:tab/><text:tab/><text:tab/>souci de mort, joie, (nouvelles), vérité, La Beaumelle, polisson, </text:p>
      <text:p text:style-name="P7"><text:s/><text:tab/><text:tab/><text:tab/><text:tab/>homme de cour, (igorant), mépris ; mensonges, (Bastille), procès, </text:p>
      <text:p text:style-name="P7"><text:tab/><text:tab/><text:tab/><text:tab/>si_on_alors_je, courtisan, (attachement), respect, action par autrui, </text:p>
      <text:p text:style-name="P7">((((((((((((((((((((((((((((((((((((((((((((((((((((((((<text:tab/></text:p>
      <text:p text:style-name="P7"><text:soft-page-break/>4581.17560910.62_Jean Le Rond D'Alembert<text:tab/></text:p>
      <text:p text:style-name="P7"><text:tab/><text:tab/>PIV-863<text:tab/>(G3243)</text:p>
      <text:p text:style-name="P7"><text:tab/><text:tab/><text:tab/><text:tab/>philosophe, souci de mort, âme, confrère, compliments, <text:s/>tendresse, </text:p>
      <text:p text:style-name="P7"><text:tab/><text:tab/><text:tab/><text:tab/>actualité,, histoire, encyclopédie, Vsanté, critique littéraire, utilité, </text:p>
      <text:p text:style-name="P7"><text:tab/><text:tab/><text:tab/><text:tab/>(permission), La Beaumelle, (expression), ridicule, encyclopédie, </text:p>
      <text:p text:style-name="P7"><text:tab/><text:tab/><text:tab/><text:tab/>théologie, métaphysique, (opinions), vérités, (aimable), (Suisse), signature, </text:p>
      <text:p text:style-name="P7">(((((((((((((((((((((((((((((((((((((((((((((((((((((((((((((((((((((((((<text:tab/><text:tab/></text:p>
      <text:p text:style-name="P7">4600.17560111.62_Charles-Augustin Ferriol Comte d'Argental<text:tab/></text:p>
      <text:p text:style-name="P7"><text:tab/><text:tab/>PIV-875<text:tab/>(G3253)</text:p>
      <text:p text:style-name="P7"><text:tab/><text:tab/><text:tab/><text:tab/>théâtre, Zulime*, santé, Vsanté, poésie, Frédéric, (heureux),</text:p>
      <text:p text:style-name="P7"><text:tab/><text:tab/><text:tab/><text:tab/>(justification), vengence, (vocation), amour, édition, infâme, </text:p>
      <text:p text:style-name="P7"><text:tab/><text:tab/><text:tab/><text:tab/>Puccelle*, antiphrase, La Beaumelle, honnète homme, </text:p>
      <text:p text:style-name="P7"><text:tab/><text:tab/><text:tab/><text:tab/>santé, philosophie, demande d'amour, amitié, consolation, </text:p>
      <text:p text:style-name="P7"><text:tab/><text:tab/><text:tab/><text:tab/>(génie), K, (actrices), </text:p>
      <text:p text:style-name="P7">(((((((((((((((((((((((((((((((((((((((((((((((((((((((((((((((((((((((((((<text:tab/> </text:p>
      <text:p text:style-name="P7">4619.17562811.63_Charles-Augustin Ferriol Comte d'Argental</text:p>
      <text:p text:style-name="P7"><text:tab/><text:tab/>PIV-890<text:tab/>(G3264)</text:p>
      <text:p text:style-name="P7"><text:tab/><text:tab/><text:tab/><text:tab/>Zulime*, calomnies, édition, infâme, La Beaumelle, (attachement), </text:p>
      <text:p text:style-name="P7"><text:tab/><text:tab/><text:tab/><text:tab/>(outrages), (indignité), (justification), horreur, (corps), esprit, </text:p>
      <text:p text:style-name="P7"><text:tab/><text:tab/><text:tab/><text:tab/>consolation, espérance, (repentir), belles lettres, malheureuse, </text:p>
      <text:p text:style-name="P7"><text:tab/><text:tab/><text:tab/><text:tab/>heureux, public, horreur, </text:p>
      <text:p text:style-name="P7">(((((((((((((((((((((((((((((((((((((((((((((((((((((((((((((((((<text:tab/><text:tab/></text:p>
      <text:p text:style-name="P7">4621.17562811.63_Nicolas-Claude Thieriot</text:p>
      <text:p text:style-name="P7"><text:tab/><text:tab/>PIV-892<text:tab/>(G3263)</text:p>
      <text:p text:style-name="P7"><text:tab/><text:tab/><text:tab/><text:tab/>amitié, rassurante, demande de doc., Pucelle, La Beaumelle, horreur, </text:p>
      <text:p text:style-name="P7"><text:tab/><text:tab/><text:tab/><text:tab/>honnètes gens, (indignité), exemple, public, vers, Frédéric, </text:p>
      <text:p text:style-name="P7"><text:tab/><text:tab/><text:tab/><text:tab/>(lâcheté), compliment, (bibliothèque), (France), rôle, (gloire), </text:p>
      <text:p text:style-name="P7"><text:tab/><text:tab/><text:tab/><text:tab/>(nations), liberté, respect, Vsanté, calomnie, embrasser, </text:p>
      <text:p text:style-name="P7">(((((((((((((((((((((((((((((((((((((((((((((((((((((((((((<text:tab/><text:tab/></text:p>
      <text:p text:style-name="P7">4622.17562911.63_ Jean Le Rond D'Alembert</text:p>
      <text:p text:style-name="P7"><text:tab/><text:tab/>PIV-893<text:tab/>(G3266)</text:p>
      <text:p text:style-name="P7"><text:tab/><text:tab/><text:tab/><text:tab/>maître, encyclopédie, linguistique, (généalogies), cit. N.T.,</text:p>
      <text:p text:style-name="P7"><text:tab/><text:tab/><text:tab/><text:tab/>guerre, (femme), belles lettres, morale, vérité, (idée, imagination), </text:p>
      <text:p text:style-name="P7"><text:tab/><text:tab/><text:tab/><text:tab/>garçon encyclopédiste, calomnie, vers, Frédéric, ON, respect, </text:p>
      <text:p text:style-name="P7"><text:tab/><text:tab/><text:tab/><text:tab/>La Beaumelle, Pucelle*, amitié, (outrages), souci de mort,</text:p>
      <text:p text:style-name="P7"><text:tab/><text:tab/><text:tab/><text:tab/>amour, coeeur, estime, Mme. Denis, </text:p>
      <text:p text:style-name="P7">(((((((((((((((((((((((((((((((((((((((((((((((((((((((((((((((((<text:tab/></text:p>
      <text:p text:style-name="P7">4635.17560012.63_Pierre Rousseau</text:p>
      <text:p text:style-name="P7"><text:tab/><text:tab/>PIV-901<text:tab/>(G3276)</text:p>
      <text:p text:style-name="P7"><text:tab/><text:tab/><text:tab/><text:tab/>actualité, (nouvelles), belles lettres, critique, (brigandage), Siècle...XIV*, </text:p>
      <text:p text:style-name="P7"><text:tab/><text:tab/><text:tab/><text:tab/>édition, La Beaumelle, édition, (ignorance, imposture), publication, <text:tab/></text:p>
      <text:p text:style-name="P7"><text:tab/><text:tab/><text:tab/><text:tab/>//(scandale littéraire), colère, honnêtes gens, vers, sottise, abominable,/</text:p>
      <text:p text:style-name="P7"><text:tab/><text:tab/><text:tab/><text:tab/>indignation, sentiments, public, </text:p>
      <text:p text:style-name="P7">(((((((((((((((((((((((((((((((((((((((((((((((((((((((((((((((((((<text:tab/><text:tab/> <text:s text:c="3"/></text:p>
      <text:p text:style-name="P7">4637.17561912.63_ Nicolas-Claude Thieriot</text:p>
      <text:p text:style-name="P7"><text:tab/><text:tab/>PIV-904<text:tab/>(G3272)</text:p>
      <text:p text:style-name="P7"><text:tab/><text:tab/><text:tab/><text:tab/>amitié, Pucelle, abominable, vers, horreurs, (scandaleux,) La Beaumelle, </text:p>
      <text:p text:style-name="P7"><text:tab/><text:tab/><text:tab/><text:tab/>ON, (Bastillle), méchanceté, honnêtes gens, monst res, honneur, esprit, </text:p>
      <text:p text:style-name="P7"><text:tab/><text:tab/><text:tab/><text:tab/>plaindre, appel à délation, protection, indignation, embrasser, cœur,,</text:p>
      <text:p text:style-name="P7"><text:tab/><text:tab/><text:tab/><text:tab/>(gens de goût),</text:p>
      <text:p text:style-name="P7">(((((((((((((((((((((((((((((((((((((((((((((((((((((((((((((((((((((</text:p>
      <text:p text:style-name="P7"><text:tab/></text:p>
      <text:p text:style-name="P7"><text:soft-page-break/>4638.17562012.63_ Charles-Augustin Ferriol Comte d'Argental<text:tab/><text:tab/></text:p>
      <text:p text:style-name="P7"><text:tab/><text:tab/>PIV-905<text:tab/>(G3274)</text:p>
      <text:p text:style-name="P7"><text:tab/><text:tab/><text:tab/><text:tab/>infamie, La Beaumelle, mépris, châtiment, parlement, public, libelle,</text:p>
      <text:p text:style-name="P7"><text:tab/><text:tab/><text:tab/><text:tab/>honnètes gens, (gens de goût), justice, incitation, vérité, </text:p>
      <text:p text:style-name="P7"><text:tab/><text:tab/><text:tab/><text:tab/>calomnie, méchanceté, action par intermédiaire, protection, </text:p>
      <text:p text:style-name="P7"><text:tab/><text:tab/><text:tab/><text:tab/>Rome sauvée*, Zulime*, théâtre, corrections, (tranquilité), </text:p>
      <text:p text:style-name="P7"><text:tab/><text:tab/><text:tab/><text:tab/>(ermitage), cœur, (génie), embrasser, pleurs, horreurs, Roi, </text:p>
      <text:p text:style-name="P7"><text:tab/><text:tab/><text:tab/><text:tab/>libelle, (crime, lèse-majesté), </text:p>
      <text:p text:style-name="P7">((((((((((((((((((((((((((((((((((((((((((((((((((((((((((((((((((((((((((<text:tab/></text:p>
      <text:p text:style-name="P7">4640.17562012.63_Louis-François-Armand Du Plessis, Duc de Richelieu</text:p>
      <text:p text:style-name="P7"><text:tab/><text:tab/>PIV-907<text:tab/>(G3273)<text:tab/><text:tab/></text:p>
      <text:p text:style-name="P7"><text:tab/><text:tab/><text:tab/><text:tab/>courtisan, requètes, (Bying), <text:s/>Rome Sauvée*, <text:s/>La Beaumelle, ironie, </text:p>
      <text:p text:style-name="P7"><text:tab/><text:tab/><text:tab/><text:tab/>édition, vers, dénonciation, horreur, (mon_nom), (dévot), infamie, </text:p>
      <text:p text:style-name="P7"><text:tab/><text:tab/><text:tab/><text:tab/>vérité, (patience), tendresse, respect, Mme. Denis, </text:p>
      <text:p text:style-name="P7">(((((((((((((((((((((((((((((((((((((((((((((((((((<text:tab/><text:tab/></text:p>
      <text:p text:style-name="P7">4645.17562712.63_Marie-Ursule de Klinglin, Comtesse De Lutzelbourg</text:p>
      <text:p text:style-name="P7"><text:tab/><text:tab/>PIV-911<text:tab/>(G3278)<text:tab/></text:p>
      <text:p text:style-name="P7"><text:tab/><text:tab/><text:tab/><text:tab/>souci de courrier, actualité, sensibilité, politique, malheur, bonheur, </text:p>
      <text:p text:style-name="P7"><text:tab/><text:tab/><text:tab/><text:tab/>(tranquilité), bonheur, (croire), vérité, retraite, ON, (il faut), </text:p>
      <text:p text:style-name="P7"><text:tab/><text:tab/><text:tab/><text:tab/>(monde), Mme. Denis, bonté, (Suisse), </text:p>
      <text:p text:style-name="P7">((((((((((((((((((((((((((((((((((((((((((((((((</text:p>
      <text:p text:style-name="P7">4859.17571209.63_Charles-Augustin Ferriol Comte d'Argental</text:p>
      <text:p text:style-name="P7"><text:tab/><text:tab/>PIV-1088<text:tab/>(G3413)<text:tab/></text:p>
      <text:p text:style-name="P7"><text:tab/><text:tab/><text:tab/>,<text:tab/>Vsanté, rancoeur, Pucelle, La Beaumelle, (brûler, Bastille), abbé, parlement, </text:p>
      <text:p text:style-name="P7"><text:tab/><text:tab/><text:tab/><text:tab/>rôle, caute, Frédéric, cit. Molière, théâtre, (pique contre Richelieu, acteur), </text:p>
      <text:p text:style-name="P7"><text:tab/><text:tab/><text:tab/><text:tab/>(Pierre le grand, Bying), juger, <text:s/>cit . Lat., Mme Denis, (Suisse), signature , </text:p>
      <text:p text:style-name="P7"><text:tab/><text:tab/><text:tab/><text:tab/>embrasszr, tendresse, </text:p>
      <text:p text:style-name="P7">((((((((((((((((((((((((((((((((((((((((((((((((((((((((((((((((((((((((((((((((((<text:tab/><text:tab/></text:p>
      <text:p text:style-name="P7">4898.17572110..63_Élie Bertrand</text:p>
      <text:p text:style-name="P7"><text:tab/><text:tab/>PIV-1126<text:tab/>(G3435)</text:p>
      <text:p text:style-name="P7"><text:tab/><text:tab/><text:tab/><text:tab/>Philosophe, méchants, fous, vertu, sagesse, La Beaumelle, (genre humain), </text:p>
      <text:p text:style-name="P7"><text:tab/><text:tab/><text:tab/><text:tab/>haine, cœurs, Genève, insinuations, indignation, querelle, édition, <text:s/></text:p>
      <text:p text:style-name="P7"><text:tab/><text:tab/><text:tab/><text:tab/>(Histoire générale*, imparfaite), vraie, sage, plaindre, (bucher), horreurs, </text:p>
      <text:p text:style-name="P7"><text:tab/><text:tab/><text:tab/><text:tab/>monstres, (contradictions), cit. Lat., (tremblement de terre), moi, Dieu, paix, </text:p>
      <text:p text:style-name="P7"><text:tab/><text:tab/><text:tab/><text:tab/>Vsanté, ironie, plainte, amour, cœur, </text:p>
      <text:p text:style-name="P7">((((((((((((((((((((((((((((((((((((((((((((((((((((((((((((((((((((((((((((<text:tab/><text:tab/></text:p>
      <text:p text:style-name="P7">4900.17572610.63_Nicolas-Claude Thieriot</text:p>
      <text:p text:style-name="P7"><text:tab/><text:tab/>PIV-1128<text:tab/>(G3438)<text:tab/></text:p>
      <text:p text:style-name="P7"><text:tab/><text:tab/><text:tab/><text:tab/>amitié, action par autrui, remerciement, (commerce), actionnaire, </text:p>
      <text:p text:style-name="P7"><text:tab/><text:tab/><text:tab/><text:tab/>(Compagie des Indes, pertes), âme, (Etat, beaux arts), utilité, (mal), </text:p>
      <text:p text:style-name="P7"><text:tab/><text:tab/><text:tab/><text:tab/>(coquins, misérable), La Beaumelle, (Bastille, archevêque), abbé, Roi, </text:p>
      <text:p text:style-name="P7"><text:tab/><text:tab/><text:tab/><text:tab/>paix, rôle, santé, Histoire de Pierre Le Grand*, (Histoire Générale*) </text:p>
      <text:p text:style-name="P7"><text:tab/><text:tab/><text:tab/><text:tab/>(anecdotes), histoire, La Pucelle, véritable, vale, cit. Lat., </text:p>
      <text:p text:style-name="P7">((((((((((((((((((((((((((((((((((((((((((((((((((((((((((((((((((</text:p>
      <text:p text:style-name="P7">6394.17602312.67_Marquis Francesco Albergati Capacelli <text:s text:c="4"/><text:tab/><text:tab/> <text:s/></text:p>
      <text:p text:style-name="P7"><text:tab/><text:tab/><text:tab/>PVI-157<text:tab/>(G4387)</text:p>
      <text:p text:style-name="P7"><text:tab/><text:tab/><text:tab/>(beaux arts), amitié, (élitisme), théâtre, esprit, <text:s/>utilité, (mœurs), Tancrède*, </text:p>
      <text:p text:style-name="P7"><text:tab/><text:tab/><text:tab/>comédie, moralité, sagesse, vertu, cit.lat., exemples, L'Enfant_prodigue*,</text:p>
      <text:p text:style-name="P7"><text:tab/><text:tab/><text:tab/>éloge du théâtre, civilisateur, socialiseur, plaisir, (marchandisation, intérêt), </text:p>
      <text:p text:style-name="P7"><text:s text:c="3"/><text:tab/>(cabales), guerre, spectacles, (parodies), (compositeurs), ennemis, cit. Racine, <text:tab/><text:tab/><text:tab/><text:tab/>Mahomet (Fanatisme*), pape, chrétien, ironie, antiphrasz, honnètes gens, <text:tab/><text:tab/><text:tab/><text:tab/>encyclopédie, utilité, convulsionnaire, colère, monstre, âme, théologie, </text:p>
      <text:p text:style-name="P7"><text:soft-page-break/><text:tab/><text:tab/><text:tab/>philosophes, matérialisme, ON, folliculaire, persécuteurs, (cit. Ital), paix, </text:p>
      <text:p text:style-name="P7"><text:tab/><text:tab/><text:tab/>(cit. Boileau), cit. Corneille, La Henriade*, Histoire de Louis XIV*, </text:p>
      <text:p text:style-name="P7"><text:tab/><text:tab/><text:tab/>Histoire de Charlees XII*, Histoire de Pierre Le Grand*, vérité, La Pucelle, </text:p>
      <text:p text:style-name="P7"><text:tab/><text:tab/><text:tab/>négation, La Beaumelle, satires, chrétien, (doctrine), sottise, mensonge, </text:p>
      <text:p text:style-name="P7"><text:tab/><text:tab/>abbé, cit. Voltaire, dogmes, (unité), (croire), (il_faut), (faire), pardon, raillerie, </text:p>
      <text:p text:style-name="P7"><text:tab/><text:tab/><text:tab/><text:tab/>(partis), cit.N.T., Dieu, (messe), vœux, bonheur, </text:p>
      <text:p text:style-name="P7">(((((((((((((((((((((((((((((((((((((((((((((((((((((((((((((((((((((((((( <text:tab/></text:p>
      <text:p text:style-name="P7">6925.17610011.67_Maadame De Champbonin<text:tab/></text:p>
      <text:p text:style-name="P7"><text:tab/><text:tab/>PVI-684<text:tab/>(G4792)</text:p>
      <text:p text:style-name="P7"><text:tab/><text:tab/><text:tab/>(justification), amour, (éloignement), liberté, théâtre, (billets de confessions), </text:p>
      <text:p text:style-name="P7"><text:tab/><text:tab/><text:tab/><text:tab/>sottises, (heureux), bonheur, (livre), censure, action par intermédiaire, </text:p>
      <text:p text:style-name="P7"><text:tab/><text:tab/><text:tab/><text:tab/>compliments, embrasser, tendresse, </text:p>
      <text:p text:style-name="P7">((((((((((((((((((((((((((((((((((((((((((((((((((((((((((((((((((((((((((((((((</text:p>
      <text:p text:style-name="P7">8550.17640511.70_Henri Rieu<text:tab/></text:p>
      <text:p text:style-name="P7"><text:tab/><text:tab/>PVII-908<text:tab/>(G10324)</text:p>
      <text:p text:style-name="P7"><text:tab/><text:tab/>(homme de lettres), (avertissement), (journaux), La Beaumelle,lettres, </text:p>
      <text:p text:style-name="P7"><text:tab/><text:tab/><text:tab/><text:tab/>Frédéric, libraire, invitation, respects,</text:p>
      <text:p text:style-name="P7">((((((((((((((((((((((((((((((((((((((((((((((((((((((((<text:tab/></text:p>
      <text:p text:style-name="P7">8738.17650103.71_ Étienne-Noêl Damilaville<text:tab/></text:p>
      <text:p text:style-name="P7"><text:tab/><text:tab/>PVII-1063<text:tab/>(G5929) </text:p>
      <text:p text:style-name="P7"><text:tab/><text:tab/><text:tab/><text:tab/>amitié, mémoire, (admiration), pleurs, (Europe), Calas, histore, <text:tab/><text:tab/><text:tab/><text:tab/><text:tab/><text:tab/>fanatisme, (jeunesse), Dieu, superstition, philosophie, inoculation, </text:p>
      <text:p text:style-name="P7"><text:tab/><text:tab/><text:tab/><text:tab/>générosité, (dévots), raison, Sirven, vérité, cit.N.T., haine, </text:p>
      <text:p text:style-name="P7"><text:tab/><text:tab/><text:tab/><text:tab/>calomnie, philosophe, tolérance, mensonge, persécution, </text:p>
      <text:p text:style-name="P7"><text:tab/><text:tab/><text:tab/><text:tab/>La Beaumelle, </text:p>
      <text:p text:style-name="P7">((((((((((((((((((((((((((((((((((((((((((((((((((((((((((((((((((((<text:tab/></text:p>
      <text:p text:style-name="P8">9741.17662811.73_Charles-Augustin Ferriol Comte d'Argental et à</text:p>
      <text:p text:style-name="P8"><text:tab/><text:tab/> <text:s text:c="11"/>Jeanne-Grâce Bosc Du Bouchet, <text:s/>Comtesse d'Argental </text:p>
      <text:p text:style-name="P9"><text:tab/><text:tab/>PVIII-741 <text:s text:c="6"/>(G6593)</text:p>
      <text:p text:style-name="P9"><text:tab/><text:tab/><text:tab/>souci de courrier, Avis..public..Calas..Sirven*, La Beaumelle,</text:p>
      <text:p text:style-name="P9"><text:tab/><text:tab/><text:tab/>lettres, (falsification), Siècle...XIV*, rancoeur, Scythes*, </text:p>
      <text:p text:style-name="P9"><text:tab/><text:tab/><text:tab/>théâtre, corrections, bontés, consolation, </text:p>
      <text:p text:style-name="P9">((((((((((((((((((((((((((((((((((((((((((((((((( <text:s text:c="17"/></text:p>
      <text:p text:style-name="P9">9903.17673001.73_David Lavaysse</text:p>
      <text:p text:style-name="P9"><text:tab/><text:tab/>PVIII-904</text:p>
      <text:p text:style-name="P9"><text:tab/><text:tab/><text:tab/>(souvenir), consolation, âge, Vsanté, (peine), bien, (mal), (chagrin), </text:p>
      <text:p text:style-name="P9"><text:tab/><text:tab/><text:tab/>La Beaumelle, sentiments, (opposition), (fidélité), </text:p>
      <text:p text:style-name="P9"><text:tab/><text:tab/><text:tab/>formule de politesse, signature,</text:p>
      <text:p text:style-name="P12">((((((((((((((((((((((((((((((((((((((((((<text:tab/></text:p>
      <text:p text:style-name="P9">10109.17672504.73_Henri Rieu<text:tab/></text:p>
      <text:p text:style-name="P9"><text:tab/><text:tab/>PVIII-1108</text:p>
      <text:p text:style-name="P9"><text:tab/><text:tab/><text:tab/>La Beaumelle, bonté, (prédication), antiphrase,demande de doc., </text:p>
      <text:p text:style-name="P9"><text:tab/><text:tab/><text:tab/>libraire, Mme Denis, compliments, P.S., corrections, Scythes,</text:p>
      <text:p text:style-name="P9">((((((((((((((((((((((((((((((((((((((((((((((((((( <text:s text:c="19"/></text:p>
      <text:p text:style-name="P9">10113.17672704.73_Philippe-Charles-François-Joseph de Pavée, Marquis de Villevielle</text:p>
      <text:p text:style-name="P9"><text:tab/><text:tab/>PVIII-1114<text:tab/>(G6863)</text:p>
      <text:p text:style-name="P9"><text:tab/><text:tab/><text:tab/>demande de doc, La Beaumelle, (expulsion), jésuites, (réjoui), </text:p>
      <text:p text:style-name="P9"><text:tab/><text:tab/><text:tab/>histoire, (extermination), moines, Sorbonne, monstres, </text:p>
      <text:p text:style-name="P9"><text:tab/><text:tab/><text:tab/>embrasser, tendresse, (combatre), caute, </text:p>
      <text:p text:style-name="P9">(((((((((((((((((((((((((((((((((((((((((((((((((((((((((((((((</text:p>
      <text:p text:style-name="P9"/>
      <text:p text:style-name="P9"><text:s text:c="10"/></text:p>
      <text:p text:style-name="P9"><text:soft-page-break/>10141.17671605.73_David Lavaysse<text:tab/></text:p>
      <text:p text:style-name="P9"><text:tab/><text:tab/>PVIII-1138</text:p>
      <text:p text:style-name="P9"><text:tab/><text:tab/><text:tab/>destinée, (service), ennemi, honneur, famille, déni, </text:p>
      <text:p text:style-name="P9">((((((((((((((((((((((((((((((((((((((((((((((((((((((((((((<text:tab/></text:p>
      <text:p text:style-name="P9">10182.17672406.73_Laurent Angliviel De La Beaumelle<text:tab/></text:p>
      <text:p text:style-name="P9"><text:tab/><text:tab/>PVIII-1177</text:p>
      <text:p text:style-name="P9"><text:tab/><text:tab/><text:tab/>maître, déni, réponse, calomniateur, (menaces), libelles, </text:p>
      <text:p text:style-name="P9"><text:tab/><text:tab/><text:tab/>signature, </text:p>
      <text:p text:style-name="P9">(((((((((((((((((((((((((((((((((((((((((((((((((((((((<text:tab/></text:p>
      <text:p text:style-name="P9">10184.17672506.73_Rose-Victoire De La Beaumelle<text:tab/></text:p>
      <text:p text:style-name="P9"><text:tab/><text:tab/>PVIII-1178</text:p>
      <text:p text:style-name="P9"><text:tab/><text:tab/><text:tab/>(théâtralisation), estime, ennemi, mensonge, (accusation), </text:p>
      <text:p text:style-name="P9"><text:tab/><text:tab/><text:tab/>(crime), fou, (punition), lettre, vrai, (preuve), (coupable), (repentir), </text:p>
      <text:p text:style-name="P9"><text:tab/><text:tab/><text:tab/>moraliste, (homme de bien), (elle_doit), honnète homme,, </text:p>
      <text:p text:style-name="P9"><text:tab/><text:tab/><text:tab/>(affliger), (fautes), (réparation), </text:p>
      <text:p text:style-name="P9">(((((((((((((((((((((((((((((((((((((((((((((( <text:s text:c="20"/></text:p>
      <text:p text:style-name="P9">10185.17672106.73_David Lavaysse <text:s text:c="23"/></text:p>
      <text:p text:style-name="P9"><text:tab/><text:tab/>PVIII-1179</text:p>
      <text:p text:style-name="P9"><text:tab/><text:tab/><text:tab/>(nécessité), (copie), réponse, plaindre, sentiments, huguenots, </text:p>
      <text:p text:style-name="P9"><text:tab/><text:tab/><text:tab/>curés, tolérance, incitation, devoir, formule de politesse, </text:p>
      <text:p text:style-name="P9"><text:tab/><text:tab/><text:tab/>signature, vvvvvvvvv</text:p>
      <text:p text:style-name="P9">((((((((((((((((((((((((((((((((((((((((((((((( <text:s text:c="19"/></text:p>
      <text:p text:style-name="P9">10188.17671906.73_David Lavaysse</text:p>
      <text:p text:style-name="P9"><text:tab/><text:tab/>PVIII-1</text:p>
      <text:p text:style-name="P9"><text:tab/><text:tab/><text:tab/>libelle, (preuve), (outrage), famille, plaintes, chantage, </text:p>
      <text:p text:style-name="P9"><text:tab/><text:tab/><text:tab/>ennemi, (juge), sentiments, devoir, formule de politesse,</text:p>
      <text:p text:style-name="P9"><text:tab/><text:tab/><text:tab/>signature, </text:p>
      <text:p text:style-name="P9">(((((((((((((((((((((((((((((((((((((((((((((((( <text:s text:c="20"/></text:p>
      <text:p text:style-name="P9">10189.17672906.73_Jean Ribote-Charron</text:p>
      <text:p text:style-name="P9"><text:tab/><text:tab/>PVIII-1181</text:p>
      <text:p text:style-name="P9"><text:tab/><text:tab/><text:tab/>(manuscrit), (imprimer), tolérance, paix, La Beaumelle, guerre, </text:p>
      <text:p text:style-name="P9"><text:tab/><text:tab/><text:tab/>(châtiments), demande de doc., curés, triste, </text:p>
      <text:p text:style-name="P9"><text:tab/><text:tab/><text:tab/>formule de politesse, </text:p>
      <text:p text:style-name="P25"><text:span text:style-name="T1">((((((((((((((((((((((((((((((((((((((((((((((( <text:s text:c="28"/></text:span></text:p>
      <text:p text:style-name="P8">10191.17670407.73_ Charles-Augustin Ferriol Comte d'Argental</text:p>
      <text:p text:style-name="P11"><text:tab/><text:tab/>PIX-3<text:tab/>(G6927)<text:tab/></text:p>
      <text:p text:style-name="P11"><text:tab/><text:tab/><text:tab/>amitié, Défense de mon Oncle(La)*, cit. Molière, Sirven, défense, </text:p>
      <text:p text:style-name="P11"><text:tab/><text:tab/><text:tab/>(juge), protestants, curés, La Beaumelle, lettttres, procés, consolation, </text:p>
      <text:p text:style-name="P11"><text:tab/><text:tab/><text:tab/>élèves, tragédies, demande d'être réconforté, Les Scythes*, sentiments, </text:p>
      <text:p text:style-name="P11"><text:tab/><text:tab/><text:tab/>tendresse, famille, </text:p>
      <text:p text:style-name="P11">((((((((((((((((((((((((((((((((((((((((((((((((((((((((((<text:tab/></text:p>
      <text:p text:style-name="P11">10193.17670407.73_Étienne-Noêl Damilaville<text:tab/></text:p>
      <text:p text:style-name="P11"><text:tab/>PIX-5<text:tab/>(G6928)</text:p>
      <text:p text:style-name="P11"><text:tab/><text:tab/><text:tab/>amitié, La Beaumelle, (coupable), (peine), famille, (attachement), lettres, </text:p>
      <text:p text:style-name="P11"><text:tab/><text:tab/><text:tab/>cit. La Fontaine, dénonciation, public, agit par intermédiaire, Sirven, </text:p>
      <text:p text:style-name="P11"><text:tab/><text:tab/><text:tab/>affaire, actualit, parlement, caute, demande de doc.,Vsanté, tendresse,</text:p>
      <text:p text:style-name="P11"><text:tab/><text:tab/><text:tab/>embrasser, consolation, amitié, </text:p>
      <text:p text:style-name="P11">((((((((((((((((((((((((((((((((((((((((((((((((((<text:tab/><text:tab/><text:tab/><text:tab/></text:p>
      <text:p text:style-name="P11">10196,17670807.73_Charles Bordes<text:tab/></text:p>
      <text:p text:style-name="P11"><text:tab/>PIX-9<text:tab/>(G6931)</text:p>
      <text:p text:style-name="P11"><text:tab/><text:tab/><text:tab/>confrère, édition, mémoire, publication, La Beaumelle, lettres, </text:p>
      <text:p text:style-name="P11"><text:tab/><text:tab/><text:tab/>demande de doc, (solitaire), (peur), public, sentiments, </text:p>
      <text:p text:style-name="P11"><text:soft-page-break/>(((((((((((((((((((((((((((((((((((((((((((((((((((((((<text:tab/> </text:p>
      <text:p text:style-name="P11">10197.17670807.73_Louis Phélypeaux, Comte de Saint-Florentin <text:s text:c="4"/></text:p>
      <text:p text:style-name="P11"><text:tab/>PIX-9</text:p>
      <text:p text:style-name="P10"><text:tab/><text:tab/> <text:s text:c="2"/><text:tab/> <text:span text:style-name="T2">vérité, moi, requète, calomnie, lettres, sagesse, ministre, </text:span></text:p>
      <text:p text:style-name="P10"><text:tab/><text:tab/><text:tab/>mémoire, famille royale, dénonciation, La Beaumelle, </text:p>
      <text:p text:style-name="P10"><text:tab/><text:tab/><text:tab/>respect, (reconnaissance), formule de politesse, signature, </text:p>
      <text:p text:style-name="P10">((((((((((((((((((((((((((((((((((((((((((((( <text:s text:c="23"/></text:p>
      <text:p text:style-name="P10">10199.17670907.73_Louise-Dorothée Von Meiningen, Duchesse de Saxe-Gotha</text:p>
      <text:p text:style-name="P10"><text:tab/><text:tab/>PIX-11<text:tab/>(G6933)</text:p>
      <text:p text:style-name="P10"><text:tab/><text:tab/><text:tab/>âge, maladie, retraite, Genève, (excuses), La Beaumelle, </text:p>
      <text:p text:style-name="P10"><text:tab/><text:tab/><text:tab/>(accusation), témoin, vérité, courtisan, respect,</text:p>
      <text:p text:style-name="P10"><text:tab/><text:tab/><text:tab/>formule de politesse, signature, </text:p>
      <text:p text:style-name="P10">(((((((((((((((((((((((((((((((((((((((((((((((((((((((((((((((((( <text:s text:c="23"/></text:p>
      <text:p text:style-name="P10">10201.17671007.73_Charles Bordes</text:p>
      <text:p text:style-name="P10"><text:tab/><text:tab/>PIX-13<text:tab/>(G6935)</text:p>
      <text:p text:style-name="P10"><text:tab/><text:tab/><text:tab/>confrère, académie, frère, philosophie, édittion,, Scythes,, linguistique,</text:p>
      <text:p text:style-name="P10"><text:tab/><text:tab/><text:tab/>(canaille), littératurre, La Beaumelle, lettres, procès, querelle, mépris, </text:p>
      <text:p text:style-name="P10"><text:tab/><text:tab/><text:tab/>(critique), (confondre), calomniateur, Défense de mon oncle*, pessimisme, </text:p>
      <text:p text:style-name="P10"><text:tab/><text:tab/><text:tab/>(bibliothèque), Scythie, bontés, </text:p>
      <text:p text:style-name="P10">(((((((((((((((((((((((((((((((((((((((((((((((( <text:s text:c="35"/></text:p>
      <text:p text:style-name="P10">10202.17671107.73_Étienne-Noêl Damilaville</text:p>
      <text:p text:style-name="P10"><text:tab/><text:tab/>PIX-14<text:tab/>(G6936)</text:p>
      <text:p text:style-name="P10"><text:tab/><text:tab/><text:tab/>amitié, protestants, curés, infâme, La Beaumelle, lettres, </text:p>
      <text:p text:style-name="P10"><text:tab/><text:tab/><text:tab/>(forcé), ministre, mémoire, consolation, Roi, famille, défense, </text:p>
      <text:p text:style-name="P10"><text:tab/><text:tab/><text:tab/>Moi, scélérat, (ignorant), mépriser, critique, devoir, calomnie, </text:p>
      <text:p text:style-name="P10"><text:tab/><text:tab/><text:tab/>Sirven, parlement, protestants, (suspects), philosophes, </text:p>
      <text:p text:style-name="P10"><text:tab/><text:tab/><text:tab/>guerre, souci de mort, demande d'amour, méchants, </text:p>
      <text:p text:style-name="P10">(((((((((((((((((((((((((((((((((((((((((((((((((((((((( <text:s text:c="21"/></text:p>
      <text:p text:style-name="P10">10204.17671307.73_Charles Bordes <text:s text:c="38"/></text:p>
      <text:p text:style-name="P10"><text:tab/><text:tab/>PIX-15<text:tab/>(G6937)</text:p>
      <text:p text:style-name="P10"><text:tab/><text:tab/><text:tab/>corrections, Scythes*, confrère, critiques, (cit. Boileau), </text:p>
      <text:p text:style-name="P10"><text:tab/><text:tab/><text:tab/>remerciements, amour, La Beaumellle, gens de lettres, </text:p>
      <text:p text:style-name="P10"><text:tab/><text:tab/><text:tab/>ennemis, bontés, </text:p>
      <text:p text:style-name="P10">(((((((((((((((((((((((((((((((((((((((((((((((((((((((((((((( <text:s text:c="23"/></text:p>
      <text:p text:style-name="P10">10207.17671507.73_Charles-Augustin Ferriol Comte d'Argental </text:p>
      <text:p text:style-name="P10"><text:tab/><text:tab/>PIX-18<text:tab/>(G6940)</text:p>
      <text:p text:style-name="P10"><text:tab/><text:tab/><text:tab/>amitié, théâtre, Scythes, persécuté, gens de lettres, antiphrase, Roi, </text:p>
      <text:p text:style-name="P10"><text:tab/><text:tab/><text:tab/>vérité, Défense...Oncle*, (impostures), ON, élève, tragédie, finances, </text:p>
      <text:p text:style-name="P10"><text:tab/><text:tab/><text:tab/>K, Droit du Seigneur*, Olympie*, actualité, histoire, La Beaumelle, </text:p>
      <text:p text:style-name="P10"><text:tab/><text:tab/><text:tab/>persécution, antipphrase, <text:s/>Roi, homme de lettres, vérité, </text:p>
      <text:p text:style-name="P10"><text:tab/><text:tab/><text:tab/>demande de doc., infâme, incitation, poète,</text:p>
      <text:p text:style-name="P10">((((((((((((((((((((((((((((((((((((((((((((((((((((((((((((((( <text:s text:c="21"/></text:p>
      <text:p text:style-name="P10">10211.17671707.73_ Charles-Augustin Ferriol Comte d'Argental</text:p>
      <text:p text:style-name="P10"><text:tab/><text:tab/>PIX-21<text:tab/>(G6941)</text:p>
      <text:p text:style-name="P10"><text:tab/><text:tab/><text:tab/>souci de courrier, affaire, La Beaumelle, monstre, lettres, </text:p>
      <text:p text:style-name="P10"><text:tab/><text:tab/><text:tab/>mon nom, ON, (empoisonner), (silence), gens de lettres, </text:p>
      <text:p text:style-name="P10"><text:tab/><text:tab/><text:tab/>souci de mort, </text:p>
      <text:p text:style-name="P10">(((((((((((((((((((((((((((((((((((((((((((((((((((((((((((( <text:s text:c="14"/></text:p>
      <text:p text:style-name="P10">10217.17671807.73_Étienne-Noêl Damilaville</text:p>
      <text:p text:style-name="P10"><text:tab/><text:tab/>PIX-26<text:tab/>(G6944)</text:p>
      <text:p text:style-name="P10"><text:tab/><text:tab/><text:tab/>amitié, devoir, Roi, patrie, vérité, (forcé), publication, mémoire, horreurs, </text:p>
      <text:p text:style-name="P10"><text:tab/><text:tab/><text:tab/>La Beaumelle, (crime), innocence, triste, (répression), (indispensable),, </text:p>
      <text:p text:style-name="P10"><text:soft-page-break/><text:tab/><text:tab/><text:tab/>guerre, souci de mort, </text:p>
      <text:p text:style-name="P10">(((((((((((((((((((((((((((((((((((((((((((((((((((((((((((((( <text:s text:c="12"/></text:p>
      <text:p text:style-name="P10">10218.17671807.73_Louise-Dorothée Von Meiningen, Duchesse de Saxe-Gotha <text:s text:c="9"/></text:p>
      <text:p text:style-name="P10"><text:tab/><text:tab/>PIX-26<text:tab/>(G6945)</text:p>
      <text:p text:style-name="P10"><text:tab/><text:tab/><text:tab/>horreurs, La Beaumelle, courtisan, (obligation), (permission), vérité, </text:p>
      <text:p text:style-name="P10"><text:tab/><text:tab/><text:tab/>malheureux, justification, requète, (attachement), (reconnaissance), respect, </text:p>
      <text:p text:style-name="P10"><text:tab/><text:tab/><text:tab/>devoir, reconnaissance, signature, </text:p>
      <text:p text:style-name="P10">((((((((((((((((((((((((((((((((((((((((((((((((((((((((((((( <text:s text:c="28"/></text:p>
      <text:p text:style-name="P10">10219.17672007.73_Louis-Joseph De Bourbon, Prince de Condé <text:s text:c="16"/></text:p>
      <text:p text:style-name="P10"><text:tab/><text:tab/>PIX-27<text:tab/>(G6946)</text:p>
      <text:p text:style-name="P10"><text:tab/><text:tab/><text:tab/>courtisan, dénonciation, Siècle....XIV*, calomnie, (assassinat), horreur, </text:p>
      <text:p text:style-name="P10"><text:tab/><text:tab/><text:tab/>(répréssion), (criminalité), action par intermédiaire, édition, (preuves), </text:p>
      <text:p text:style-name="P10"><text:tab/><text:tab/><text:tab/>(outrage), (coupable), respect, formule de politesse, signature, </text:p>
      <text:p text:style-name="P10">((((((((((((((((((((((((((((((((((((((((((((((((((((((((((((((( <text:s text:c="24"/></text:p>
      <text:p text:style-name="P10">10222.17672207.73_Charles-Augustin Ferriol Comte d'Argental <text:s text:c="11"/></text:p>
      <text:p text:style-name="P10"><text:s text:c="16"/>PIX-29<text:tab/>(G6948)</text:p>
      <text:p text:style-name="P10"><text:tab/><text:tab/><text:tab/>amitie, respect, La Beaumelle, éditions, calomnies, sots, vérités, tristesse, </text:p>
      <text:p text:style-name="P10"><text:tab/><text:tab/><text:tab/>deshonorer, scélérat, famille,, (service), malheureux, devoir, édition, </text:p>
      <text:p text:style-name="P10"><text:tab/><text:tab/><text:tab/>(châtiments), (désaveu), (justification), mémoire, </text:p>
      <text:p text:style-name="P10"><text:tab/><text:tab/><text:tab/>(Europe), calomnies, devoir, Scythes, théâtre, édition, (jouer), </text:p>
      <text:p text:style-name="P10"><text:tab/><text:tab/><text:tab/>Orphelin...Chine*, bontés, (comédiens), (mutilatiions), santé, Vsanté,</text:p>
      <text:p text:style-name="P10">((((((((((((((((((((((((((((((((((((((((((((((((((((((((( <text:s text:c="23"/></text:p>
      <text:p text:style-name="P10">10223.17672207.73_Étienne-Noêl Damilaville <text:s text:c="24"/></text:p>
      <text:p text:style-name="P10"><text:tab/>PIX-30<text:tab/>(G6949)</text:p>
      <text:p text:style-name="P10"><text:tab/><text:tab/><text:tab/>amitié, réponse, faché, famille, La Beaumelle, calomnies, malheureux, </text:p>
      <text:p text:style-name="P10"><text:tab/><text:tab/><text:tab/>mémoire, (châtiments), devoir, miinistres, (punir), MOI, (confondre), </text:p>
      <text:p text:style-name="P10"><text:tab/><text:tab/><text:tab/>pardonner, (abandonner), Sirven, souci de courrier, Sorbonne, ridicule, </text:p>
      <text:p text:style-name="P10"><text:tab/><text:tab/><text:tab/>(Europe), (Asie), Catherine II, <text:s/>embrasser, tendresse, </text:p>
      <text:p text:style-name="P4">(((((((((((((((((((((((((((((((((((((((((((((((((((((((((((((((((((( <text:s text:c="30"/></text:p>
      <text:p text:style-name="P10">10226.17672407.73_Philippe-Antoine de Claris, Marquis De Florian</text:p>
      <text:p text:style-name="P10"><text:tab/> <text:s text:c="21"/>et Marie-Élisabeth de Dompierre de Fontaine, Marquise De Florian</text:p>
      <text:p text:style-name="P10"><text:tab/>PIX-32<text:tab/>(G6951)</text:p>
      <text:p text:style-name="P10"><text:tab/><text:tab/> <text:s text:c="15"/>famille, Vsanté, (occupattions), (oppositions), (voyage), Mme. Denis, (f êtes), </text:p>
      <text:p text:style-name="P10"><text:tab/><text:tab/><text:tab/>affaires, Sirven, fanatisme, mémoire, calomnies, procès,,<text:tab/> tristesse, lois, </text:p>
      <text:p text:style-name="P10"><text:tab/><text:tab/><text:tab/>public, élèves, tragédies, demande d'amour, amitié, tendresse, </text:p>
      <text:p text:style-name="P10">((((((((((((((((((((((((((((((((((((((((((((((((((((((((((((((((((((( <text:s text:c="9"/></text:p>
      <text:p text:style-name="P10">10231.17672707.73_Étienne-Noêl Damilaville</text:p>
      <text:p text:style-name="P10"><text:tab/>PIX-35</text:p>
      <text:p text:style-name="P10"><text:tab/>amitié, Sorbonne, (zèle), censure, (Europe), Catherine II, ministère, </text:p>
      <text:p text:style-name="P10"><text:tab/><text:tab/><text:tab/>La Beaumelle, ON, calomniateur, </text:p>
      <text:p text:style-name="P10">(((((((((((((((((((((((((((((((((((((((((((((( <text:s text:c="18"/></text:p>
      <text:p text:style-name="P10">10233.17672707.73_Jean-François Marmontel</text:p>
      <text:p text:style-name="P10"><text:tab/>PIX-35</text:p>
      <text:p text:style-name="P10"><text:tab/><text:tab/><text:tab/>victime, ministère, (parler_vertement), La Beaumelle, ON, calomniateur, </text:p>
      <text:p text:style-name="P10">((((((((((((((((((((((((((((((((((((((((( <text:s text:c="27"/></text:p>
      <text:p text:style-name="P10">10235.17672907.73_Jean-François-René Tabareau <text:s text:c="9"/></text:p>
      <text:p text:style-name="P10"><text:tab/>PIX-36<text:tab/>(G6954)</text:p>
      <text:p text:style-name="P10"><text:tab/><text:tab/><text:tab/>vérité, La Beaumelle, lettres, plaindre, (menace), tristesse, courtisan,</text:p>
      <text:p text:style-name="P10"><text:tab/><text:tab/><text:tab/>(Guerre civile...Genève*), victime, capucin, dénonciation, magnanimité, <text:tab/><text:tab/><text:tab/>jésuites, religion, sarcasme, moines, (couppables), (punis), (racaille), </text:p>
      <text:p text:style-name="P10"><text:tab/><text:tab/><text:tab/>demande de doc, protestants, actualité, affaire, Sirven, </text:p>
      <text:p text:style-name="P10"><text:tab/><text:tab/><text:tab/>formule de politesse, </text:p>
      <text:p text:style-name="P10"><text:soft-page-break/>(((((((((((((((((((((((((((((((((((((((((((((((( <text:s text:c="18"/></text:p>
      <text:p text:style-name="P10">10236.17672907.73_ Charles-Augustin Ferriol Comte d'Argental</text:p>
      <text:p text:style-name="P10"><text:tab/>PIX-37<text:tab/>(G6957)</text:p>
      <text:p text:style-name="P10"><text:tab/><text:tab/><text:tab/>Scythes*, corrrections, édition, calomnies, Roi, ON, La Beaumelle, </text:p>
      <text:p text:style-name="P10"><text:tab/><text:tab/><text:tab/>misérable, (sous entendu), protection, demande d'amour, </text:p>
      <text:p text:style-name="P10">(((((((((((((((((((((((((((((((((((((((((((((((((((((((((((((((((((((((((((((( <text:s text:c="13"/></text:p>
      <text:p text:style-name="P10">10239.17670108.73_Étienne-Noêl Damilaville</text:p>
      <text:p text:style-name="P10"><text:tab/>PIX-39<text:tab/>(G6960)</text:p>
      <text:p text:style-name="P10"><text:tab/><text:tab/><text:tab/>souci de courrier, censure, double sens, La Beaumelle, malheureux,, </text:p>
      <text:p text:style-name="P10"><text:tab/><text:tab/> <text:s text:c="21"/>(imprimer), calomnies, (nécessité), mémoire, gens de lettres, (démence), âme, </text:p>
      <text:p text:style-name="P10"><text:tab/><text:tab/><text:tab/>méchant, fou, évèque, délation, protestants, (prison), (ignorance), lettre, </text:p>
      <text:p text:style-name="P10"><text:tab/><text:tab/><text:tab/>guerre, métier, tendresse, (attachement), famille, demande de doc., </text:p>
      <text:p text:style-name="P10"><text:tab/><text:tab/><text:tab/>sentiments, pseudo, signature ; </text:p>
      <text:p text:style-name="P10">(((((((((((((((((((((((((((((((((((((((((((((((((((((((((((((((((((((((((((( <text:s text:c="23"/></text:p>
      <text:p text:style-name="P10">10242.17670308.73_Étienne-Noêl Damilaville <text:s text:c="10"/><text:tab/> <text:s text:c="8"/></text:p>
      <text:p text:style-name="P10"><text:tab/>PIX-42</text:p>
      <text:p text:style-name="P10"><text:tab/><text:tab/><text:tab/>souci de courrier, (L'Ingénu*), déni, mensonge, Sirven, La Beaumelle, </text:p>
      <text:p text:style-name="P10"><text:tab/><text:tab/><text:tab/>(circonspection), caute, (hydre), </text:p>
      <text:p text:style-name="P10">(((((((((((((((((((((((((((((((((((((((((((((((((((((((((((((( <text:s text:c="30"/></text:p>
      <text:p text:style-name="P10">10248.17670708.73_Charles-Augustin Ferriol Comte d'Argental</text:p>
      <text:p text:style-name="P10"><text:tab/>PIX-47<text:tab/>(G6967)</text:p>
      <text:p text:style-name="P10"><text:tab/><text:tab/><text:tab/>Les Scythes*, souci de courrier, théâtre, rôles, horreurs, La Beaumelle, </text:p>
      <text:p text:style-name="P10"><text:tab/><text:tab/>(coupable), (preuve), monstre, mépris, gens de lettres, (répression), (combat), </text:p>
      <text:p text:style-name="P10"><text:tab/><text:tab/><text:tab/>jansénistes, persécuteurs, comédie, élèves, (attachements), Mme. Denis, </text:p>
      <text:p text:style-name="P10"><text:tab/><text:tab/><text:tab/>formule de politesse, </text:p>
      <text:p text:style-name="P10">(((((((((((((((((((((((((((((((((((((((((((((((((((((((((((((((((((((((((((( <text:s text:c="11"/></text:p>
      <text:p text:style-name="P8">10250.17670708.73_Jacques Lacombe</text:p>
      <text:p text:style-name="P13"><text:tab/>PIX-50<text:tab/>(G6968)</text:p>
      <text:p text:style-name="P13"><text:tab/><text:tab/><text:tab/>remerciements, K, Siècle...XIV*, belles_lettres, (beaux_arts), (monument), </text:p>
      <text:p text:style-name="P13"><text:tab/><text:tab/><text:tab/>honneur, tristesse, édition, MOI, corrections, <text:s/>gens de lettres, (Europe), </text:p>
      <text:p text:style-name="P13"><text:tab/><text:tab/><text:tab/>persécutions, (France), La Beaumelle, calomnies, mensonges, (impostures),, </text:p>
      <text:p text:style-name="P13"><text:tab/><text:tab/><text:tab/>(faux), vrai, devoir, venger, infâmies, histoire, souci de mort, K, incitation, </text:p>
      <text:p text:style-name="P13"><text:tab/><text:tab/><text:tab/>critique littéraire, P.S., (L'Ingénu*), (homme de goût), mensonges, édition, </text:p>
      <text:p text:style-name="P13"><text:tab/><text:tab/><text:tab/>(permission), </text:p>
      <text:p text:style-name="P13">(((((((((((((((((((((((((((((((((((((((((((((((((((((((((((((((((( <text:s text:c="17"/></text:p>
      <text:p text:style-name="P13">10255.17671008.73_ Étienne-Noêl Damilaville</text:p>
      <text:p text:style-name="P13"><text:tab/>PIX-55<text:tab/>(G6977)</text:p>
      <text:p text:style-name="P13"><text:tab/><text:tab/> <text:s text:c="16"/>K., souci de courrier, Siècle....XIV*, édition, (grandes maisons), indignations, </text:p>
      <text:p text:style-name="P13"><text:tab/><text:tab/><text:tab/>La Beaumelle, malheureux, calomnies, (Europe), il doit, honneur, (il_faut), </text:p>
      <text:p text:style-name="P13"><text:tab/><text:tab/><text:tab/>demande de doc, action par intermédiaire, K., (crainte), satire, affaire, </text:p>
      <text:p text:style-name="P13"><text:tab/><text:tab/><text:tab/>petit garçon perdu, amitié, embrasser, cœur, </text:p>
      <text:p text:style-name="P13">((((((((((((((((((((((((((((((((((((((((((((((((((((((((((((((( <text:s text:c="25"/></text:p>
      <text:p text:style-name="P13">10259.17671208.73_Étienne-Noêl Damilaville</text:p>
      <text:p text:style-name="P13"><text:tab/>PIX-58</text:p>
      <text:p text:style-name="P13"><text:tab/><text:tab/><text:tab/>amitié, demande de doc., action par intermédiaire, </text:p>
      <text:p text:style-name="P13">(((((((((((((((((((((((((((((((((((((((((((((((((((((((((((((((( <text:s text:c="21"/></text:p>
      <text:p text:style-name="P13">10260.17671208.73_Jean-Baptiste-Jacques Élie De Beaumont</text:p>
      <text:p text:style-name="P13"><text:tab/>PIX-58</text:p>
      <text:p text:style-name="P13"><text:tab/><text:tab/><text:tab/>procès, La Beaumelle, loi, (patrimoine), rassurer, espérance, protection, </text:p>
      <text:p text:style-name="P13"><text:tab/><text:tab/><text:tab/>finances, embrasser, tendresse, </text:p>
      <text:p text:style-name="P13">((((((((((((((((((((((((((((((((((((((((((((((((((((((((((((((((((((((((((((((((((</text:p>
      <text:p text:style-name="P13"><text:s text:c="11"/></text:p>
      <text:p text:style-name="P13"><text:soft-page-break/>10263.17671408.73_Étienne-Noêl Damilaville<text:tab/><text:tab/></text:p>
      <text:p text:style-name="P13"><text:tab/>PIX-60<text:tab/>(G6982)</text:p>
      <text:p text:style-name="P13"><text:tab/><text:tab/><text:tab/>amitié, sensibilité, souci de mort, (désespéré), protestants, parlements, </text:p>
      <text:p text:style-name="P13"><text:tab/><text:tab/> <text:s text:c="14"/>La Beaumelle, (réprimande), (silence), guerre, (rétractation) , calomnier, devoir, </text:p>
      <text:p text:style-name="P13"><text:tab/><text:tab/><text:tab/>famille, douleur, religion, christianisme, utilité, (Europe), souci de courrier,</text:p>
      <text:p text:style-name="P13"><text:tab/><text:tab/><text:tab/>(certificat), (vie), amour,</text:p>
      <text:p text:style-name="P13">((((((((((((((((((((((((((((((((((((((((((((((((((((((((((( <text:s text:c="49"/></text:p>
      <text:p text:style-name="P13">10269.17671408.73_Louise-Dorothée Von Meiningen, Duchesse de Saxe-Gotha <text:s text:c="13"/></text:p>
      <text:p text:style-name="P13"><text:tab/>PIX-64<text:tab/>(G6980)</text:p>
      <text:p text:style-name="P13"><text:s text:c="24"/>courtisan, cœur, bonté, (pensée), La Beaumelle, Moi, (tribunal), (Europe), vérités, </text:p>
      <text:p text:style-name="P13"><text:tab/><text:tab/> <text:s text:c="16"/>Siècle....XIV*, trahison, devoir, calomnies, lecteurs, éclairés, (cause publique),</text:p>
      <text:p text:style-name="P13"><text:tab/><text:tab/><text:tab/>pardon, (punition), lumière, (reconnaissance), sentiment, protection, </text:p>
      <text:p text:style-name="P13"><text:tab/><text:tab/><text:tab/>consolation, (dévoué), respect, signature, </text:p>
      <text:p text:style-name="P13">((((((((((((((((((((((((((((((((((((((((((((((((((((((((((((((((((((( <text:s text:c="23"/></text:p>
      <text:p text:style-name="P13">10278.17671808.73_Philippe-Charles-François-Joseph de Pavée, Marquis De Villevielle <text:s text:c="7"/></text:p>
      <text:p text:style-name="P13"><text:tab/>PIX-70<text:tab/>(G6988)</text:p>
      <text:p text:style-name="P13"><text:tab/><text:tab/><text:tab/>réponse, La Beaumelle, (menacé), <text:s/>générosité ?, estime, mépris, devoir, </text:p>
      <text:p text:style-name="P13"><text:tab/><text:tab/><text:tab/>innocents, calomniateurs, méchants, (gens de bien), (penser), actualité, </text:p>
      <text:p text:style-name="P13"><text:tab/><text:tab/><text:tab/>protestants, curé, philosophie, huguenots, (papistes), (armée), (attachement), </text:p>
      <text:p text:style-name="P13"><text:tab/><text:tab/><text:tab/>respect, tendresse, </text:p>
      <text:p text:style-name="P13">(((((((((((((((((((((((((((((((((((((((((((((((((((((((((((((((((((((((((((( <text:s text:c="18"/></text:p>
      <text:p text:style-name="P13">10282.17672208.73_Étienne-Noêl Damilaville<text:tab/></text:p>
      <text:p text:style-name="P13"><text:tab/>PIX-73<text:tab/>(G6992)</text:p>
      <text:p text:style-name="P13"><text:tab/><text:tab/><text:tab/>littérature, (L'Ingénu*), rôle, pseudo, Vsanté, mensonges, La Beaumelle, </text:p>
      <text:p text:style-name="P13"><text:tab/><text:tab/><text:tab/>Siècle...XIV*, (falsifications), infâmies, écraser, mémoire, protestants, curés,</text:p>
      <text:p text:style-name="P13"><text:tab/><text:tab/><text:tab/>demande de doc, double sens, ironie, compliments, tendresse, </text:p>
      <text:p text:style-name="P13"><text:tab/><text:tab/><text:tab/>formule de politesse, signature, </text:p>
      <text:p text:style-name="P13">((((((((((((((((((((((((((((((((((((((((((((((((((((((((((((((((((((((((((((( <text:s text:c="18"/></text:p>
      <text:p text:style-name="P13">10284.17672208.73_Paul-Claude Moultou<text:tab/></text:p>
      <text:p text:style-name="P13"><text:tab/>PIX-75<text:tab/>(G6994)</text:p>
      <text:p text:style-name="P13"><text:tab/><text:tab/><text:tab/>Vsanté, lettre, protestants, curé, protection, MOI, <text:s/>guerre, La Beaumelle, </text:p>
      <text:p text:style-name="P13"><text:tab/><text:tab/><text:tab/>(répression), (L'Ingénu*), mensonge, (il faut), embrasser, tendresse, </text:p>
      <text:p text:style-name="P13">(((((((((((((((((((((((((((((((((((((((((((((((((((((((((((((((((((((((((((((((<text:tab/><text:tab/></text:p>
      <text:p text:style-name="P13">10288.17672608.73_Étienne-Noêl Damilaville<text:tab/></text:p>
      <text:p text:style-name="P13"><text:tab/>PIX-77</text:p>
      <text:p text:style-name="P13"><text:tab/><text:tab/><text:tab/>santé, Vsanté, souci de mort, consolation, (L'Ingénu*), mensonge, </text:p>
      <text:p text:style-name="P13"><text:tab/><text:tab/><text:tab/>criitique littéraire, (gloire), patrie, Siècle....XIV*, indignation, La Beaumelle, </text:p>
      <text:p text:style-name="P13"><text:tab/><text:tab/><text:tab/>malheureux, honneur, (nation), souci de courrier, (souffrir), travailler, </text:p>
      <text:p text:style-name="P13">(((((((((((((((((((((((((((((((((((((((((((((((((((((((((((((((((((((((((((<text:tab/><text:tab/>XXXX</text:p>
      <text:p text:style-name="P13">10289.17672608.73_ Louise-Dorothée Von Meiningen, Duchesse de Saxe-Gotha <text:s text:c="9"/></text:p>
      <text:p text:style-name="P13"><text:tab/>PIX-78<text:tab/>(G6997)<text:tab/></text:p>
      <text:p text:style-name="P13"><text:tab/><text:tab/><text:tab/>(obéissance), Défense...Oncle*, (il faut), antiphrase, horreur, (érudition), <text:s text:c="15"/></text:p>
      <text:p text:style-name="P13"><text:tab/><text:tab/><text:tab/>plaisanteries, lumières, La Beaumelle, misérable, calomnies, (répression), </text:p>
      <text:p text:style-name="P13"><text:tab/><text:tab/><text:tab/>mémoire, (scandale), (Europe), (imposture), devoir, vérité, courtisan, cœur,</text:p>
      <text:p text:style-name="P13"><text:tab/><text:tab/><text:tab/>(attachement), respect, signature, </text:p>
      <text:p text:style-name="P13">((((((((((((((((((((((((((((((((((((((((((((((((((((((((((((((((((((((((( <text:s text:c="12"/><text:tab/> <text:s text:c="3"/></text:p>
      <text:p text:style-name="P13">10291.17670109.73_Jacob Vernes<text:tab/><text:tab/></text:p>
      <text:p text:style-name="P13"><text:tab/>PIX-80<text:tab/>(G6999)</text:p>
      <text:p text:style-name="P13"><text:tab/><text:tab/><text:tab/>(cit.Grec), (déification), (plantes), sottise, (sous entendu), raillerie, Sirven, </text:p>
      <text:p text:style-name="P13"><text:tab/><text:tab/><text:tab/>huguenots, la Beaumelle, (obligation), (menacé), tolérance, calomniateurs, </text:p>
      <text:p text:style-name="P13"><text:tab/><text:tab/><text:tab/>(il faut), innocense, écraser, (crime), embrasser, Dieu, (saints), </text:p>
      <text:p text:style-name="P13">((((((((((((((((((((((((((((((((((((((((((((((((((((((((((((((((((((((((((((((((((((<text:tab/><text:tab/></text:p>
      <text:p text:style-name="P13"><text:soft-page-break/>10300.17670709.73_François de <text:s/>Chennevières <text:tab/></text:p>
      <text:p text:style-name="P13"><text:tab/>PIX-87<text:tab/>(G7007)</text:p>
      <text:p text:style-name="P13"><text:tab/><text:tab/><text:tab/>amitié, Siècle.....XIV*, édition, (répression), calomnies, La Beaumelle, </text:p>
      <text:p text:style-name="P13"><text:tab/><text:tab/> <text:s text:c="15"/>(menaces), (Paris), (Europe), (chiens), ennemis, calomnies, (réfutation), vérité, </text:p>
      <text:p text:style-name="P13"><text:tab/><text:tab/><text:tab/>MOI, honneur, Roi, (coupable), (faquin), édition, (insolence), (gloire), patrie, </text:p>
      <text:p text:style-name="P13"><text:tab/><text:tab/><text:tab/>agit par intermédiaire, </text:p>
      <text:p text:style-name="P13">((((((((((((((((((((((((((((((((((((((((((((((((((((((((((((((((((((((((((((((((((((<text:tab/><text:tab/></text:p>
      <text:p text:style-name="P13">10516.17681801.74_Louis-François-Armand Du Plessis, Duc de Richelieu<text:tab/></text:p>
      <text:p text:style-name="P13"><text:tab/>PIX-274<text:tab/>(G7142)</text:p>
      <text:p text:style-name="P13"><text:tab/><text:tab/><text:tab/>courtisan, histoire, (annecdote), abbé, trahiison, consolation, infâme, </text:p>
      <text:p text:style-name="P13"><text:tab/><text:tab/><text:tab/>La Beaumelle, calomnie, (punition), Siècle...XIV*, édition, vérité, </text:p>
      <text:p text:style-name="P13"><text:tab/><text:tab/>(demande d'aide), (gloire), histoire, critique théatrale, courtisan,, bonté, respect,</text:p>
      <text:p text:style-name="P13">(((((((((((((((((((((((((((((((((((((((((((((((((((((((((((((((((((((((((((((((((<text:tab/><text:tab/> <text:s text:c="89"/></text:p>
      <text:p text:style-name="P13">10520.17682201.74_Louis-François-Armand Du Plessis, Duc de Richelieu<text:tab/></text:p>
      <text:p text:style-name="P13"><text:tab/>PIX-277<text:tab/>(G7149)</text:p>
      <text:p text:style-name="P13"><text:tab/><text:tab/><text:tab/>(réfutation), défense, malheureux, polisson, (sang), Mme. Denis, calomnie, </text:p>
      <text:p text:style-name="P13"><text:tab/> <text:s text:c="12"/>(marchand), mémoire, folie, bonté, (patience), (oublier), misérable, La Beaumelle</text:p>
      <text:p text:style-name="P13"><text:tab/><text:tab/><text:tab/>mémoires, (insulté), polissons, (instruction), actualité, Genève, médiateurs, </text:p>
      <text:p text:style-name="P13"><text:tab/><text:tab/><text:tab/>(embassadeur), tendresse, respect, </text:p>
      <text:p text:style-name="P13">((((((((((((((((((((((((((((((((((((((((((((((((((((((((((((((((((((((((((((((((((((( <text:tab/><text:tab/> </text:p>
      <text:p text:style-name="P13">10824.17680600.74_Gabriel Cramer<text:tab/><text:tab/><text:tab/></text:p>
      <text:p text:style-name="P13"><text:tab/>PIX-539</text:p>
      <text:p text:style-name="P13"><text:tab/><text:tab/><text:tab/>récrimination, demande de <text:s/>doc., (Histoire générale_ essai...Moeurs*), <text:s/></text:p>
      <text:p text:style-name="P13"><text:tab/><text:tab/><text:tab/>cit.A.T., Mélanges*, La Beaumelle, embrasser, </text:p>
      <text:p text:style-name="P13">((((((((((((((((((((((((((((((((((((((((((((((((((((((((((((((((((((((((<text:tab/><text:tab/></text:p>
      <text:p text:style-name="P13">10896.17681309.74_Charles-Jean-François Hénault<text:tab/></text:p>
      <text:p text:style-name="P13"><text:tab/>PIX-606<text:tab/>(G7331)</text:p>
      <text:p text:style-name="P13"><text:tab/><text:tab/><text:tab/>confrère, amour, délation, histoire, huguenot, La Beaumelle, <text:tab/><text:tab/><text:tab/></text:p>
      <text:p text:style-name="P13"><text:tab/><text:tab/>(cit.La Beaumellle)), mensonge, calomnie, (audace), sots, vérité, critique littéraire, </text:p>
      <text:p text:style-name="P13"><text:tab/><text:tab/><text:tab/>Roi, amitié, (permission), vérité, (nation), consolation, cœur,</text:p>
      <text:p text:style-name="P13">(((((((((((((((((((((((((((((((((((((((((((((((((((((((((((((((((((<text:tab/><text:tab/><text:tab/></text:p>
      <text:p text:style-name="P8">10914.17682809.74_Charles-Jean-François Hénault<text:tab/><text:tab/><text:tab/></text:p>
      <text:p text:style-name="P8"><text:tab/>PIX-621 <text:s text:c="10"/>(G7344)</text:p>
      <text:p text:style-name="P14"><text:tab/><text:tab/>confrère, histoire, critique littéraire, estime, injustice, on, La Beaumelle, </text:p>
      <text:p text:style-name="P14"><text:tab/><text:tab/>(style), demande de doc., (nécessaire), (réfutation), histoire, mensonge, </text:p>
      <text:p text:style-name="P14"><text:tab/><text:tab/>(anecdotes), lumières, (Europe), révolution, esprit, estime, tendresse, </text:p>
      <text:p text:style-name="P14"><text:tab/><text:tab/>(attachement), <text:s/>Siècle....</text:p>
      <text:p text:style-name="P14">(((((((((((((((((((((((((((((((((((((((((((((((((((((((((((((((<text:tab/></text:p>
      <text:p text:style-name="P14">10938.17681710.74_François de Varagne-Gardouch, Marquis De Bélestat</text:p>
      <text:p text:style-name="P14"><text:tab/>PIX-638<text:tab/>(G7359)</text:p>
      <text:p text:style-name="P14"><text:tab/><text:tab/>Vsanté, critique littéraire, (coupable), (outrage), La Beaumelle, Roi, <text:tab/><text:tab/><text:tab/>(imprimer), <text:s/>incitation, (justification), (mérite), estime, </text:p>
      <text:p text:style-name="P14">((((((((((((((((((((((((((((((((((((((((((((((((((((((((((((((((((((<text:tab/><text:tab/><text:tab/><text:tab/><text:tab/><text:tab/></text:p>
      <text:p text:style-name="P14">c10943.17681910;74_ Charles-Augustin Ferriol Comte d'Argental et à</text:p>
      <text:p text:style-name="P14"><text:tab/><text:tab/> <text:s text:c="11"/>Jeanne-Grâce Bosc Du Bouchet, <text:s/>Comtesse d'Argental</text:p>
      <text:p text:style-name="P14"><text:tab/>PIX-642<text:tab/>(G7363)<text:tab/></text:p>
      <text:p text:style-name="P14"><text:tab/><text:tab/>((amusement), tragédie, négation, (Trois Empereurs en Sorbonne), </text:p>
      <text:p text:style-name="P14"><text:tab/> <text:s text:c="18"/>(Guèbres(Les)*), tolérance, La Beaumelle, (maraud,) mensonges, (impudence), </text:p>
      <text:p text:style-name="P14"><text:tab/><text:tab/>Siècle...XIV*, jésuites, (dévotion), <text:s text:c="69"/>(((((((((((((((((((((((((((((((((((((((((((((((((((((((((((((((((</text:p>
      <text:p text:style-name="P14"/>
      <text:p text:style-name="P14"><text:tab/> </text:p>
      <text:p text:style-name="P14"><text:soft-page-break/>10948.17682610.74_Marie-Louise Denis<text:tab/></text:p>
      <text:p text:style-name="P14"><text:tab/>PIX-646</text:p>
      <text:p text:style-name="P14"><text:tab/><text:tab/>négation, santé, (mort), <text:s/>maladies,, (vérole), <text:s/>(L'Homme...écus*), <text:s/>sagesse, </text:p>
      <text:p text:style-name="P14"><text:tab/><text:tab/>utile, <text:s/>DN, antiphrase, Siècle....XIV*, <text:s/>seensibilité, cdeur, scélérat, </text:p>
      <text:p text:style-name="P14"><text:tab/><text:tab/>La Beaumelle, Scythes*, (Guèbres*), tragédie, embrasser, actualité, </text:p>
      <text:p text:style-name="P14">(((((((((((((((((((((((((((((((((((((((((((((((((((((((((((((((((((<text:tab/></text:p>
      <text:p text:style-name="P14">11050.17690501.75_François de Varagne-Gardouch, Marquis De Bélestat</text:p>
      <text:p text:style-name="P14"><text:tab/>PIX-737<text:tab/>(G7447)<text:tab/></text:p>
      <text:p text:style-name="P14"><text:tab/><text:tab/>(style), La Beaumelle, libraire, pseudo, Genève, </text:p>
      <text:p text:style-name="P14"><text:tab/><text:tab/>(attributiion), calomnie, édition, Siècle...XIV*, </text:p>
      <text:p text:style-name="P14"><text:tab/><text:tab/>amitié, (attachement), estime, traître, réponse, <text:s/></text:p>
      <text:p text:style-name="P14"><text:tab/><text:tab/>(chagrins), vérité, Sirven, absurde, juges, parlement, tolérance, zèle</text:p>
      <text:p text:style-name="P14"><text:tab/> <text:s text:c="19"/>(conseiller), innocente, malheureuse, (réhabilitation), (ignorance,) fanatissme, </text:p>
      <text:p text:style-name="P14"><text:tab/><text:tab/>(cit.La Beaaumelle), (reconnaissance), justice, humanité, estime, confrère, </text:p>
      <text:p text:style-name="P14"><text:tab/><text:tab/>formule de politesse, </text:p>
      <text:p text:style-name="P14">(((((((((((((((((((((((((((((((((((((((((((((((((((((((((((((((((((((<text:tab/><text:tab/></text:p>
      <text:p text:style-name="P14">11053.17690501.75_François-Alexandre Gaubert <text:s/>Lavaysse<text:tab/><text:tab/></text:p>
      <text:p text:style-name="P14"><text:tab/>PIX-740<text:tab/>(G7446)</text:p>
      <text:p text:style-name="P14"><text:tab/><text:tab/>estime, sagesse, La Beaumelle, raison, (gens de bien), <text:s/>parlement, lumières ; </text:p>
      <text:p text:style-name="P14"><text:tab/><text:tab/>Calas, <text:s/>tolérance, malheureux, Sirven, jésuites, <text:s/>(pension), finances, cœur, </text:p>
      <text:p text:style-name="P14"><text:tab/><text:tab/>compliments, foormule de politesse, </text:p>
      <text:p text:style-name="P14">((((((((((((((((((((((((((((((((((((((((((((((((((((((((((((((((((((((((((((((<text:tab/></text:p>
      <text:p text:style-name="P14">11298.17690907.75_Marie-Louise Denis<text:tab/><text:tab/><text:tab/></text:p>
      <text:p text:style-name="P14"><text:tab/>PIX-982</text:p>
      <text:p text:style-name="P14"><text:tab/><text:tab/> (accusation), absurde, <text:s/>ON, La Beaumelle, (style), <text:s/>déni, (preuve), </text:p>
      <text:p text:style-name="P14"><text:tab/>(sureté), (gens), amour, vérité, calomnie, ridicule, (Les Guèbres*), consolation, </text:p>
      <text:p text:style-name="P14"><text:tab/>(zèle), famille, amis, (détrompez), (imposture), moquerie, (affliction), (journaux), </text:p>
      <text:p text:style-name="P14"><text:tab/><text:tab/>(bruits), souci de courrier, embrasser, tendresse, amitié, </text:p>
      <text:p text:style-name="P14">((((((((((((((((((((((((((((((((((((((((((((((((((((((((((((((((((((((((((((((((((((<text:tab/><text:tab/></text:p>
      <text:p text:style-name="P14">11299;17691007;75_ Louis-François-Armand Du Plessis, Duc de Richelieu<text:tab/></text:p>
      <text:p text:style-name="P14"><text:tab/>PIX-983<text:tab/>(G7589)</text:p>
      <text:p text:style-name="P14"><text:tab/><text:tab/>âge, (attachement), courtisan, académie, La Beaumelle, calomnies, </text:p>
      <text:p text:style-name="P14"><text:tab/><text:tab/>critique littéraire, (dénonciation), indécense, (mputation), académie, Roi, </text:p>
      <text:p text:style-name="P14"><text:tab/><text:tab/>sottises, indignation, <text:s/>(réprouver), édition, Siècle...XIV* <text:s/>et Louis XV, </text:p>
      <text:p text:style-name="P14"><text:tab/><text:tab/>(gloire), Roi, liberté, bonté, courtisan, tendresse, respect, </text:p>
      <text:p text:style-name="P14">(((((((((((((((((((((((((((((((((((((((((((((((((((((((((((((((((((((((((((((<text:tab/><text:tab/></text:p>
      <text:p text:style-name="P14">11355.17691008..75_Charles Manoël de <text:s/>Végobre<text:tab/><text:tab/></text:p>
      <text:p text:style-name="P14"><text:tab/>PIX-1035</text:p>
      <text:p text:style-name="P14"><text:tab/> <text:s text:c="19"/>Vsanté, réponse, Sirven, (parole), amitié, (zèle), (avocat), (patience), (relation), </text:p>
      <text:p text:style-name="P14"><text:tab/><text:tab/>La Beaumellle, (attachement), sentiments, formule de politesse, </text:p>
      <text:p text:style-name="P14">(((((((((((((((((((((((((((((((((((((((((((((((((((((((((((((((((((((((((((((<text:tab/><text:tab/></text:p>
      <text:p text:style-name="P14">11424.17692009.75_Marie de Vichy de Chamrond, Marquise Du Deffand<text:tab/></text:p>
      <text:p text:style-name="P14"><text:tab/>PIX-1105<text:tab/>(G7669)</text:p>
      <text:p text:style-name="P14"><text:tab/> <text:s text:c="12"/>(idées), (style), (génie), esprit, critique littéraire, (faussetés), sottises, <text:s/>(preuve), </text:p>
      <text:p text:style-name="P14"><text:tab/> <text:s text:c="12"/>La Beaumelle, (fripon), gens de lettres, (cour), confrère, (pendu), vers, (insulte), <text:s/></text:p>
      <text:p text:style-name="P14"><text:tab/><text:tab/>cit.Molière, horreurs, utilité, (nuire), méchanceté, sottes, <text:s/>malheur, (yeux), </text:p>
      <text:p text:style-name="P14"><text:tab/> <text:s text:c="13"/>(estomac), nature, ennemie, hiver, (pays chaud),(oiseaux), sagesse, (abeilles), <text:s text:c="2"/></text:p>
      <text:p text:style-name="P14"><text:tab/><text:tab/>guerres, justice, défendre,, (prendre), bien, honnêtes, barbares, <text:tab/><text:tab/><text:tab/><text:tab/>(perfectionnement), (ornement), formule de politesse, </text:p>
      <text:p text:style-name="P14">(((((((((((((((((((((((((((((((((((((((((((((((((((((((((((((((((((((((((((((((((((</text:p>
      <text:p text:style-name="P14"/>
      <text:p text:style-name="P14"><text:tab/></text:p>
      <text:p text:style-name="P15"><text:soft-page-break/>12031.17701011.76_François-Louis-Claude Marin<text:tab/><text:tab/><text:tab/></text:p>
      <text:p text:style-name="P16"><text:tab/>PX-473<text:tab/>(G8078) <text:s text:c="2"/><text:tab/><text:tab/><text:tab/><text:tab/><text:tab/><text:tab/><text:tab/>demande de doc, protecteur, La Beaumelle, mémoires, vérité, Catherine, </text:p>
      <text:p text:style-name="P16"><text:tab/><text:tab/>politique, (arts), souci de courrier, </text:p>
      <text:p text:style-name="P16">((((((((((((((((((((((((((((((((((((((((((((((((((((((((((((((((((((((((<text:tab/><text:tab/></text:p>
      <text:p text:style-name="P16">12100.17701612.77_Marie de Vichy de Chamrond, Marquise Du Deffand</text:p>
      <text:p text:style-name="P16"><text:tab/>PX-522<text:tab/>(G8125)</text:p>
      <text:p text:style-name="P16"><text:tab/><text:tab/>portrait, (vanité), esprit, cœur, (style), louanges, vers, colère, indignation, </text:p>
      <text:p text:style-name="P16"><text:tab/><text:tab/>amitié, testament, amour, âme, vers, courtisan, (cit.Quinault), </text:p>
      <text:p text:style-name="P16"><text:tab/><text:tab/>souci de courrier, censure, </text:p>
      <text:p text:style-name="P16">((((((((((((((((((((((((((((((((((((((((((((((((((((((((((((((((<text:tab/><text:tab/></text:p>
      <text:p text:style-name="P16">12254.17711302.77_ Louis-François-Armand Du Plessis, Duc de Richelieu</text:p>
      <text:p text:style-name="P16"><text:tab/>PX-622<text:tab/>(G8208)<text:tab/><text:tab/></text:p>
      <text:p text:style-name="P16"><text:tab/><text:tab/>académie, protection, (d'Alembert), encyclopédie,(mérite), J.J.,</text:p>
      <text:p text:style-name="P16"><text:tab/><text:tab/> égalité, (chimères), ridicule, La Beaumelle, esprit, </text:p>
      <text:p text:style-name="P16"><text:tab/><text:tab/>(connaissances), méchanceté, (impudence), courtisan, Vsanté, </text:p>
      <text:p text:style-name="P16"><text:tab/><text:tab/>paix, tendresse, respect, </text:p>
      <text:p text:style-name="P16">(((((((((((((((((((((((((((((((((((((((((((((((((((((((((((((((((<text:tab/></text:p>
      <text:p text:style-name="P16">12294.17710803.77_Charles-Marie De La Condamine<text:tab/></text:p>
      <text:p text:style-name="P16"><text:tab/>PX-651<text:tab/>(G8235)</text:p>
      <text:p text:style-name="P16"><text:tab/> réponse, confrère, académie, cœur, La Beaumelle, Siècle...XIV*, Honneur, Roi,</text:p>
      <text:p text:style-name="P16"><text:tab/>(France), mensonges, histoire, calomnies, absurdité, (ignorance), (impudence), </text:p>
      <text:p text:style-name="P16"><text:tab/>(inepties), (style), citt.Molière, malheureux, honnêtes gens, (cachot), libelle, <text:tab/><text:tab/><text:tab/><text:tab/>(insultes), Conseil, (exil), (Cévennes), (preuves), (anecdote), pitié, </text:p>
      <text:p text:style-name="P16"><text:tab/><text:tab/>procès,(juge), (équité), consolation, Vsanté, <text:s/>formule de politesse, <text:s/></text:p>
      <text:p text:style-name="P16">((((((((((((((((((((((((((((((((((((((((((((((((((((((((((((((((<text:tab/></text:p>
      <text:p text:style-name="P16">12318.17711803.77_Laurent Angliviel de La Beaumelle</text:p>
      <text:p text:style-name="P16"><text:tab/>PX-673</text:p>
      <text:p text:style-name="P16"><text:tab/><text:tab/>folie, (impudence), (avertissement), publication, (preuves), libelle, Roi, </text:p>
      <text:p text:style-name="P16"><text:tab/><text:tab/>(outrage), (justificatif), ON, les messieurs, </text:p>
      <text:p text:style-name="P16">((((((((((((((((((((((((((((((((((((((((((((((((((((((((((((((((<text:tab/></text:p>
      <text:p text:style-name="P16">14569.17710811.77_Théophile <text:s/>Imarigeon Duvernet, Abbé<text:tab/><text:tab/></text:p>
      <text:p text:style-name="P16"><text:tab/>PX-857<text:tab/>(G8398)</text:p>
      <text:p text:style-name="P16"><text:tab/><text:tab/>âge, Vsanté, histoire, ironie, souci de mort, ON, flaté, </text:p>
      <text:p text:style-name="P16"><text:tab/><text:tab/>invitation, (anecdotes), (apprendre), plaisanter, </text:p>
      <text:p text:style-name="P16"><text:tab/><text:tab/>formule de politesse, </text:p>
      <text:p text:style-name="P16">(((((((((((((((((((((((((((((((((((((((((((((((((((((((((((<text:tab/></text:p>
      <text:p text:style-name="P16">12596.17712511.78_André-Hyacinthe Sabatier de Cavaillon<text:tab/></text:p>
      <text:p text:style-name="P16"><text:tab/>PX-878<text:tab/>(G8415) <text:s text:c="13"/></text:p>
      <text:p text:style-name="P16"><text:tab/><text:tab/>libelle, Vsanté, souci de mort, (excuses), (rapsodie), La Beaumelle, </text:p>
      <text:p text:style-name="P16"><text:tab/><text:tab/>infamie, (pauvretés), (livres), polisson, (politesses), sensiibilité, </text:p>
      <text:p text:style-name="P16"><text:tab/><text:tab/>sentiments, devoir, formule de politesse, </text:p>
      <text:p text:style-name="P16">((((((((((((((((((((((((((((((((((((((((((((((((((((((((((((( <text:s text:c="6"/><text:tab/> <text:s text:c="157"/></text:p>
      <text:p text:style-name="P16">12598,17712711,78_Cardinal François-Joachim De Pierre De Bernis</text:p>
      <text:p text:style-name="P16"><text:tab/>PX-879<text:tab/>(G8417)</text:p>
      <text:p text:style-name="P16"><text:tab/> <text:s text:c="14"/>esprit, (pensée), librement, (inquisiteur), pape, (Fréron), La Beaumellle, </text:p>
      <text:p text:style-name="P16"><text:tab/> <text:s text:c="14"/>(réplique), (amusement), âge, Vsanté, sentiments, tendresse, respect, </text:p>
      <text:p text:style-name="P16"><text:tab/><text:tab/>bontés, vers, (cit.Boileau), (cit.Horace), (madrigal), </text:p>
      <text:p text:style-name="P16">(((((((((((((((((((((((((((((((((((((((((((((((((((((((((((((((((((</text:p>
      <text:p text:style-name="P16"/>
      <text:p text:style-name="P16"/>
      <text:p text:style-name="P16"><text:tab/></text:p>
      <text:p text:style-name="P16"><text:soft-page-break/>12730,17722303,78_Théophile <text:s/>Imarigeon Duvernet, Abbé<text:tab/> <text:s/></text:p>
      <text:p text:style-name="P16"><text:tab/>PX-981<text:tab/>(G8499)</text:p>
      <text:p text:style-name="P16"><text:tab/><text:tab/>âge, Vsanté, remerciements, libelle, La Beaumelle, (diffamation), <text:s text:c="189"/></text:p>
      <text:p text:style-name="P16"><text:tab/><text:tab/>souci de mort, utilité, (avocat), procès, (éloquence), sagesse, justice, </text:p>
      <text:p text:style-name="P16"><text:tab/><text:tab/>parlement, (Grasset), négation, (impression), lecture, vers, honneur, </text:p>
      <text:p text:style-name="P16"><text:tab/><text:tab/>louanges, public, satires, ennemis, cit.Cervantes, (originaux), </text:p>
      <text:p text:style-name="P17"><text:tab/><text:tab/><text:tab/>homme de lettres, posséder, invité, bonté, sentiments, (reconnaissance), </text:p>
      <text:p text:style-name="P16"><text:tab/><text:tab/>formule de politesse, signature, </text:p>
      <text:p text:style-name="P16">((((((((((((((((((((((((((((((((((((((((((((((((((((((((((((((<text:tab/></text:p>
      <text:p text:style-name="P16">12763,17721904,78_Jea*n-François De La Harpe<text:tab/></text:p>
      <text:p text:style-name="P16"><text:tab/>PX-1005<text:tab/>(G8525)</text:p>
      <text:p text:style-name="P16"><text:tab/><text:tab/>(félicitations), critique littéraire, (ode), joie, vers, encyclopédie, </text:p>
      <text:p text:style-name="P16"><text:tab/><text:tab/>satire, (vice), métier, défense, lumière, (Nonotte), La Beaumelle, </text:p>
      <text:p text:style-name="P16"><text:tab/><text:tab/>histoire, vérités, (il_faut), (bon_goût), <text:s/>métier, lettres, </text:p>
      <text:p text:style-name="P16"><text:tab/><text:tab/>(litttérature_Française), académie, mépris, estime, </text:p>
      <text:p text:style-name="P16"><text:tab/><text:tab/>(morale_naturelle), satire, défense, (serpents), (gloire), </text:p>
      <text:p text:style-name="P16"><text:tab/><text:tab/>amitié, vérité, (mérite), (adversité), encouragement, </text:p>
      <text:p text:style-name="P16">(((((((((((((((((((((((((((((((((((((((((((((((((((((((((<text:tab/></text:p>
      <text:p text:style-name="P16">12784,17720405,78_François-Louis-Claude Marin</text:p>
      <text:p text:style-name="P16"><text:tab/>PX-1026<text:tab/>(G8534)</text:p>
      <text:p text:style-name="P16"><text:tab/><text:tab/>certitude, La Beaumelle, (mérite), réponse, (amusement), méchants, mépris, </text:p>
      <text:p text:style-name="P16"><text:tab/><text:tab/>(réparation), (méprise), (juges), (pension), bontés, </text:p>
      <text:p text:style-name="P16">(((((((((((((((((((((((((((((((((((((((((((((((((((((((<text:tab/></text:p>
      <text:p text:style-name="P16">127498.17721805.78_ Charles-Augustin Ferriol Comte d'Argental<text:tab/><text:tab/></text:p>
      <text:p text:style-name="P16"><text:tab/>PX-1036<text:tab/>(G8547)<text:tab/> <text:s text:c="100"/></text:p>
      <text:p text:style-name="P16"><text:tab/><text:tab/>(avocat), afffaires, protection, (ignorance), (silence), (injures), ironie, </text:p>
      <text:p text:style-name="P16"><text:tab/><text:tab/>gaieté, La Beaumelle, (Fréron), (parterre), (acteurs), actualités, </text:p>
      <text:p text:style-name="P16"><text:tab/><text:tab/>souci de courrier, </text:p>
      <text:p text:style-name="P16">(((((((((((((((((((((((((((((((((((((((((((((((((((((((((((<text:tab/></text:p>
      <text:p text:style-name="P16">12862.17721307.78_Louis-François-Armand Du Plessis, Duc de Richelieu<text:tab/></text:p>
      <text:p text:style-name="P16"><text:tab/>PXI-22<text:tab/> <text:s/>(G8579)</text:p>
      <text:p text:style-name="P16"><text:tab/><text:tab/>(étonnemment), facherie, indignation, mensonges, La Beaumelle, </text:p>
      <text:p text:style-name="P16"><text:tab/><text:tab/>(Europe), (outrages), (argent), gens de lettres, infamie, (répression), </text:p>
      <text:p text:style-name="P16"><text:tab/><text:tab/>citoyen, tragédies, opéras, (Les Lois de Minos*), protection, (style),</text:p>
      <text:p text:style-name="P16"><text:tab/><text:tab/>académie, barbare, fracas, (nation), Pandore*, courtisan, </text:p>
      <text:p text:style-name="P16"><text:tab/><text:tab/>action par autrui, bonté, respect, signature, </text:p>
      <text:p text:style-name="P16">(((((((((((((((((((((((((((((((((((((((((((((((((((((((((((((((((((((<text:tab/></text:p>
      <text:p text:style-name="P16">12943..17722709.78_Suzanne Necker<text:tab/><text:tab/></text:p>
      <text:p text:style-name="P16"><text:tab/>PXI-82<text:tab/>(G8634)</text:p>
      <text:p text:style-name="P16"><text:tab/><text:tab/>affaire, public, (attendrissement), mariage, (juge), loi, (considération), </text:p>
      <text:p text:style-name="P16"><text:tab/><text:tab/>(beauté), bonté, courtisan, cit.Voltaire, Zaïre*, (hommage), (Lekain), <text:s text:c="139"/></text:p>
      <text:p text:style-name="P16"><text:tab/><text:tab/>abbé, ironie, antiphrase, La Beaumelle, (grands hommes), (gloire), </text:p>
      <text:p text:style-name="P16"><text:tab/><text:tab/>ma vie, (abandon), (révocation), colère, utilité, (entrepreneur), </text:p>
      <text:p text:style-name="P16"><text:tab/><text:tab/>(récompense), bonté, statue, cœur, amour, bonheur, Vsanté, </text:p>
      <text:p text:style-name="P16">((((((((((((((((((((((((((((((((((((((((((((((((((((((((((((((((((((((<text:tab/></text:p>
      <text:p text:style-name="P16">10999.17721111.78_ Charles-Augustin Ferriol Comte d'Argental<text:tab/> <text:tab/></text:p>
      <text:p text:style-name="P16"><text:tab/>PXI-125<text:tab/>(G8675) </text:p>
      <text:p text:style-name="P16"><text:tab/><text:tab/>(Fréron), La Beaumelle, (pacte), protection, (favorable), procès, (acteur), <text:s/></text:p>
      <text:p text:style-name="P16"><text:tab/><text:tab/>(secrétaire), (copie), (il_faut), persécution, (Parnasse), combattre, métier, </text:p>
      <text:p text:style-name="P16"><text:tab/><text:tab/>(montres), (répétition), finances, (atttachemeent), sensibilité, </text:p>
      <text:p text:style-name="P16">((((((((((((((((((((((((((((((((((((((((((((((((((((((((((((((((((((((((((((</text:p>
      <text:p text:style-name="P16"><text:tab/><text:tab/></text:p>
      <text:p text:style-name="P16"><text:soft-page-break/>133002.17721311.78_Jean Le Rond D'Alembert<text:tab/><text:tab/></text:p>
      <text:p text:style-name="P16"><text:tab/>PXI-127<text:tab/>(G8680)</text:p>
      <text:p text:style-name="P16"><text:tab/><text:tab/>philosophe, amitié, vérité, souci de courrier, <text:s/>(Lois de Minos), cit.Voltaire, </text:p>
      <text:p text:style-name="P16"><text:tab/><text:tab/>actualité, Welches, (Epitre à Horace*), (insolence)), âge, libelle, (aventure), </text:p>
      <text:p text:style-name="P16"><text:tab/><text:tab/>(argent), philosophes, (porcelaine), (admiration), (Fréron), La Beaumelle, </text:p>
      <text:p text:style-name="P16"><text:tab/><text:tab/>Mme. Denis, compliments, tendresse, action par autrui, (attachement), </text:p>
      <text:p text:style-name="P16">((((((((((((((((((((((((((((((((((((((((((((((((((((((((((((((((((((((((((((((((<text:tab/><text:tab/></text:p>
      <text:p text:style-name="P16">13048,17720212.79_Charles-Augustin Ferriol Comte d'Argental<text:tab/><text:tab/></text:p>
      <text:p text:style-name="P16"><text:tab/>PXI-161<text:tab/>(G8699)</text:p>
      <text:p text:style-name="P16"><text:tab/><text:tab/>agitation politique, théatre, (Lois de Minos*), correction, protection, <text:tab/><text:tab/><text:tab/>(cabale), (Fréron), La Beaumellle, guerre, (amusement), (patron), </text:p>
      <text:p text:style-name="P16"><text:tab/><text:tab/>imppots, (état), <text:tab/></text:p>
      <text:p text:style-name="P16">(((((((((((((((((((((((((((((((((((((((((((((((((((((((((((((((((((((((((((((((<text:tab/><text:tab/></text:p>
      <text:p text:style-name="P16">13049.17720212.79_ Louis-François-Armand Du Plessis, Duc de Richelieu<text:tab/>/</text:p>
      <text:p text:style-name="P16"><text:tab/>PXI-162<text:tab/>(G8698)</text:p>
      <text:p text:style-name="P16"><text:tab/><text:tab/>théatre, tragédie, critique litttéraire, protection, (Lois de Minos*), </text:p>
      <text:p text:style-name="P16"><text:s/><text:tab/><text:tab/>(Sophonisbé*), (cabale), (Fréron), La Beaumellle, comédie, tendresse, <text:tab/><text:tab/><text:tab/>respect, (attachement), (fidélité), </text:p>
      <text:p text:style-name="P16">((((((((((((((((((((((((((((((((((((((((((((((((((((((((((((((((((((((((((((((((<text:tab/><text:tab/> </text:p>
      <text:p text:style-name="P16">13050.17720412.79_ Charles-Augustin Ferriol Comte d'Argental<text:tab/><text:tab/></text:p>
      <text:p text:style-name="P16"><text:tab/>PXI-163<text:tab/>(G8700)</text:p>
      <text:p text:style-name="P16"><text:tab/><text:tab/>réponse, santé, clt.lat., politique, doouble sens, jésuites, ironie, J.J., <text:s/></text:p>
      <text:p text:style-name="P16"><text:tab/><text:tab/> <text:s text:c="3"/>La Beaumelle, antiphrase, (Fréron), Les Scythes*, remerciements, cœur, </text:p>
      <text:p text:style-name="P16"><text:tab/><text:tab/> édition, protecction, théatre, (Lois de Minos*), rôle, (Sophonisbé*), </text:p>
      <text:p text:style-name="P16"><text:tab/><text:tab/>plaisanterie, cit.Molière, folie, Mme. Denis, santé, (espoir), signature, </text:p>
      <text:p text:style-name="P16">((((((((((((((((((((((((((((((((((((((((((((((((((((((((((((((((((((((((((((<text:tab/><text:tab/></text:p>
      <text:p text:style-name="P16">13068.17721412.79_François-Louis-Claude Marin<text:tab/><text:tab/></text:p>
      <text:p text:style-name="P16"><text:tab/>PXI-180<text:tab/>(G8710)</text:p>
      <text:p text:style-name="P16"><text:tab/><text:tab/>(correspondant), (livre), (bibliothèque), linguistique, (dictinnaire), (langue), </text:p>
      <text:p text:style-name="P16"><text:tab/><text:tab/>tragédie, comédie, souci de courrier, demande de doc., La Beaumelle,, </text:p>
      <text:p text:style-name="P16">((((((((((((((((((((((((((((((((((((((((((((((((((((((((((((((((((((((((((((( <text:tab/><text:tab/></text:p>
      <text:p text:style-name="P16">13385.17732407.79_Théophile <text:s/>Imarigeon Duvernet, Abbé<text:tab/><text:tab/> </text:p>
      <text:p text:style-name="P16"><text:tab/> PXI-420<text:tab/>(G8892)</text:p>
      <text:p text:style-name="P16"><text:tab/><text:tab/>amitié, remerciements, action par autrui, (peine), La Beaumelle, </text:p>
      <text:p text:style-name="P16"><text:tab/><text:tab/>(Fréron), critique littéraire, vers, sentiments, honnête homme, </text:p>
      <text:p text:style-name="P16"><text:tab/><text:tab/>(gens de bien), (croyance), Dieu, -(rénumérateur), correction, amour</text:p>
      <text:p text:style-name="P16"><text:tab/><text:tab/>ironie, antiphrase, </text:p>
      <text:p text:style-name="P16">(((((((((((((((((((((((((((((((((((((((((((((((((((((((((((((((((((((((((((<text:tab/></text:p>
      <text:p text:style-name="P16"><text:s/>13399;17730908.79_Jean-François Marmontel<text:tab/><text:tab/></text:p>
      <text:p text:style-name="P16"><text:tab/>PXI-431 <text:tab/>(G8903)</text:p>
      <text:p text:style-name="P16"><text:tab/><text:tab/>histoire, (félicittations), La Beaumelle, défence, gens d'égkise, abbé, </text:p>
      <text:p text:style-name="P16"><text:tab/><text:tab/>gens d'esprit, ( Epitre à L.B. + 3), protecction, Lallly, vérité, Moi, élève, </text:p>
      <text:p text:style-name="P16"><text:tab/><text:tab/>conf rère, '(communautté), (peur), </text:p>
      <text:p text:style-name="P16">((((((((((((((((((((((((((((((((((((((((((((((((((((((((((((((((((((((((((<text:tab/>​</text:p>
      <text:p text:style-name="P16">13462.17730810.79_ Louis-François-Armand Du Plessis, Duc de Richelieu<text:tab/></text:p>
      <text:p text:style-name="P16"><text:tab/>PXI-479<text:tab/>(G8947)</text:p>
      <text:p text:style-name="P16"><text:tab/><text:tab/>ON, courtisan, demande de doc ., (Lois de Minos*), Scythes, cit.N.T., </text:p>
      <text:p text:style-name="P16"><text:tab/><text:tab/>ennemi, ironie, La <text:s/>Beaaumelle, huduenot, scélérat&lt;, anriphrase, bontés, </text:p>
      <text:p text:style-name="P16"><text:tab/><text:tab/>consolation, protectio, <text:s/>théatre, respect, tendresse, sentiments, signature, </text:p>
      <text:p text:style-name="P16">(((((((((((((((((((((((((((((((((((((((((((((((((((((((((((((((((((((((((((</text:p>
      <text:p text:style-name="P16">​</text:p>
      <text:p text:style-name="P16"><text:tab/><text:tab/><text:tab/><text:tab/> </text:p>
      <text:p text:style-name="P16"><text:soft-page-break/>13517.17732611.80_ François-Louis-Claude Marin<text:tab/></text:p>
      <text:p text:style-name="P16"><text:tab/>PXI-​528<text:tab/>(G8984)</text:p>
      <text:p text:style-name="P16"><text:tab/> <text:s text:c="20"/>huguenot, (prédicant), La Beaumelle, (traitre), (canaille), amitié, actualité, </text:p>
      <text:p text:style-name="P16"><text:tab/><text:tab/>demande de doc. Souct <text:s/>de courrier, K., P.S., (nvestisseur), Vsanté, âge, </text:p>
      <text:p text:style-name="P16"><text:tab/><text:tab/>affaire, détachement apparent </text:p>
      <text:p text:style-name="P16">(((((((((((((((((((((((((((((((((((((((((((((((((((((((((((((((((((((((<text:tab/><text:tab/></text:p>
      <text:p text:style-name="P16">14232.17750708.82_Marie-Jean-Antoine-Nicolas de Caritat, <text:tab/></text:p>
      <text:p text:style-name="P16"><text:tab/><text:tab/>Marquis de Condorcet</text:p>
      <text:p text:style-name="P16"><text:tab/>PXII-202<text:tab/>(G9454)</text:p>
      <text:p text:style-name="P16"><text:tab/><text:tab/>/(félicitations), esprits, (bon sens), (bon goût), remerciements, <text:s/>patrie, </text:p>
      <text:p text:style-name="P16"><text:tab/><text:tab/>(Fréron), La Beaumelle, sottise, (gredins), méémoire, élève, véérité, </text:p>
      <text:p text:style-name="P16"><text:tab/><text:tab/>fou,, (extermination), encyclopédie, (insolence), respect, philosophe ; </text:p>
      <text:p text:style-name="P16"><text:tab/><text:tab/>lumière, Raton, bonheur, souci de mort, /</text:p>
      <text:p text:style-name="P16">((((((((((((((((((((((((((((((((((((((((((((((((((((((((((((((((((((((((((((((<text:tab/><text:tab/></text:p>
      <text:p text:style-name="P16">14252.17752408.82_ Jean Le Rond D'Alembert<text:tab/><text:tab/><text:tab/></text:p>
      <text:p text:style-name="P16"><text:tab/>PXII-222<text:tab/>(G9471)</text:p>
      <text:p text:style-name="P16"><text:tab/><text:tab/>amitié, raison, (bon gooût), philosophe, (Bertrand), Raton, élève, <text:tab/><text:tab/><text:tab/>bataille, cit.A.T., guerre, procès, agriculteurs, (état), moines,</text:p>
      <text:p text:style-name="P16"><text:tab/><text:tab/>utilité, (monde), juger, (combattre), (Fréron), incitation, </text:p>
      <text:p text:style-name="P16"><text:tab/><text:tab/>action par autrui, amitié, (courage), procès, ridicule, La Beaumelle, </text:p>
      <text:p text:style-name="P16"><text:tab/><text:tab/>liberté, (loi du talion), (république des lettres), ironie, </text:p>
      <text:p text:style-name="P16"><text:tab/><text:tab/>Frédéric II, remerciement, bonté, protection, élève, académie, ironie, </text:p>
      <text:p text:style-name="P16"><text:tab/><text:tab/>souci de mort, </text:p>
      <text:p text:style-name="P16">((((((((((((((((((((((t((((((((((((((((((((((((((((((((((((((<text:tab/></text:p>
      <text:p text:style-name="P16">14263.17753108.82_Frédéric II,, Roi de Prusse<text:tab/></text:p>
      <text:p text:style-name="P16"><text:tab/>PXII-232<text:tab/>(G9477)</text:p>
      <text:p text:style-name="P16"><text:tab/><text:tab/>courtisan, élève, éloge, folie, absurde, juges, La Barre, <text:s/>(Europe), </text:p>
      <text:p text:style-name="P16"><text:tab/><text:tab/>loi, gaieté, barbare, sagesse, Roi, (coutumes), justice, lois, (désordre), <text:s text:c="2"/></text:p>
      <text:p text:style-name="P16"><text:tab/><text:tab/>âge, édition, déni, (éditeurs), querelles, jésuites, guerre, (Fréron), </text:p>
      <text:p text:style-name="P16"><text:tab/><text:tab/>La Beaumelle, sottise, soouci de mort, courtisan, </text:p>
      <text:p text:style-name="P16">(((((((((((((((((((((((((((((((((((((((((((((((((((((((((((<text:tab/><text:tab/></text:p>
      <text:p text:style-name="P16">14629.1776170005.83_ François-Louis-Claude Marin<text:tab/></text:p>
      <text:p text:style-name="P16"><text:tab/>PXII-549<text:tab/>(G9765)</text:p>
      <text:p text:style-name="P16"><text:tab/><text:tab/>(Providence), La Beaumelle, (Fréron), pardon, protection, Mlle. Corneille, </text:p>
      <text:p text:style-name="P16"><text:tab/><text:tab/>ironie, cit.Corneille, âge, Vsanté, embrasser, </text:p>
      <text:p text:style-name="P16">(((((((((((((((((((((((((((((((((((((((((((((((((((((((((((((((((</text:p>
      <text:p text:style-name="P16"><text:tab/><text:tab/>FI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odolphe Mirès</meta:initial-creator>
    <meta:creation-date>2026-03-10T11:28:53.80</meta:creation-date>
    <dc:date>2026-07-25T22:50:52.33</dc:date>
    <dc:creator>Rodolphe Mirès</dc:creator>
    <meta:editing-duration>P20DT9H9M19S</meta:editing-duration>
    <meta:editing-cycles>502</meta:editing-cycles>
    <meta:generator>OpenOffice/4.1.15$Win32 OpenOffice.org_project/4115m2$Build-9813</meta:generator>
    <meta:document-statistic meta:table-count="0" meta:image-count="0" meta:object-count="0" meta:page-count="22" meta:paragraph-count="1104" meta:word-count="5101" meta:character-count="63067"/>
  </office:meta>
</office:document-meta>
</file>