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>
        <style:tab-stops>
          <style:tab-stop style:position="5.436cm"/>
        </style:tab-stops>
      </style:paragraph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text:s/>Ce travail parcourt toutes les lettres contenant le nom de Beaumarchais ou une allusion à ce nom. Il <text:s/>a été éfféctué grace à l'ndex de Michel Léturmy de l'édition La Pléiade.<text:tab/></text:p>
      <text:p text:style-name="Standard"/>
      <text:p text:style-name="Standard">8383.17640000.70_Pierre-Augustin Caron de Beaumarchais</text:p>
      <text:p text:style-name="Standard"><text:tab/><text:tab/>PVII-763<text:tab/><text:tab/>résumé, civilité, (note, lettres avec Beaum. disparues),</text:p>
      <text:p text:style-name="Standard">(((((((((((((((((((((((((((((((((((((((((((((((((((((((((((((((((</text:p>
      <text:p text:style-name="Standard">13455.17730110.79_François-Louis-Claude Marin</text:p>
      <text:p text:style-name="Standard"><text:tab/><text:tab/><text:a xlink:type="simple" xlink:href="https://w.wiki/Bcs4" text:style-name="Internet_20_link" text:visited-style-name="Visited_20_Internet_20_Link">https://w.wiki/Bcs4</text:a><text:tab/>(G8944)</text:p>
      <text:p text:style-name="Standard"><text:tab/><text:tab/><text:tab/><text:tab/><text:tab/>demande-de-doc., exigence, nouvelles de Beaum.,</text:p>
      <text:p text:style-name="Standard"><text:tab/><text:tab/><text:tab/><text:tab/><text:tab/> affaire Goësmann,</text:p>
      <text:p text:style-name="Standard">((((((((((((((((((((((((((((((((((((((((((((((((((((((((((</text:p>
      <text:p text:style-name="Standard">13478.17732510.79_François-Louis-Claude Marin</text:p>
      <text:p text:style-name="Standard"><text:tab/><text:tab/><text:a xlink:type="simple" xlink:href="https://w.wiki/BcuE" text:style-name="Internet_20_link" text:visited-style-name="Visited_20_Internet_20_Link">https://w.wiki/BcuE</text:a><text:tab/>(G8962)</text:p>
      <text:p text:style-name="Standard"><text:tab/><text:tab/><text:tab/><text:tab/><text:tab/>affaire-Goesmann, requête, amitié,</text:p>
      <text:p text:style-name="Standard">(((((((((((((((((((((((((((((((((((((((((((((((((((((((((<text:tab/></text:p>
      <text:p text:style-name="Standard">13534.17731112.80_François-Louis-Claude Marin</text:p>
      <text:p text:style-name="Standard"><text:tab/><text:tab/><text:a xlink:type="simple" xlink:href="https://w.wiki/BdxD" text:style-name="Internet_20_link" text:visited-style-name="Visited_20_Internet_20_Link">https://w.wiki/BdxD</text:a><text:tab/>(G8997)</text:p>
      <text:p text:style-name="Standard"><text:tab/><text:tab/><text:tab/><text:tab/><text:tab/>mémoires(pièces juridiques), Vsanté, pessimisme</text:p>
      <text:p text:style-name="Standard">(((((((((((((((((((((((((((((((((((((((((((((((((((((((((<text:tab/></text:p>
      <text:p text:style-name="Standard">13543.17731512.80_Jean-Baptiste-Nicolas de Lisle</text:p>
      <text:p text:style-name="Standard"><text:tab/><text:tab/><text:a xlink:type="simple" xlink:href="https://w.wiki/BdzJ" text:style-name="Internet_20_link" text:visited-style-name="Visited_20_Internet_20_Link">https://w.wiki/BdzJ</text:a><text:tab/>(G9002)</text:p>
      <text:p text:style-name="Standard"><text:tab/><text:tab/><text:tab/><text:tab/><text:tab/>ironie, bienveillance, linguistique, </text:p>
      <text:p text:style-name="Standard"><text:tab/><text:tab/><text:tab/><text:tab/><text:tab/>agriculture, racisme, affaires, caute</text:p>
      <text:p text:style-name="Standard">(((((((((((((((((((((((((((((((((((((((((((((((((((((((((<text:tab/></text:p>
      <text:p text:style-name="Standard">13559.17733012.80_Charles-Augustin Ferriol Comte d'Argental</text:p>
      <text:p text:style-name="Standard"><text:tab/><text:tab/><text:a xlink:type="simple" xlink:href="https://w.wiki/Bh3g" text:style-name="Internet_20_link" text:visited-style-name="Visited_20_Internet_20_Link">https://w.wiki/Bh3g</text:a><text:tab/>(G9015)</text:p>
      <text:p text:style-name="Standard"><text:tab/><text:tab/><text:tab/><text:tab/><text:tab/>théâtre, désenchantement, procès, finances,</text:p>
      <text:p text:style-name="Standard"><text:tab/><text:tab/><text:tab/><text:tab/><text:tab/>générosité-par-autrui, critique-littéraire, mémoires,</text:p>
      <text:p text:style-name="Standard">(((((((((((((((((((((((((((((((((((((((((((((((((((((((((((((<text:tab/></text:p>
      <text:p text:style-name="Standard">13562.17733012.80_François-Louis-Claude Marin</text:p>
      <text:p text:style-name="Standard"><text:tab/><text:tab/><text:a xlink:type="simple" xlink:href="https://w.wiki/Beeo" text:style-name="Internet_20_link" text:visited-style-name="Visited_20_Internet_20_Link">https://w.wiki/Beeo</text:a><text:tab/>(G9014)</text:p>
      <text:p text:style-name="Standard"><text:tab/><text:tab/><text:tab/><text:tab/><text:tab/>bienveillance, estime, générosité</text:p>
      <text:p text:style-name="Standard">((((((((((((((((((((((((((((((((((((((((((((((((((((((((((<text:tab/></text:p>
      <text:p text:style-name="Standard">13574.17740301.80_Philippe-Antoine de Claris Marquis de Florian</text:p>
      <text:p text:style-name="Standard"><text:tab/><text:tab/><text:a xlink:type="simple" xlink:href="https://w.wiki/Behz" text:style-name="Internet_20_link" text:visited-style-name="Visited_20_Internet_20_Link">https://w.wiki/Behz</text:a><text:tab/>(G9018)</text:p>
      <text:p text:style-name="Standard"><text:tab/><text:tab/><text:tab/><text:tab/><text:tab/>famille, Vsanté, affaire, médecine, conseils, sollicitude, <text:tab/><text:tab/><text:tab/><text:tab/><text:tab/><text:tab/><text:tab/>psychothérapie, tendresse, mémoires, Vsanté</text:p>
      <text:p text:style-name="Standard">(((((((((((((((((((((((((((((((((((((((((((((((((((((((((((((((<text:tab/></text:p>
      <text:p text:style-name="Standard">13581.17740601.80_Alexandre-Marie-François de Paule de Dompierre d'Hornoy</text:p>
      <text:p text:style-name="Standard"><text:tab/><text:tab/>PXI577<text:tab/><text:tab/>amitié,</text:p>
      <text:p text:style-name="Standard"><text:tab/><text:tab/> <text:s text:c="5"/><text:tab/><text:tab/><text:tab/>affaire, persiflage, attentionné, médecine,</text:p>
      <text:p text:style-name="Standard"><text:tab/><text:tab/> <text:s text:c="5"/><text:tab/><text:tab/><text:tab/>détachement, amitié</text:p>
      <text:p text:style-name="Standard">((((((((((((((((((((((((((((((((((((((((((((((((((((((((((((<text:tab/><text:tab/></text:p>
      <text:p text:style-name="Standard">13589.17741201.80_François-Louis-Claude Marin</text:p>
      <text:p text:style-name="Standard"><text:tab/><text:tab/><text:a xlink:type="simple" xlink:href="https://w.wiki/BfkP" text:style-name="Internet_20_link" text:visited-style-name="Visited_20_Internet_20_Link">https://w.wiki/BfkP</text:a><text:tab/>(G9029)</text:p>
      <text:p text:style-name="Standard"><text:tab/><text:tab/><text:tab/><text:tab/><text:tab/>affaire, requête, procès</text:p>
      <text:p text:style-name="Standard">(((((((((((((((((((((((((((((((((((((((((((((((((((((((((<text:tab/><text:tab/></text:p>
      <text:p text:style-name="Standard">13596.17941701.80_Charles-Augustin Ferriol Comte d'Argental</text:p>
      <text:p text:style-name="Standard"><text:tab/><text:tab/>PXI589<text:tab/><text:tab/>théâtre, imposition, ironie</text:p>
      <text:p text:style-name="Standard"><text:tab/><text:tab/> <text:s text:c="5"/><text:tab/> <text:tab/><text:tab/>mémoires, esprit, bienveillance, théâtre, critique littéraire</text:p>
      <text:p text:style-name="Standard"><text:tab/><text:tab/><text:tab/><text:tab/><text:tab/>affection,</text:p>
      <text:p text:style-name="Standard">(((((((((((((((((((((((((((((((((((((((((((((((((((<text:tab/><text:tab/></text:p>
      <text:p text:style-name="Standard"><text:soft-page-break/>13598.17741701.80_François-Louis-Claude Marin</text:p>
      <text:p text:style-name="Standard"><text:tab/><text:tab/><text:a xlink:type="simple" xlink:href="https://w.wiki/BgWX" text:style-name="Internet_20_link" text:visited-style-name="Visited_20_Internet_20_Link">https://w.wiki/BgWX</text:a><text:tab/>(G9035)</text:p>
      <text:p text:style-name="Standard"><text:tab/><text:tab/><text:tab/><text:tab/><text:tab/>mémoires, affaires, requête</text:p>
      <text:p text:style-name="Standard">(((((((((((((((((((((((((((((((((((((((((((((((((((((((<text:tab/><text:tab/></text:p>
      <text:p text:style-name="Standard">13614.17743101.80_Charles-Augustin Ferriol Comte d'Argental</text:p>
      <text:p text:style-name="Standard"><text:tab/><text:tab/><text:a xlink:type="simple" xlink:href="https://w.wiki/BgYn" text:style-name="Internet_20_link" text:visited-style-name="Visited_20_Internet_20_Link">https://w.wiki/BgYn</text:a><text:tab/>(G9042)</text:p>
      <text:p text:style-name="Standard"><text:tab/><text:tab/><text:tab/><text:tab/><text:tab/>théâtre, caute, affaire</text:p>
      <text:p text:style-name="Standard">((((((((((((((((((((((((((((((((((((((((((((((((((((<text:tab/><text:tab/></text:p>
      <text:p text:style-name="Standard">13629.17740902.80_Jean-Baptiste-Pierre Bacon</text:p>
      <text:p text:style-name="Standard"><text:tab/><text:tab/>PXI-610<text:tab/><text:tab/>extrait, Vsanté, mémoires, affaire</text:p>
      <text:p text:style-name="Standard">((((((((((((((((((((((((((((((((((((((((((((((((((<text:tab/><text:tab/></text:p>
      <text:p text:style-name="Standard">13634.17741102.80_Joseph Vasselier</text:p>
      <text:p text:style-name="Standard"><text:tab/><text:tab/>PXI-614<text:tab/><text:tab/>amitié, mémoires, civilité</text:p>
      <text:p text:style-name="Standard">((((((((((((((((((((((((((((((((((((((((((((((((((((<text:tab/><text:tab/></text:p>
      <text:p text:style-name="Standard">13639.17742502.80_Jean Le Rond d'Alembert</text:p>
      <text:p text:style-name="P1"><text:s text:c="23"/><text:a xlink:type="simple" xlink:href="https://w.wiki/Bh5J" text:style-name="Internet_20_link" text:visited-style-name="Visited_20_Internet_20_Link">https://w.wiki/Bh5J</text:a> <text:s text:c="4"/>(G9053)</text:p>
      <text:p text:style-name="Standard"><text:tab/><text:tab/><text:tab/><text:tab/><text:tab/>Vsanté, Raton, défiance, finances, souci-de-mort, mémoires</text:p>
      <text:p text:style-name="Standard"><text:tab/><text:tab/><text:tab/><text:tab/><text:tab/>signature</text:p>
      <text:p text:style-name="Standard">(((((((((((((((((((((((((((((((((((((((((((((((((((((((<text:tab/><text:tab/></text:p>
      <text:p text:style-name="Standard">13640.17742502.80_Charles-Augustin Ferriol Comte d'Argental</text:p>
      <text:p text:style-name="Standard"><text:tab/><text:tab/><text:a xlink:type="simple" xlink:href="https://w.wiki/Bh6k" text:style-name="Internet_20_link" text:visited-style-name="Visited_20_Internet_20_Link">https://w.wiki/Bh6k</text:a><text:tab/>(G9054)</text:p>
      <text:p text:style-name="Standard"><text:tab/><text:tab/><text:tab/><text:tab/><text:tab/>Vsanté, mémoires, trahison, mémoires, caute</text:p>
      <text:p text:style-name="Standard">(((((((((((((((((((((((((((((((((((((((((((((((((((((((<text:tab/><text:tab/></text:p>
      <text:p text:style-name="Standard">13641.17742502.80_Jean-Baptiste-Pierre Bacon</text:p>
      <text:p text:style-name="Standard"><text:tab/><text:tab/>PXI619<text:tab/><text:tab/>extrait, mémoires,</text:p>
      <text:p text:style-name="Standard">(((((((((((((((((((((((((((((((((((((((((((((((((((((((<text:tab/><text:tab/></text:p>
      <text:p text:style-name="Standard">13642.17742502.80_Marie-Jean-Antoine de Caritat Marquis de Condorcet</text:p>
      <text:p text:style-name="Standard"><text:tab/><text:tab/><text:a xlink:type="simple" xlink:href="https://w.wiki/BhCC" text:style-name="Internet_20_link" text:visited-style-name="Visited_20_Internet_20_Link">https://w.wiki/BhCC</text:a><text:tab/>(G9055)</text:p>
      <text:p text:style-name="Standard"><text:tab/><text:tab/><text:tab/><text:tab/><text:tab/>Vsanté, remerciements, victime, mémoires, médecins, </text:p>
      <text:p text:style-name="Standard"><text:tab/><text:tab/><text:tab/><text:tab/><text:tab/>souci-de-mort, Raton</text:p>
      <text:p text:style-name="Standard">((((((((((((((((((((((((((((((((((((((((((((((((((((((<text:tab/><text:tab/></text:p>
      <text:p text:style-name="Standard">13643.17742602.80_Philippe-Antoine de Claris Marquis de Florian</text:p>
      <text:p text:style-name="Standard"><text:tab/><text:tab/><text:a xlink:type="simple" xlink:href="https://w.wiki/Bhzt" text:style-name="Internet_20_link" text:visited-style-name="Visited_20_Internet_20_Link">https://w.wiki/Bhzt</text:a><text:tab/>(G9056)</text:p>
      <text:p text:style-name="Standard"><text:tab/><text:tab/><text:tab/><text:tab/><text:tab/>amitié, Vsanté, souci familial, affaires, </text:p>
      <text:p text:style-name="Standard">(((((((((((((((((((((((((((((((((((((((((((((((((((((<text:tab/><text:tab/></text:p>
      <text:p text:style-name="Standard">13645.17740000.80_Gabriel Cramer</text:p>
      <text:p text:style-name="Standard"><text:tab/><text:tab/>PXI-622<text:tab/><text:tab/>Vsanté, mémoires</text:p>
      <text:p text:style-name="Standard">(((((((((((((((((((((((((((((((((((((((((((((((((((((((((<text:tab/><text:tab/></text:p>
      <text:p text:style-name="Standard">13650.17740503.80_Jean Le Rond d'Alembert</text:p>
      <text:p text:style-name="Standard"><text:tab/><text:tab/><text:a xlink:type="simple" xlink:href="https://w.wiki/Bi6n" text:style-name="Internet_20_link" text:visited-style-name="Visited_20_Internet_20_Link">https://w.wiki/Bi6n</text:a><text:tab/>(G9059)</text:p>
      <text:p text:style-name="Standard"><text:tab/><text:tab/><text:tab/><text:tab/><text:tab/>cit.La Fontaine, rire, mémoires, Raton, welches</text:p>
      <text:p text:style-name="Standard">((((((((((((((((((((((((((((((((((((((((((((((((((((((((<text:tab/><text:tab/></text:p>
      <text:p text:style-name="Standard">13651.17740503.80_François-Louis-Claude Marin</text:p>
      <text:p text:style-name="Standard"><text:tab/><text:tab/>PXI-628<text:tab/><text:tab/>duplicité, </text:p>
      <text:p text:style-name="Standard">((((((((((((((((((((((((((((((((((((((((((((((((((((((((((<text:tab/><text:tab/></text:p>
      <text:p text:style-name="Standard">13653.17740703.80_Philippe-Antoine de Claris Marquis de Florian</text:p>
      <text:p text:style-name="Standard"><text:tab/><text:tab/><text:a xlink:type="simple" xlink:href="https://w.wiki/BjxW" text:style-name="Internet_20_link" text:visited-style-name="Visited_20_Internet_20_Link">https://w.wiki/BjxW</text:a><text:tab/>(G9061)</text:p>
      <text:p text:style-name="Standard"><text:tab/><text:tab/><text:tab/><text:tab/><text:tab/>Vsanté, famille, affaires, indignation, amusement, famille</text:p>
      <text:p text:style-name="Standard">((((((((((((((((((((((((((((((((((((((((((((((((((((((((<text:tab/><text:tab/></text:p>
      <text:p text:style-name="Standard">13654.17740703.80_Jean-Baptiste-Nicolas de Lisle</text:p>
      <text:p text:style-name="Standard"><text:tab/><text:tab/><text:a xlink:type="simple" xlink:href="https://w.wiki/BkHK" text:style-name="Internet_20_link" text:visited-style-name="Visited_20_Internet_20_Link">https://w.wiki/BkHK</text:a><text:tab/>(G9075)</text:p>
      <text:p text:style-name="Standard"><text:tab/><text:tab/><text:tab/><text:tab/><text:tab/>critique-littéraire, linguistique, affaire, rire, pleurs, sentiment</text:p>
      <text:p text:style-name="Standard"><text:soft-page-break/>(((((((((((((((((((((((((((((((((((((((((((((((((((((((<text:tab/><text:tab/></text:p>
      <text:p text:style-name="Standard">13655.17740703.80_François-Louis-Claude Marin</text:p>
      <text:p text:style-name="Standard"><text:tab/><text:tab/>PXI-630<text:tab/><text:tab/>amitié, affaire, dissimulation, amitié</text:p>
      <text:p text:style-name="Standard">((((((((((((((((((((((((((((((((((((((((((((((((((((((((((((<text:tab/><text:tab/></text:p>
      <text:p text:style-name="Standard">13661.17741203.80_François-Louis-Claude Marin</text:p>
      <text:p text:style-name="Standard"><text:tab/><text:tab/>PXI-635<text:tab/><text:tab/>affaire, flatterie, signature, </text:p>
      <text:p text:style-name="Standard">(((((((((((((((((((((((((((((((((((((((((((((((((((((((((((((((<text:tab/><text:tab/></text:p>
      <text:p text:style-name="Standard">13669.17741603.80_Philippe-Antoine de Claris Marquis de Florian</text:p>
      <text:p text:style-name="Standard"><text:tab/><text:tab/><text:a xlink:type="simple" xlink:href="https://w.wiki/BkS7" text:style-name="Internet_20_link" text:visited-style-name="Visited_20_Internet_20_Link">https://w.wiki/BkS7</text:a><text:tab/>(G9067)</text:p>
      <text:p text:style-name="Standard"><text:tab/><text:tab/><text:tab/><text:tab/><text:tab/>santé, mémoires, pessimisme, plainte, sentiment</text:p>
      <text:p text:style-name="Standard">((((((((((((((((((((((((((((((((((((((((((((((((((((((((((((((((<text:tab/></text:p>
      <text:p text:style-name="Standard">13671.17741603.80_Joseph Vasselier</text:p>
      <text:p text:style-name="Standard"><text:tab/><text:tab/>PXI-641<text:tab/><text:tab/>Vsanté, civilités, envois, affaire</text:p>
      <text:p text:style-name="Standard">(((((((((((((((((((((((((((((((((((((((((((((((((((((((((((((((((<text:tab/></text:p>
      <text:p text:style-name="Standard">13674.17742103.80_Charles-Augustin Ferriol Comte d'Argental</text:p>
      <text:p text:style-name="Standard"><text:tab/><text:tab/><text:a xlink:type="simple" xlink:href="https://w.wiki/BkrU" text:style-name="Internet_20_link" text:visited-style-name="Visited_20_Internet_20_Link">https://w.wiki/BkrU</text:a><text:tab/>(G9068)</text:p>
      <text:p text:style-name="Standard"><text:tab/><text:tab/><text:tab/><text:tab/><text:tab/>Vsanté, sentiment, critique littéraire, affaire, </text:p>
      <text:p text:style-name="Standard"><text:tab/><text:tab/><text:tab/><text:tab/><text:tab/>statue, Taureau blanc, civilité</text:p>
      <text:p text:style-name="Standard">(((((((((((((((((((((((((((((((((((((((((((((((((((((((((((<text:tab/><text:tab/></text:p>
      <text:p text:style-name="Standard">13678.17742303.80_François-Louis-Claude Marin</text:p>
      <text:p text:style-name="Standard"><text:tab/><text:tab/><text:a xlink:type="simple" xlink:href="https://w.wiki/BmDY" text:style-name="Internet_20_link" text:visited-style-name="Visited_20_Internet_20_Link">https://w.wiki/BmDY</text:a><text:tab/>(G9073)</text:p>
      <text:p text:style-name="Standard"><text:tab/><text:tab/><text:tab/><text:tab/><text:tab/>Vsanté, affaires, duplicité</text:p>
      <text:p text:style-name="Standard">((((((((((((((((((((((((((((((((((((((((((((((((((((((((((<text:tab/><text:tab/></text:p>
      <text:p text:style-name="Standard">13952.17740912.80_Jean-Antoine Lépine</text:p>
      <text:p text:style-name="Standard"><text:tab/><text:tab/>PXI-870<text:tab/><text:tab/>Vsanté, souci de mort, finances, <text:s/>promoteur, </text:p>
      <text:p text:style-name="Standard"><text:tab/><text:tab/><text:tab/><text:tab/><text:tab/>agit par intermédiaire</text:p>
      <text:p text:style-name="Standard">((((((((((((((((((((((((((((((((((((((((((((((((((((((((<text:tab/><text:tab/></text:p>
      <text:p text:style-name="Standard">14008.17751601.81_François-Louis-Claude Marin</text:p>
      <text:p text:style-name="Standard"><text:tab/><text:tab/>PXII-15<text:tab/><text:tab/><text:tab/>affaires, amitié</text:p>
      <text:p text:style-name="Standard">(((((((((((((((((((((((((((((((((((((((((((((((((((((((<text:tab/><text:tab/></text:p>
      <text:p text:style-name="Standard">14057.17750803.81_Charles-Augustin Ferriol Comte d'Argental</text:p>
      <text:p text:style-name="Standard"><text:tab/><text:tab/>PXII-57<text:tab/><text:tab/>Vsanté, souci de mort, tragédie, actionnaire, </text:p>
      <text:p text:style-name="Standard"><text:tab/><text:tab/><text:tab/><text:tab/><text:tab/>paratonnerre, mémoires, sentiment</text:p>
      <text:p text:style-name="Standard">((((((((((((((((((((((((((((((((((((((((((((((((((((((((<text:tab/><text:tab/></text:p>
      <text:p text:style-name="Standard">14130.17750405.81_François-Louis-Claude Marin</text:p>
      <text:p text:style-name="Standard"><text:tab/><text:tab/>PXII-129<text:tab/><text:tab/>santé, Vsanté, affaires, amitié, souci de mort</text:p>
      <text:p text:style-name="Standard">((((((((((((((((((((((((((((((((((((((((((((((((((((((<text:tab/><text:tab/></text:p>
      <text:p text:style-name="Standard">14731.17761909.82_François-Louis-Claude Marin</text:p>
      <text:p text:style-name="Standard"><text:tab/><text:tab/>PXII-630<text:tab/><text:tab/>affaires, humour noir, souci-de-mort, métaphysique</text:p>
      <text:p text:style-name="Standard">(((((((((((((((((((((((((((((((((((((((((((((((((((((<text:tab/><text:tab/><text:tab/></text:p>
      <text:p text:style-name="Standard">14761.17762210.82_Jean Le Rond d'Alembert</text:p>
      <text:p text:style-name="Standard"><text:tab/><text:tab/>PXII-659<text:tab/><text:tab/>Raton, Vsanté, souci-de-mort, critique-littéraire, </text:p>
      <text:p text:style-name="Standard"><text:tab/><text:tab/><text:tab/><text:tab/><text:tab/>cit.-Beaumarchais, </text:p>
      <text:p text:style-name="Standard">(((((((((((((((((((((((((((((((((((((((((((((((((((((<text:tab/><text:tab/></text:p>
      <text:p text:style-name="Standard">14785.17761511.82_Anne-Madeleine-Louise-Charlotte-Auguste de La Tour du Pin de Saint-Julien</text:p>
      <text:p text:style-name="Standard"><text:tab/><text:tab/>PXII-680<text:tab/><text:tab/>supplique, patron, protection, affaire, mondanité</text:p>
      <text:p text:style-name="Standard">(((((((((((((((((((((((((((((((((((((((((((((((((((<text:tab/><text:tab/></text:p>
      <text:p text:style-name="Standard">14865.17771401.83_François-Louis-Claude Marin</text:p>
      <text:p text:style-name="Standard"><text:tab/><text:tab/>PXII-749<text:tab/><text:tab/>exigence, <text:s/>rancœur, insinuation, suite de l'affaire, civilité</text:p>
      <text:p text:style-name="Standard"><text:tab/><text:tab/><text:tab/><text:tab/><text:tab/>signature</text:p>
      <text:p text:style-name="Standard">((((((((((((((((((((((((((((((((((((((((((((((((((</text:p>
      <text:p text:style-name="Standard">Beaumarchais : fin<text:tab/><text:tab/>(38 lettres)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Rodolphe Mirès</meta:initial-creator>
    <meta:creation-date>2024-10-19T22:29:50.57</meta:creation-date>
    <dc:date>2026-07-27T15:06:48.17</dc:date>
    <dc:creator>Rodolphe Mirès</dc:creator>
    <meta:editing-duration>P2DT21H21M58S</meta:editing-duration>
    <meta:editing-cycles>108</meta:editing-cycles>
    <meta:generator>OpenOffice/4.1.15$Win32 OpenOffice.org_project/4115m2$Build-9813</meta:generator>
    <meta:document-statistic meta:table-count="0" meta:image-count="0" meta:object-count="0" meta:page-count="3" meta:paragraph-count="153" meta:word-count="470" meta:character-count="7410"/>
  </office:meta>
</office:document-meta>
</file>